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4" style:family="table-cell" style:parent-style-name="Default" style:data-style-name="N30">
      <style:table-cell-properties style:vertical-align="middle" fo:background-color="#FFFFFF"/>
    </style:style>
    <style:style style:name="ce5" style:family="table-cell" style:parent-style-name="Default" style:data-style-name="N30">
      <style:table-cell-properties style:vertical-align="middle" fo:background-color="#FFFFFF"/>
      <style:text-properties fo:color="#000000" style:font-name="Aptos Narrow" style:font-name-asian="Aptos Narrow" style:font-name-complex="Aptos Narrow" fo:font-size="11pt" style:font-size-asian="11pt" style:font-size-complex="11pt" style:text-underline-style="solid" style:text-underline-type="single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DAF2D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" style:family="table-cell" style:parent-style-name="Migliaia" style:data-style-name="N36">
      <style:table-cell-properties fo:border="thin solid #000000" style:vertical-align="top" fo:wrap-option="wrap" fo:background-color="#DAF2D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" style:family="table-cell" style:parent-style-name="Migliaia" style:data-style-name="N36"/>
    <style:style style:name="ce9" style:family="table-cell" style:parent-style-name="Migliaia" style:data-style-name="N36">
      <style:table-cell-properties style:vertical-align="middle" fo:background-color="#FFFFFF"/>
    </style:style>
    <style:style style:name="ce10" style:family="table-cell" style:parent-style-name="Migliaia" style:data-style-name="N36">
      <style:table-cell-properties style:vertical-align="middle" fo:background-color="#FFFFFF"/>
      <style:text-properties fo:color="#000000" style:font-name="Aptos Narrow" style:font-name-asian="Aptos Narrow" style:font-name-complex="Aptos Narrow" fo:font-size="11pt" style:font-size-asian="11pt" style:font-size-complex="11pt" style:text-underline-style="solid" style:text-underline-type="single" style:font-family-generic="swiss"/>
    </style:style>
    <style:style style:name="ce11" style:family="table-cell" style:parent-style-name="Default" style:data-style-name="N0">
      <style:table-cell-properties fo:background-color="#FFFFFF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 style:text-underline-style="solid" style:text-underline-type="single" style:font-family-generic="swiss"/>
    </style:style>
    <style:style style:name="ce13" style:family="table-cell" style:parent-style-name="Default" style:data-style-name="N0">
      <style:table-cell-properties style:vertical-align="middle" fo:background-color="#FFFFFF"/>
      <style:text-properties fo:font-size="14pt" style:font-size-asian="14pt" style:font-size-complex="14pt" style:font-family-generic="swiss"/>
    </style:style>
    <style:style style:name="ce14" style:family="table-cell" style:parent-style-name="Normale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10.662708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Elenco_pag" table:style-name="ta1">
        <table:table-column table:style-name="co1" table:default-cell-style-name="ce1"/>
        <table:table-column table:style-name="co2" table:default-cell-style-name="ce8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3"/>
          <table:table-cell table:style-name="ce9"/>
          <table:table-cell table:style-name="ce4"/>
          <table:table-cell table:number-columns-repeated="16381"/>
        </table:table-row>
        <table:table-row table:style-name="ro1">
          <table:table-cell table:style-name="ce3">
            <draw:frame draw:z-index="1" draw:id="id0" draw:style-name="a0" draw:name="Immagine 2" svg:x="0.14583in" svg:y="0.02083in" svg:width="2.13542in" svg:height="0.95833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style-name="ce9"/>
          <table:table-cell table:style-name="ce4"/>
          <table:table-cell table:number-columns-repeated="16381"/>
        </table:table-row>
        <table:table-row table:style-name="ro1">
          <table:table-cell table:style-name="ce11"/>
          <table:table-cell table:style-name="ce9"/>
          <table:table-cell table:style-name="ce4"/>
          <table:table-cell table:number-columns-repeated="16381"/>
        </table:table-row>
        <table:table-row table:style-name="ro1">
          <table:table-cell table:style-name="ce1"/>
          <table:table-cell table:style-name="ce9"/>
          <table:table-cell office:value-type="string" table:style-name="ce3">
            <text:p>AZIENDA ULSS N. 5 POLESANA</text:p>
          </table:table-cell>
          <table:table-cell table:number-columns-repeated="16381"/>
        </table:table-row>
        <table:table-row table:style-name="ro1">
          <table:table-cell table:style-name="ce1"/>
          <table:table-cell table:style-name="ce9"/>
          <table:table-cell office:value-type="string" table:style-name="ce3">
            <text:p>P.IVA 01013470297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9"/>
          <table:table-cell table:style-name="ce4"/>
          <table:table-cell table:number-columns-repeated="16381"/>
        </table:table-row>
        <table:table-row table:style-name="ro1">
          <table:table-cell table:style-name="ce3"/>
          <table:table-cell table:style-name="ce9"/>
          <table:table-cell table:number-columns-repeated="16382" table:style-name="ce1"/>
        </table:table-row>
        <table:table-row table:style-name="ro2">
          <table:table-cell table:style-name="ce11"/>
          <table:table-cell office:value-type="string" table:style-name="ce13">
            <text:p>DATI SUI PAGAMENTI SERVIZIO SANITARIO NAZIONALE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office:value-type="string" table:style-name="ce13">
            <text:p>I TRIMESTRE 2026 - dal <text:s/>01/01/2026 al 31/03/2026</text:p>
          </table:table-cell>
          <table:table-cell table:style-name="ce4"/>
          <table:table-cell table:number-columns-repeated="16381"/>
        </table:table-row>
        <table:table-row table:style-name="ro3">
          <table:table-cell table:style-name="ce12"/>
          <table:table-cell table:style-name="ce10"/>
          <table:table-cell table:style-name="ce5"/>
          <table:table-cell table:number-columns-repeated="16381"/>
        </table:table-row>
        <table:table-row table:style-name="ro1">
          <table:table-cell office:value-type="string" table:style-name="ce6">
            <text:p>TIPOLOGIA DI SPESA</text:p>
          </table:table-cell>
          <table:table-cell office:value-type="string" table:style-name="ce7">
            <text:p>IMPORTO</text:p>
          </table:table-cell>
          <table:table-cell office:value-type="string" table:style-name="ce7">
            <text:p>BENEFICIARIO DEL PAGAMEN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95.92" table:style-name="ce8">
            <text:p><text:s/>4.495,92<text:s/></text:p>
          </table:table-cell>
          <table:table-cell office:value-type="string" table:style-name="ce8">
            <text:p>3D SYSTE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871.0399999999991" table:style-name="ce8">
            <text:p><text:s/>6.871,04<text:s/></text:p>
          </table:table-cell>
          <table:table-cell office:value-type="string" table:style-name="ce8">
            <text:p>A.d.M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614.42" table:style-name="ce8">
            <text:p><text:s/>8.614,42<text:s/></text:p>
          </table:table-cell>
          <table:table-cell office:value-type="string" table:style-name="ce8">
            <text:p>A.G.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12.84" table:style-name="ce8">
            <text:p><text:s/>1.612,84<text:s/></text:p>
          </table:table-cell>
          <table:table-cell office:value-type="string" table:style-name="ce8">
            <text:p>A.MENARINI DIAGNOST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088" table:style-name="ce8">
            <text:p><text:s/>11.088,00<text:s/></text:p>
          </table:table-cell>
          <table:table-cell office:value-type="string" table:style-name="ce8">
            <text:p>A.P.M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982.130000000001" table:style-name="ce8">
            <text:p><text:s/>9.982,13<text:s/></text:p>
          </table:table-cell>
          <table:table-cell office:value-type="string" table:style-name="ce8">
            <text:p>A.S.S.O. HOSPIT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492.989999999998" table:style-name="ce8">
            <text:p><text:s/>14.492,99<text:s/></text:p>
          </table:table-cell>
          <table:table-cell office:value-type="string" table:style-name="ce8">
            <text:p>AB MED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1396.68" table:style-name="ce8">
            <text:p><text:s/>51.396,68<text:s/></text:p>
          </table:table-cell>
          <table:table-cell office:value-type="string" table:style-name="ce8">
            <text:p>ABBOTT MEDIC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9.39" table:style-name="ce8">
            <text:p><text:s/>449,39<text:s/></text:p>
          </table:table-cell>
          <table:table-cell office:value-type="string" table:style-name="ce8">
            <text:p>ABBOTT RAPID DIAGNOST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82.1800000000003" table:style-name="ce8">
            <text:p><text:s/>3.082,18<text:s/></text:p>
          </table:table-cell>
          <table:table-cell office:value-type="string" table:style-name="ce8">
            <text:p>ABBOT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5806.53999999998" table:style-name="ce8">
            <text:p><text:s/>215.806,54<text:s/></text:p>
          </table:table-cell>
          <table:table-cell office:value-type="string" table:style-name="ce8">
            <text:p>AbbVi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46.3999999999996" table:style-name="ce8">
            <text:p><text:s/>3.546,40<text:s/></text:p>
          </table:table-cell>
          <table:table-cell office:value-type="string" table:style-name="ce8">
            <text:p>Abdi F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8.79999999999998" table:style-name="ce8">
            <text:p><text:s/>168,80<text:s/></text:p>
          </table:table-cell>
          <table:table-cell office:value-type="string" table:style-name="ce8">
            <text:p>ABIOGEN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7.01" table:style-name="ce8">
            <text:p><text:s/>207,01<text:s/></text:p>
          </table:table-cell>
          <table:table-cell office:value-type="string" table:style-name="ce8">
            <text:p>ACARPIA FARMACEUTIC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008.28" table:style-name="ce8">
            <text:p><text:s/>27.008,28<text:s/></text:p>
          </table:table-cell>
          <table:table-cell office:value-type="string" table:style-name="ce8">
            <text:p>ACCORD HEALTHCAR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656" table:style-name="ce8">
            <text:p><text:s/>6.656,00<text:s/></text:p>
          </table:table-cell>
          <table:table-cell office:value-type="string" table:style-name="ce8">
            <text:p>ACILIA H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167.490000000002" table:style-name="ce8">
            <text:p><text:s/>17.167,49<text:s/></text:p>
          </table:table-cell>
          <table:table-cell office:value-type="string" table:style-name="ce8">
            <text:p>ACTIV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775.2999999999993" table:style-name="ce8">
            <text:p><text:s/>9.775,30<text:s/></text:p>
          </table:table-cell>
          <table:table-cell office:value-type="string" table:style-name="ce8">
            <text:p>ACUTRON MEDICAL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062.490000000005" table:style-name="ce8">
            <text:p><text:s/>17.062,49<text:s/></text:p>
          </table:table-cell>
          <table:table-cell office:value-type="string" table:style-name="ce8">
            <text:p>ADLER ORTH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1855.78999999998" table:style-name="ce8">
            <text:p><text:s/>161.855,79<text:s/></text:p>
          </table:table-cell>
          <table:table-cell office:value-type="string" table:style-name="ce8">
            <text:p>ADVANCED ACCELERATOR APPLICATION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480" table:style-name="ce8">
            <text:p><text:s/>12.480,00<text:s/></text:p>
          </table:table-cell>
          <table:table-cell office:value-type="string" table:style-name="ce8">
            <text:p>ADVANCED BIONIC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45.17" table:style-name="ce8">
            <text:p><text:s/>4.645,17<text:s/></text:p>
          </table:table-cell>
          <table:table-cell office:value-type="string" table:style-name="ce8">
            <text:p>ADVANCED SP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64" table:style-name="ce8">
            <text:p><text:s/>2.464,00<text:s/></text:p>
          </table:table-cell>
          <table:table-cell office:value-type="string" table:style-name="ce8">
            <text:p>AG. IND. DIFESA STABILIMENTO CHIMI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04.0700000000002" table:style-name="ce8">
            <text:p><text:s/>1.704,07<text:s/></text:p>
          </table:table-cell>
          <table:table-cell office:value-type="string" table:style-name="ce8">
            <text:p>AGHENIE COSTANTIN &amp; C.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87" table:style-name="ce8">
            <text:p><text:s/>1.287,00<text:s/></text:p>
          </table:table-cell>
          <table:table-cell office:value-type="string" table:style-name="ce8">
            <text:p>AGUETTANT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762.080000000002" table:style-name="ce8">
            <text:p><text:s/>63.762,08<text:s/></text:p>
          </table:table-cell>
          <table:table-cell office:value-type="string" table:style-name="ce8">
            <text:p>AHSI SPA (ANGELANTONI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10.8" table:style-name="ce8">
            <text:p><text:s/>910,80<text:s/></text:p>
          </table:table-cell>
          <table:table-cell office:value-type="string" table:style-name="ce8">
            <text:p>AIMR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7777.07999999999" table:style-name="ce8">
            <text:p><text:s/>107.777,08<text:s/></text:p>
          </table:table-cell>
          <table:table-cell office:value-type="string" table:style-name="ce8">
            <text:p>AIR LIQUIDE ITALIA GAS E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1.15999999999997" table:style-name="ce8">
            <text:p><text:s/>461,16<text:s/></text:p>
          </table:table-cell>
          <table:table-cell office:value-type="string" table:style-name="ce8">
            <text:p>AKER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878.390000000007" table:style-name="ce8">
            <text:p><text:s/>16.878,39<text:s/></text:p>
          </table:table-cell>
          <table:table-cell office:value-type="string" table:style-name="ce8">
            <text:p>ALCON ITAL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1860.450000000012" table:style-name="ce8">
            <text:p><text:s/>71.860,45<text:s/></text:p>
          </table:table-cell>
          <table:table-cell office:value-type="string" table:style-name="ce8">
            <text:p>ALEXION PHARMA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604.480000000003" table:style-name="ce8">
            <text:p><text:s/>41.604,48<text:s/></text:p>
          </table:table-cell>
          <table:table-cell office:value-type="string" table:style-name="ce8">
            <text:p>ALFASIG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272.4" table:style-name="ce8">
            <text:p><text:s/>10.272,40<text:s/></text:p>
          </table:table-cell>
          <table:table-cell office:value-type="string" table:style-name="ce8">
            <text:p>ALIFAX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600.27" table:style-name="ce8">
            <text:p><text:s/>5.600,27<text:s/></text:p>
          </table:table-cell>
          <table:table-cell office:value-type="string" table:style-name="ce8">
            <text:p>ALK-ABELLO'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110.77" table:style-name="ce8">
            <text:p><text:s/>9.110,77<text:s/></text:p>
          </table:table-cell>
          <table:table-cell office:value-type="string" table:style-name="ce8">
            <text:p>ALKER MEDICAL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18.3" table:style-name="ce8">
            <text:p><text:s/>6.018,30<text:s/></text:p>
          </table:table-cell>
          <table:table-cell office:value-type="string" table:style-name="ce8">
            <text:p>ALLEGRO IMPIANTI &amp;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968.26999999999" table:style-name="ce8">
            <text:p><text:s/>148.968,27<text:s/></text:p>
          </table:table-cell>
          <table:table-cell office:value-type="string" table:style-name="ce8">
            <text:p>ALLOG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7.87" table:style-name="ce8">
            <text:p><text:s/>287,87<text:s/></text:p>
          </table:table-cell>
          <table:table-cell office:value-type="string" table:style-name="ce8">
            <text:p>ALMA ORTOPEDIC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9309.400000000009" table:style-name="ce8">
            <text:p><text:s/>69.309,40<text:s/></text:p>
          </table:table-cell>
          <table:table-cell office:value-type="string" table:style-name="ce8">
            <text:p>ALMIRAL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4.44" table:style-name="ce8">
            <text:p><text:s/>124,44<text:s/></text:p>
          </table:table-cell>
          <table:table-cell office:value-type="string" table:style-name="ce8">
            <text:p>ALPRETEC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935.45" table:style-name="ce8">
            <text:p><text:s/>13.935,45<text:s/></text:p>
          </table:table-cell>
          <table:table-cell office:value-type="string" table:style-name="ce8">
            <text:p>AMBU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448.43" table:style-name="ce8">
            <text:p><text:s/>20.448,43<text:s/></text:p>
          </table:table-cell>
          <table:table-cell office:value-type="string" table:style-name="ce8">
            <text:p>AMGE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831.12" table:style-name="ce8">
            <text:p><text:s/>6.831,12<text:s/></text:p>
          </table:table-cell>
          <table:table-cell office:value-type="string" table:style-name="ce8">
            <text:p>AMO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8" table:style-name="ce8">
            <text:p><text:s/>598,00<text:s/></text:p>
          </table:table-cell>
          <table:table-cell office:value-type="string" table:style-name="ce8">
            <text:p>AMOENA ITALI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526.530000000002" table:style-name="ce8">
            <text:p><text:s/>18.526,53<text:s/></text:p>
          </table:table-cell>
          <table:table-cell office:value-type="string" table:style-name="ce8">
            <text:p>AMPLIFON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305.6000000000004" table:style-name="ce8">
            <text:p><text:s/>4.305,60<text:s/></text:p>
          </table:table-cell>
          <table:table-cell office:value-type="string" table:style-name="ce8">
            <text:p>AMS GROUP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010.18" table:style-name="ce8">
            <text:p><text:s/>21.010,18<text:s/></text:p>
          </table:table-cell>
          <table:table-cell office:value-type="string" table:style-name="ce8">
            <text:p>ANGELINI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92" table:style-name="ce8">
            <text:p><text:s/>2.392,00<text:s/></text:p>
          </table:table-cell>
          <table:table-cell office:value-type="string" table:style-name="ce8">
            <text:p>ANIKA THERAPEUT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127.19999999999" table:style-name="ce8">
            <text:p><text:s/>44.127,20<text:s/></text:p>
          </table:table-cell>
          <table:table-cell office:value-type="string" table:style-name="ce8">
            <text:p>ANTHARE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973.5" table:style-name="ce8">
            <text:p><text:s/>22.973,50<text:s/></text:p>
          </table:table-cell>
          <table:table-cell office:value-type="string" table:style-name="ce8">
            <text:p>AOP ORPHAN PHARMACEUTICAL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984.48" table:style-name="ce8">
            <text:p><text:s/>9.984,48<text:s/></text:p>
          </table:table-cell>
          <table:table-cell office:value-type="string" table:style-name="ce8">
            <text:p>APPLIED MEDICAL DISTRIBUTION EUROP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47.16" table:style-name="ce8">
            <text:p><text:s/>2.047,16<text:s/></text:p>
          </table:table-cell>
          <table:table-cell office:value-type="string" table:style-name="ce8">
            <text:p>ARIE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002.58" table:style-name="ce8">
            <text:p><text:s/>11.002,58<text:s/></text:p>
          </table:table-cell>
          <table:table-cell office:value-type="string" table:style-name="ce8">
            <text:p>ARTE ORTOPED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394.4" table:style-name="ce8">
            <text:p><text:s/>7.394,40<text:s/></text:p>
          </table:table-cell>
          <table:table-cell office:value-type="string" table:style-name="ce8">
            <text:p>ARTHREX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826.449999999997" table:style-name="ce8">
            <text:p><text:s/>25.826,45<text:s/></text:p>
          </table:table-cell>
          <table:table-cell office:value-type="string" table:style-name="ce8">
            <text:p>ARTHY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45.74" table:style-name="ce8">
            <text:p><text:s/>1.545,74<text:s/></text:p>
          </table:table-cell>
          <table:table-cell office:value-type="string" table:style-name="ce8">
            <text:p>ARTI GRAFICHE CARDAMO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03.08" table:style-name="ce8">
            <text:p><text:s/>1.803,08<text:s/></text:p>
          </table:table-cell>
          <table:table-cell office:value-type="string" table:style-name="ce8">
            <text:p>ARTRO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37.6000000000001" table:style-name="ce8">
            <text:p><text:s/>1.237,60<text:s/></text:p>
          </table:table-cell>
          <table:table-cell office:value-type="string" table:style-name="ce8">
            <text:p>ARTSANIT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648" table:style-name="ce8">
            <text:p><text:s/>11.648,00<text:s/></text:p>
          </table:table-cell>
          <table:table-cell office:value-type="string" table:style-name="ce8">
            <text:p>ASCENSIA DIABETES CARE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58.9599999999998" table:style-name="ce8">
            <text:p><text:s/>1.158,96<text:s/></text:p>
          </table:table-cell>
          <table:table-cell office:value-type="string" table:style-name="ce8">
            <text:p>ASPEN PHARMA IRELAND LTD -IT BRANCH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90.46" table:style-name="ce8">
            <text:p><text:s/>4.190,46<text:s/></text:p>
          </table:table-cell>
          <table:table-cell office:value-type="string" table:style-name="ce8">
            <text:p>ASSUT EUROP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9916.82" table:style-name="ce8">
            <text:p><text:s/>199.916,82<text:s/></text:p>
          </table:table-cell>
          <table:table-cell office:value-type="string" table:style-name="ce8">
            <text:p>ASTELLAS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54659.53999999992" table:style-name="ce8">
            <text:p><text:s/>454.659,54<text:s/></text:p>
          </table:table-cell>
          <table:table-cell office:value-type="string" table:style-name="ce8">
            <text:p>ASTRAZENE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5" table:style-name="ce8">
            <text:p><text:s/>385,00<text:s/></text:p>
          </table:table-cell>
          <table:table-cell office:value-type="string" table:style-name="ce8">
            <text:p>ASTROPHARMA VERTRIEB UND HANDEL GMBH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59" table:style-name="ce8">
            <text:p><text:s/>1.159,00<text:s/></text:p>
          </table:table-cell>
          <table:table-cell office:value-type="string" table:style-name="ce8">
            <text:p>ATESMEDICA.CO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11.2" table:style-name="ce8">
            <text:p><text:s/>4.611,20<text:s/></text:p>
          </table:table-cell>
          <table:table-cell office:value-type="string" table:style-name="ce8">
            <text:p>ATOS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786.36" table:style-name="ce8">
            <text:p><text:s/>7.786,36<text:s/></text:p>
          </table:table-cell>
          <table:table-cell office:value-type="string" table:style-name="ce8">
            <text:p>AUROBINDO PHARMA (ITALIA)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1.01" table:style-name="ce8">
            <text:p><text:s/>291,01<text:s/></text:p>
          </table:table-cell>
          <table:table-cell office:value-type="string" table:style-name="ce8">
            <text:p>AURORA BIOF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934.150000000001" table:style-name="ce8">
            <text:p><text:s/>19.934,15<text:s/></text:p>
          </table:table-cell>
          <table:table-cell office:value-type="string" table:style-name="ce8">
            <text:p>AVAS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24" table:style-name="ce8">
            <text:p><text:s/>924,00<text:s/></text:p>
          </table:table-cell>
          <table:table-cell office:value-type="string" table:style-name="ce8">
            <text:p>AZIENDA AGRICOLA LA GIASE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67953.79" table:style-name="ce8">
            <text:p><text:s/>3.067.953,79<text:s/></text:p>
          </table:table-cell>
          <table:table-cell office:value-type="string" table:style-name="ce8">
            <text:p>AZIENDA ZERO altri debi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2610.070000000022" table:style-name="ce8">
            <text:p><text:s/>92.610,07<text:s/></text:p>
          </table:table-cell>
          <table:table-cell office:value-type="string" table:style-name="ce8">
            <text:p>B. BRAUN MILANO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85.6" table:style-name="ce8">
            <text:p><text:s/>585,60<text:s/></text:p>
          </table:table-cell>
          <table:table-cell office:value-type="string" table:style-name="ce8">
            <text:p>B.B.S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74.72" table:style-name="ce8">
            <text:p><text:s/>3.874,72<text:s/></text:p>
          </table:table-cell>
          <table:table-cell office:value-type="string" table:style-name="ce8">
            <text:p>B.C.S. SRL - BIOMEDICAL COMPUTERING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902" table:style-name="ce8">
            <text:p><text:s/>18.902,00<text:s/></text:p>
          </table:table-cell>
          <table:table-cell office:value-type="string" table:style-name="ce8">
            <text:p>BALT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644.5500000000011" table:style-name="ce8">
            <text:p><text:s/>5.644,55<text:s/></text:p>
          </table:table-cell>
          <table:table-cell office:value-type="string" table:style-name="ce8">
            <text:p>BARBIERI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2500.76" table:style-name="ce8">
            <text:p><text:s/>142.500,76<text:s/></text:p>
          </table:table-cell>
          <table:table-cell office:value-type="string" table:style-name="ce8">
            <text:p>BAUSCH &amp; LOMB IOM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3.78" table:style-name="ce8">
            <text:p><text:s/>153,78<text:s/></text:p>
          </table:table-cell>
          <table:table-cell office:value-type="string" table:style-name="ce8">
            <text:p>BAVARIAN NORDIC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4162.59" table:style-name="ce8">
            <text:p><text:s/>104.162,59<text:s/></text:p>
          </table:table-cell>
          <table:table-cell office:value-type="string" table:style-name="ce8">
            <text:p>BAXTER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3120.01999999999" table:style-name="ce8">
            <text:p><text:s/>153.120,02<text:s/></text:p>
          </table:table-cell>
          <table:table-cell office:value-type="string" table:style-name="ce8">
            <text:p>BAYER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531.66" table:style-name="ce8">
            <text:p><text:s/>16.531,66<text:s/></text:p>
          </table:table-cell>
          <table:table-cell office:value-type="string" table:style-name="ce8">
            <text:p>BEAVER VISITEC INTER.NAL SALES LTD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56.2999999999997" table:style-name="ce8">
            <text:p><text:s/>3.556,30<text:s/></text:p>
          </table:table-cell>
          <table:table-cell office:value-type="string" table:style-name="ce8">
            <text:p>BECKMAN COULT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787.9800000000005" table:style-name="ce8">
            <text:p><text:s/>7.787,98<text:s/></text:p>
          </table:table-cell>
          <table:table-cell office:value-type="string" table:style-name="ce8">
            <text:p>BECTON DICKINSON ITAL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8577.079999999987" table:style-name="ce8">
            <text:p><text:s/>68.577,08<text:s/></text:p>
          </table:table-cell>
          <table:table-cell office:value-type="string" table:style-name="ce8">
            <text:p>BENEFI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5.95" table:style-name="ce8">
            <text:p><text:s/>315,95<text:s/></text:p>
          </table:table-cell>
          <table:table-cell office:value-type="string" table:style-name="ce8">
            <text:p>BERTO VASSILL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28.55" table:style-name="ce8">
            <text:p><text:s/>3.628,55<text:s/></text:p>
          </table:table-cell>
          <table:table-cell office:value-type="string" table:style-name="ce8">
            <text:p>BI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292.8" table:style-name="ce8">
            <text:p><text:s/>12.292,80<text:s/></text:p>
          </table:table-cell>
          <table:table-cell office:value-type="string" table:style-name="ce8">
            <text:p>BIOCHEMICAL SYSTEMS INTERNATIONAL SP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86.3999999999999" table:style-name="ce8">
            <text:p><text:s/>1.786,40<text:s/></text:p>
          </table:table-cell>
          <table:table-cell office:value-type="string" table:style-name="ce8">
            <text:p>BIOCOMMERCIAL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766.05" table:style-name="ce8">
            <text:p><text:s/>3.766,05<text:s/></text:p>
          </table:table-cell>
          <table:table-cell office:value-type="string" table:style-name="ce8">
            <text:p>BIOCOMPOSITE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3.92" table:style-name="ce8">
            <text:p><text:s/>43,92<text:s/></text:p>
          </table:table-cell>
          <table:table-cell office:value-type="string" table:style-name="ce8">
            <text:p>BIODIAGRA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56.91" table:style-name="ce8">
            <text:p><text:s/>3.556,91<text:s/></text:p>
          </table:table-cell>
          <table:table-cell office:value-type="string" table:style-name="ce8">
            <text:p>BIOELEKTR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3097.00999999998" table:style-name="ce8">
            <text:p><text:s/>173.097,01<text:s/></text:p>
          </table:table-cell>
          <table:table-cell office:value-type="string" table:style-name="ce8">
            <text:p>BIOGE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09.17" table:style-name="ce8">
            <text:p><text:s/>4.609,17<text:s/></text:p>
          </table:table-cell>
          <table:table-cell office:value-type="string" table:style-name="ce8">
            <text:p>BIOINDUSTRIA L.I.M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283.0200000000004" table:style-name="ce8">
            <text:p><text:s/>3.283,02<text:s/></text:p>
          </table:table-cell>
          <table:table-cell office:value-type="string" table:style-name="ce8">
            <text:p>BIOMEDIC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7995.599999999991" table:style-name="ce8">
            <text:p><text:s/>77.995,60<text:s/></text:p>
          </table:table-cell>
          <table:table-cell office:value-type="string" table:style-name="ce8">
            <text:p>BIOMERIEUX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73.6" table:style-name="ce8">
            <text:p><text:s/>373,60<text:s/></text:p>
          </table:table-cell>
          <table:table-cell office:value-type="string" table:style-name="ce8">
            <text:p>BIO-OPTICA MILAN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54.59" table:style-name="ce8">
            <text:p><text:s/>2.354,59<text:s/></text:p>
          </table:table-cell>
          <table:table-cell office:value-type="string" table:style-name="ce8">
            <text:p>BIOPROJET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320" table:style-name="ce8">
            <text:p><text:s/>7.320,00<text:s/></text:p>
          </table:table-cell>
          <table:table-cell office:value-type="string" table:style-name="ce8">
            <text:p>BIO-RAD LABORATORIES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932.869999999999" table:style-name="ce8">
            <text:p><text:s/>9.932,87<text:s/></text:p>
          </table:table-cell>
          <table:table-cell office:value-type="string" table:style-name="ce8">
            <text:p>BIOSIG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86.2200000000003" table:style-name="ce8">
            <text:p><text:s/>2.486,22<text:s/></text:p>
          </table:table-cell>
          <table:table-cell office:value-type="string" table:style-name="ce8">
            <text:p>BIOTECN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90" table:style-name="ce8">
            <text:p><text:s/>5.490,00<text:s/></text:p>
          </table:table-cell>
          <table:table-cell office:value-type="string" table:style-name="ce8">
            <text:p>BIOTI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164.9" table:style-name="ce8">
            <text:p><text:s/>21.164,90<text:s/></text:p>
          </table:table-cell>
          <table:table-cell office:value-type="string" table:style-name="ce8">
            <text:p>BIOTRONIK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076" table:style-name="ce8">
            <text:p><text:s/>7.076,00<text:s/></text:p>
          </table:table-cell>
          <table:table-cell office:value-type="string" table:style-name="ce8">
            <text:p>BIT4I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88.2" table:style-name="ce8">
            <text:p><text:s/>988,20<text:s/></text:p>
          </table:table-cell>
          <table:table-cell office:value-type="string" table:style-name="ce8">
            <text:p>BLEK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079.290000000008" table:style-name="ce8">
            <text:p><text:s/>61.079,29<text:s/></text:p>
          </table:table-cell>
          <table:table-cell office:value-type="string" table:style-name="ce8">
            <text:p>BOEHRINGER INGELHEIM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94.04" table:style-name="ce8">
            <text:p><text:s/>1.094,04<text:s/></text:p>
          </table:table-cell>
          <table:table-cell office:value-type="string" table:style-name="ce8">
            <text:p>BONESCHI &amp; C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6296.18" table:style-name="ce8">
            <text:p><text:s/>156.296,18<text:s/></text:p>
          </table:table-cell>
          <table:table-cell office:value-type="string" table:style-name="ce8">
            <text:p>BOSTON SCIENTIFIC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837.82" table:style-name="ce8">
            <text:p><text:s/>61.837,82<text:s/></text:p>
          </table:table-cell>
          <table:table-cell office:value-type="string" table:style-name="ce8">
            <text:p>BRACCO IMAGIN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6489.37" table:style-name="ce8">
            <text:p><text:s/>186.489,37<text:s/></text:p>
          </table:table-cell>
          <table:table-cell office:value-type="string" table:style-name="ce8">
            <text:p>BRISTOL-MYERS SQUIBB S.r.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5.05" table:style-name="ce8">
            <text:p><text:s/>225,05<text:s/></text:p>
          </table:table-cell>
          <table:table-cell office:value-type="string" table:style-name="ce8">
            <text:p>BRUNO FARMACEUT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07.68" table:style-name="ce8">
            <text:p><text:s/>3.307,68<text:s/></text:p>
          </table:table-cell>
          <table:table-cell office:value-type="string" table:style-name="ce8">
            <text:p>BS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23.26" table:style-name="ce8">
            <text:p><text:s/>6.323,26<text:s/></text:p>
          </table:table-cell>
          <table:table-cell office:value-type="string" table:style-name="ce8">
            <text:p>BURKE &amp; BURK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5.5" table:style-name="ce8">
            <text:p><text:s/>335,50<text:s/></text:p>
          </table:table-cell>
          <table:table-cell office:value-type="string" table:style-name="ce8">
            <text:p>C.E.M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63.6" table:style-name="ce8">
            <text:p><text:s/>963,60<text:s/></text:p>
          </table:table-cell>
          <table:table-cell office:value-type="string" table:style-name="ce8">
            <text:p>C.F.I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89.1" table:style-name="ce8">
            <text:p><text:s/>2.989,10<text:s/></text:p>
          </table:table-cell>
          <table:table-cell office:value-type="string" table:style-name="ce8">
            <text:p>C.I.D.A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843.65" table:style-name="ce8">
            <text:p><text:s/>5.843,65<text:s/></text:p>
          </table:table-cell>
          <table:table-cell office:value-type="string" table:style-name="ce8">
            <text:p>CAIR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2102" table:style-name="ce8">
            <text:p><text:s/>102.102,00<text:s/></text:p>
          </table:table-cell>
          <table:table-cell office:value-type="string" table:style-name="ce8">
            <text:p>CAMPELL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48.7" table:style-name="ce8">
            <text:p><text:s/>3.148,70<text:s/></text:p>
          </table:table-cell>
          <table:table-cell office:value-type="string" table:style-name="ce8">
            <text:p>CANE'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2.32" table:style-name="ce8">
            <text:p><text:s/>312,32<text:s/></text:p>
          </table:table-cell>
          <table:table-cell office:value-type="string" table:style-name="ce8">
            <text:p>CASA DI CURA MADONNA DELLA SALUT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069.56" table:style-name="ce8">
            <text:p><text:s/>10.069,56<text:s/></text:p>
          </table:table-cell>
          <table:table-cell office:value-type="string" table:style-name="ce8">
            <text:p>CASSA ECONOMALE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82.19" table:style-name="ce8">
            <text:p><text:s/>3.482,19<text:s/></text:p>
          </table:table-cell>
          <table:table-cell office:value-type="string" table:style-name="ce8">
            <text:p>CELLTEC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955.18" table:style-name="ce8">
            <text:p><text:s/>38.955,18<text:s/></text:p>
          </table:table-cell>
          <table:table-cell office:value-type="string" table:style-name="ce8">
            <text:p>CELLTRION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32.39" table:style-name="ce8">
            <text:p><text:s/>1.432,39<text:s/></text:p>
          </table:table-cell>
          <table:table-cell office:value-type="string" table:style-name="ce8">
            <text:p>CENTRO OTTICO MEGAVISI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11.79" table:style-name="ce8">
            <text:p><text:s/>2.911,79<text:s/></text:p>
          </table:table-cell>
          <table:table-cell office:value-type="string" table:style-name="ce8">
            <text:p>CENTRO SORDITA' DI MARIUZZO &amp; C.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844.6" table:style-name="ce8">
            <text:p><text:s/>7.844,60<text:s/></text:p>
          </table:table-cell>
          <table:table-cell office:value-type="string" table:style-name="ce8">
            <text:p>CEPHEI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55.1" table:style-name="ce8">
            <text:p><text:s/>555,10<text:s/></text:p>
          </table:table-cell>
          <table:table-cell office:value-type="string" table:style-name="ce8">
            <text:p>CERACART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217.91" table:style-name="ce8">
            <text:p><text:s/>6.217,91<text:s/></text:p>
          </table:table-cell>
          <table:table-cell office:value-type="string" table:style-name="ce8">
            <text:p>CHEMI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419.12" table:style-name="ce8">
            <text:p><text:s/>13.419,12<text:s/></text:p>
          </table:table-cell>
          <table:table-cell office:value-type="string" table:style-name="ce8">
            <text:p>CHIARATO di CHIARATO ROBER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17.36" table:style-name="ce8">
            <text:p><text:s/>5.417,36<text:s/></text:p>
          </table:table-cell>
          <table:table-cell office:value-type="string" table:style-name="ce8">
            <text:p>CHIARIFON SAS DI MUNARATO S.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993.499999999996" table:style-name="ce8">
            <text:p><text:s/>16.993,50<text:s/></text:p>
          </table:table-cell>
          <table:table-cell office:value-type="string" table:style-name="ce8">
            <text:p>CHIESI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065.36" table:style-name="ce8">
            <text:p><text:s/>17.065,36<text:s/></text:p>
          </table:table-cell>
          <table:table-cell office:value-type="string" table:style-name="ce8">
            <text:p>CLAB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15.29" table:style-name="ce8">
            <text:p><text:s/>1.315,29<text:s/></text:p>
          </table:table-cell>
          <table:table-cell office:value-type="string" table:style-name="ce8">
            <text:p>CLINICA ACUSTIC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287.01" table:style-name="ce8">
            <text:p><text:s/>13.287,01<text:s/></text:p>
          </table:table-cell>
          <table:table-cell office:value-type="string" table:style-name="ce8">
            <text:p>CLINI-LAB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960" table:style-name="ce8">
            <text:p><text:s/>11.960,00<text:s/></text:p>
          </table:table-cell>
          <table:table-cell office:value-type="string" table:style-name="ce8">
            <text:p>COCHLEAR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06.6200000000003" table:style-name="ce8">
            <text:p><text:s/>3.306,62<text:s/></text:p>
          </table:table-cell>
          <table:table-cell office:value-type="string" table:style-name="ce8">
            <text:p>CODIFI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246.91" table:style-name="ce8">
            <text:p><text:s/>3.246,91<text:s/></text:p>
          </table:table-cell>
          <table:table-cell office:value-type="string" table:style-name="ce8">
            <text:p>CODISAN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79.92" table:style-name="ce8">
            <text:p><text:s/>4.679,92<text:s/></text:p>
          </table:table-cell>
          <table:table-cell office:value-type="string" table:style-name="ce8">
            <text:p>COL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417.55" table:style-name="ce8">
            <text:p><text:s/>63.417,55<text:s/></text:p>
          </table:table-cell>
          <table:table-cell office:value-type="string" table:style-name="ce8">
            <text:p>COLOPLAST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000" table:style-name="ce8">
            <text:p><text:s/>7.000,00<text:s/></text:p>
          </table:table-cell>
          <table:table-cell office:value-type="string" table:style-name="ce8">
            <text:p>COMUNE DI LUS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48" table:style-name="ce8">
            <text:p><text:s/>2.548,00<text:s/></text:p>
          </table:table-cell>
          <table:table-cell office:value-type="string" table:style-name="ce8">
            <text:p>CONMED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034.350000000002" table:style-name="ce8">
            <text:p><text:s/>14.034,35<text:s/></text:p>
          </table:table-cell>
          <table:table-cell office:value-type="string" table:style-name="ce8">
            <text:p>CONVATEC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3619.95" table:style-name="ce8">
            <text:p><text:s/>43.619,95<text:s/></text:p>
          </table:table-cell>
          <table:table-cell office:value-type="string" table:style-name="ce8">
            <text:p>COOK ITALI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3846.89000000001" table:style-name="ce8">
            <text:p><text:s/>103.846,89<text:s/></text:p>
          </table:table-cell>
          <table:table-cell office:value-type="string" table:style-name="ce8">
            <text:p>COOP.VA SOCIALE SOCIETA' DOLC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4.91999999999996" table:style-name="ce8">
            <text:p><text:s/>634,92<text:s/></text:p>
          </table:table-cell>
          <table:table-cell office:value-type="string" table:style-name="ce8">
            <text:p>COOPER CONSUMER HEALTH I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356.78" table:style-name="ce8">
            <text:p><text:s/>23.356,78<text:s/></text:p>
          </table:table-cell>
          <table:table-cell office:value-type="string" table:style-name="ce8">
            <text:p>CORDI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817.369999999988" table:style-name="ce8">
            <text:p><text:s/>61.817,37<text:s/></text:p>
          </table:table-cell>
          <table:table-cell office:value-type="string" table:style-name="ce8">
            <text:p>CORIOS SOC.COOPERATIV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500.5599999999995" table:style-name="ce8">
            <text:p><text:s/>7.500,56<text:s/></text:p>
          </table:table-cell>
          <table:table-cell office:value-type="string" table:style-name="ce8">
            <text:p>CROMA GIO.BATT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4201.919999999998" table:style-name="ce8">
            <text:p><text:s/>84.201,92<text:s/></text:p>
          </table:table-cell>
          <table:table-cell office:value-type="string" table:style-name="ce8">
            <text:p>CSL BEHRING SPA (EX ZLB BEHRING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1784.56" table:style-name="ce8">
            <text:p><text:s/>81.784,56<text:s/></text:p>
          </table:table-cell>
          <table:table-cell office:value-type="string" table:style-name="ce8">
            <text:p>CURIUM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78.6399999999999" table:style-name="ce8">
            <text:p><text:s/>1.478,64<text:s/></text:p>
          </table:table-cell>
          <table:table-cell office:value-type="string" table:style-name="ce8">
            <text:p>D.I.D. SPA DIAGNOSTIC INTERNATIONA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01.68" table:style-name="ce8">
            <text:p><text:s/>4.201,68<text:s/></text:p>
          </table:table-cell>
          <table:table-cell office:value-type="string" table:style-name="ce8">
            <text:p>D.O.R.C. ITALY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7712.610000000015" table:style-name="ce8">
            <text:p><text:s/>77.712,61<text:s/></text:p>
          </table:table-cell>
          <table:table-cell office:value-type="string" table:style-name="ce8">
            <text:p>DAIICHI SANKYO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42.26" table:style-name="ce8">
            <text:p><text:s/>1.742,26<text:s/></text:p>
          </table:table-cell>
          <table:table-cell office:value-type="string" table:style-name="ce8">
            <text:p>DALPASS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32.13" table:style-name="ce8">
            <text:p><text:s/>1.532,13<text:s/></text:p>
          </table:table-cell>
          <table:table-cell office:value-type="string" table:style-name="ce8">
            <text:p>DANIELE VITTORIO SAS -LAB.ORTOPEDI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373.3" table:style-name="ce8">
            <text:p><text:s/>12.373,30<text:s/></text:p>
          </table:table-cell>
          <table:table-cell office:value-type="string" table:style-name="ce8">
            <text:p>DANONE NUTRICIA SPA SOCIETA' BENEFIT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010.4899999999989" table:style-name="ce8">
            <text:p><text:s/>8.010,49<text:s/></text:p>
          </table:table-cell>
          <table:table-cell office:value-type="string" table:style-name="ce8">
            <text:p>DASIT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0.9" table:style-name="ce8">
            <text:p><text:s/>420,90<text:s/></text:p>
          </table:table-cell>
          <table:table-cell office:value-type="string" table:style-name="ce8">
            <text:p>DBNSTORE DI TIZIANO PELLA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933.84" table:style-name="ce8">
            <text:p><text:s/>31.933,84<text:s/></text:p>
          </table:table-cell>
          <table:table-cell office:value-type="string" table:style-name="ce8">
            <text:p>DE MORI A.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26.0500000000011" table:style-name="ce8">
            <text:p><text:s/>5.926,05<text:s/></text:p>
          </table:table-cell>
          <table:table-cell office:value-type="string" table:style-name="ce8">
            <text:p>DEALF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10.04" table:style-name="ce8">
            <text:p><text:s/>710,04<text:s/></text:p>
          </table:table-cell>
          <table:table-cell office:value-type="string" table:style-name="ce8">
            <text:p>DEA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19.52" table:style-name="ce8">
            <text:p><text:s/>3.419,52<text:s/></text:p>
          </table:table-cell>
          <table:table-cell office:value-type="string" table:style-name="ce8">
            <text:p>DECO MED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13.93" table:style-name="ce8">
            <text:p><text:s/>1.913,93<text:s/></text:p>
          </table:table-cell>
          <table:table-cell office:value-type="string" table:style-name="ce8">
            <text:p>DELTA MED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353.34" table:style-name="ce8">
            <text:p><text:s/>5.353,34<text:s/></text:p>
          </table:table-cell>
          <table:table-cell office:value-type="string" table:style-name="ce8">
            <text:p>DELTAVOX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7.2" table:style-name="ce8">
            <text:p><text:s/>187,20<text:s/></text:p>
          </table:table-cell>
          <table:table-cell office:value-type="string" table:style-name="ce8">
            <text:p>DENTAL WORL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00.1" table:style-name="ce8">
            <text:p><text:s/>3.300,10<text:s/></text:p>
          </table:table-cell>
          <table:table-cell office:value-type="string" table:style-name="ce8">
            <text:p>DIAPATH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225.6" table:style-name="ce8">
            <text:p><text:s/>15.225,60<text:s/></text:p>
          </table:table-cell>
          <table:table-cell office:value-type="string" table:style-name="ce8">
            <text:p>DIASORIN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2.4" table:style-name="ce8">
            <text:p><text:s/>92,40<text:s/></text:p>
          </table:table-cell>
          <table:table-cell office:value-type="string" table:style-name="ce8">
            <text:p>DICOFARM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.619999999999997" table:style-name="ce8">
            <text:p><text:s/>35,62<text:s/></text:p>
          </table:table-cell>
          <table:table-cell office:value-type="string" table:style-name="ce8">
            <text:p>DIFA COOPER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253.810000000005" table:style-name="ce8">
            <text:p><text:s/>20.253,81<text:s/></text:p>
          </table:table-cell>
          <table:table-cell office:value-type="string" table:style-name="ce8">
            <text:p>DIMED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03.4799999999996" table:style-name="ce8">
            <text:p><text:s/>4.603,48<text:s/></text:p>
          </table:table-cell>
          <table:table-cell office:value-type="string" table:style-name="ce8">
            <text:p>DIMENSIONE UDIRE SNC DI SUMAN A.&amp;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252.54" table:style-name="ce8">
            <text:p><text:s/>7.252,54<text:s/></text:p>
          </table:table-cell>
          <table:table-cell office:value-type="string" table:style-name="ce8">
            <text:p>DMF PHARMA FOODA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1.59" table:style-name="ce8">
            <text:p><text:s/>51,59<text:s/></text:p>
          </table:table-cell>
          <table:table-cell office:value-type="string" table:style-name="ce8">
            <text:p>DOC GENER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91.74" table:style-name="ce8">
            <text:p><text:s/>991,74<text:s/></text:p>
          </table:table-cell>
          <table:table-cell office:value-type="string" table:style-name="ce8">
            <text:p>DOLESE SAS -ORTOPEDIA E SANITARIA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99.22" table:style-name="ce8">
            <text:p><text:s/>3.699,22<text:s/></text:p>
          </table:table-cell>
          <table:table-cell office:value-type="string" table:style-name="ce8">
            <text:p>DOMPE' FARMACEUTICI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674.309999999998" table:style-name="ce8">
            <text:p><text:s/>17.674,31<text:s/></text:p>
          </table:table-cell>
          <table:table-cell office:value-type="string" table:style-name="ce8">
            <text:p>DR. REDDY'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74.03" table:style-name="ce8">
            <text:p><text:s/>1.074,03<text:s/></text:p>
          </table:table-cell>
          <table:table-cell office:value-type="string" table:style-name="ce8">
            <text:p>DRAEGER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079.66" table:style-name="ce8">
            <text:p><text:s/>8.079,66<text:s/></text:p>
          </table:table-cell>
          <table:table-cell office:value-type="string" table:style-name="ce8">
            <text:p>DUSSMANN 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47.74" table:style-name="ce8">
            <text:p><text:s/>947,74<text:s/></text:p>
          </table:table-cell>
          <table:table-cell office:value-type="string" table:style-name="ce8">
            <text:p>E.C.S. MULTIMEDIA DI BERTO MASSIM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1685.97" table:style-name="ce8">
            <text:p><text:s/>121.685,97<text:s/></text:p>
          </table:table-cell>
          <table:table-cell office:value-type="string" table:style-name="ce8">
            <text:p>EBI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6195.94" table:style-name="ce8">
            <text:p><text:s/>146.195,94<text:s/></text:p>
          </table:table-cell>
          <table:table-cell office:value-type="string" table:style-name="ce8">
            <text:p>ECOAMBIENT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5.68" table:style-name="ce8">
            <text:p><text:s/>175,68<text:s/></text:p>
          </table:table-cell>
          <table:table-cell office:value-type="string" table:style-name="ce8">
            <text:p>EDAN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878.68" table:style-name="ce8">
            <text:p><text:s/>8.878,68<text:s/></text:p>
          </table:table-cell>
          <table:table-cell office:value-type="string" table:style-name="ce8">
            <text:p>EDWARDS LIFESCIENCE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3.9" table:style-name="ce8">
            <text:p><text:s/>603,90<text:s/></text:p>
          </table:table-cell>
          <table:table-cell office:value-type="string" table:style-name="ce8">
            <text:p>EFFEBI HOSPIT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821.670000000002" table:style-name="ce8">
            <text:p><text:s/>20.821,67<text:s/></text:p>
          </table:table-cell>
          <table:table-cell office:value-type="string" table:style-name="ce8">
            <text:p>E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283.27" table:style-name="ce8">
            <text:p><text:s/>25.283,27<text:s/></text:p>
          </table:table-cell>
          <table:table-cell office:value-type="string" table:style-name="ce8">
            <text:p>EISA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41.07" table:style-name="ce8">
            <text:p><text:s/>1.041,07<text:s/></text:p>
          </table:table-cell>
          <table:table-cell office:value-type="string" table:style-name="ce8">
            <text:p>ELETTROVENET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4872.090000000004" table:style-name="ce8">
            <text:p><text:s/>64.872,09<text:s/></text:p>
          </table:table-cell>
          <table:table-cell office:value-type="string" table:style-name="ce8">
            <text:p>ELI LILLY ITAL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502.3099999999995" table:style-name="ce8">
            <text:p><text:s/>7.502,31<text:s/></text:p>
          </table:table-cell>
          <table:table-cell office:value-type="string" table:style-name="ce8">
            <text:p>EMMECIQUATTRO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28" table:style-name="ce8">
            <text:p><text:s/>2.928,00<text:s/></text:p>
          </table:table-cell>
          <table:table-cell office:value-type="string" table:style-name="ce8">
            <text:p>EMMEDI INSTRUMENT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989.32" table:style-name="ce8">
            <text:p><text:s/>15.989,32<text:s/></text:p>
          </table:table-cell>
          <table:table-cell office:value-type="string" table:style-name="ce8">
            <text:p>EMODIAL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7.86" table:style-name="ce8">
            <text:p><text:s/>607,86<text:s/></text:p>
          </table:table-cell>
          <table:table-cell office:value-type="string" table:style-name="ce8">
            <text:p>EPIONPHARMA GROUP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33.28" table:style-name="ce8">
            <text:p><text:s/>1.633,28<text:s/></text:p>
          </table:table-cell>
          <table:table-cell office:value-type="string" table:style-name="ce8">
            <text:p>ERB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200.8" table:style-name="ce8">
            <text:p><text:s/>14.200,80<text:s/></text:p>
          </table:table-cell>
          <table:table-cell office:value-type="string" table:style-name="ce8">
            <text:p>ESA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419.81" table:style-name="ce8">
            <text:p><text:s/>12.419,81<text:s/></text:p>
          </table:table-cell>
          <table:table-cell office:value-type="string" table:style-name="ce8">
            <text:p>ESSITY ITAL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243.0999999999995" table:style-name="ce8">
            <text:p><text:s/>5.243,10<text:s/></text:p>
          </table:table-cell>
          <table:table-cell office:value-type="string" table:style-name="ce8">
            <text:p>ESTEVE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732.179999999993" table:style-name="ce8">
            <text:p><text:s/>34.732,18<text:s/></text:p>
          </table:table-cell>
          <table:table-cell office:value-type="string" table:style-name="ce8">
            <text:p>ESTOR SPA (HMR DIALISI SRL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408.47" table:style-name="ce8">
            <text:p><text:s/>35.408,47<text:s/></text:p>
          </table:table-cell>
          <table:table-cell office:value-type="string" table:style-name="ce8">
            <text:p>ETHYPHARM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92.4" table:style-name="ce8">
            <text:p><text:s/>1.492,40<text:s/></text:p>
          </table:table-cell>
          <table:table-cell office:value-type="string" table:style-name="ce8">
            <text:p>EU K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32.34" table:style-name="ce8">
            <text:p><text:s/>1.432,34<text:s/></text:p>
          </table:table-cell>
          <table:table-cell office:value-type="string" table:style-name="ce8">
            <text:p>EUROCONTACT-EREDI LANZIERI CLAUD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48.79" table:style-name="ce8">
            <text:p><text:s/>748,79<text:s/></text:p>
          </table:table-cell>
          <table:table-cell office:value-type="string" table:style-name="ce8">
            <text:p>EUROIMMU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8461.32" table:style-name="ce8">
            <text:p><text:s/>108.461,32<text:s/></text:p>
          </table:table-cell>
          <table:table-cell office:value-type="string" table:style-name="ce8">
            <text:p>Euromed Pharm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557.92" table:style-name="ce8">
            <text:p><text:s/>4.557,92<text:s/></text:p>
          </table:table-cell>
          <table:table-cell office:value-type="string" table:style-name="ce8">
            <text:p>EURO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75.3499999999995" table:style-name="ce8">
            <text:p><text:s/>4.475,35<text:s/></text:p>
          </table:table-cell>
          <table:table-cell office:value-type="string" table:style-name="ce8">
            <text:p>EVER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723.79" table:style-name="ce8">
            <text:p><text:s/>10.723,79<text:s/></text:p>
          </table:table-cell>
          <table:table-cell office:value-type="string" table:style-name="ce8">
            <text:p>EXPERT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19.43" table:style-name="ce8">
            <text:p><text:s/>1.119,43<text:s/></text:p>
          </table:table-cell>
          <table:table-cell office:value-type="string" table:style-name="ce8">
            <text:p>FAGRO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20.9" table:style-name="ce8">
            <text:p><text:s/>2.220,90<text:s/></text:p>
          </table:table-cell>
          <table:table-cell office:value-type="string" table:style-name="ce8">
            <text:p>FARMACEUTICA INTERNAZIONALE ITALIA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9.98999999999998" table:style-name="ce8">
            <text:p><text:s/>139,99<text:s/></text:p>
          </table:table-cell>
          <table:table-cell office:value-type="string" table:style-name="ce8">
            <text:p>FARMACIA LE VALL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9.9" table:style-name="ce8">
            <text:p><text:s/>349,90<text:s/></text:p>
          </table:table-cell>
          <table:table-cell office:value-type="string" table:style-name="ce8">
            <text:p>FARMACIA SAN GAETAN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287.58" table:style-name="ce8">
            <text:p><text:s/>12.287,58<text:s/></text:p>
          </table:table-cell>
          <table:table-cell office:value-type="string" table:style-name="ce8">
            <text:p>FARMAC-ZABBAN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4.19999999999999" table:style-name="ce8">
            <text:p><text:s/>134,20<text:s/></text:p>
          </table:table-cell>
          <table:table-cell office:value-type="string" table:style-name="ce8">
            <text:p>FARMALABO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035.199999999997" table:style-name="ce8">
            <text:p><text:s/>35.035,20<text:s/></text:p>
          </table:table-cell>
          <table:table-cell office:value-type="string" table:style-name="ce8">
            <text:p>FARMALVARI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80.15000000000009" table:style-name="ce8">
            <text:p><text:s/>980,15<text:s/></text:p>
          </table:table-cell>
          <table:table-cell office:value-type="string" table:style-name="ce8">
            <text:p>FARMAZAN COSMOCEUT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92926.68" table:style-name="ce8">
            <text:p><text:s/>492.926,68<text:s/></text:p>
          </table:table-cell>
          <table:table-cell office:value-type="string" table:style-name="ce8">
            <text:p>FATER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97.24" table:style-name="ce8">
            <text:p><text:s/>1.597,24<text:s/></text:p>
          </table:table-cell>
          <table:table-cell office:value-type="string" table:style-name="ce8">
            <text:p>FE.MA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73.32" table:style-name="ce8">
            <text:p><text:s/>373,32<text:s/></text:p>
          </table:table-cell>
          <table:table-cell office:value-type="string" table:style-name="ce8">
            <text:p>FE-GROU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56.32000000000005" table:style-name="ce8">
            <text:p><text:s/>556,32<text:s/></text:p>
          </table:table-cell>
          <table:table-cell office:value-type="string" table:style-name="ce8">
            <text:p>FER-DO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1.709999999999994" table:style-name="ce8">
            <text:p><text:s/>71,71<text:s/></text:p>
          </table:table-cell>
          <table:table-cell office:value-type="string" table:style-name="ce8">
            <text:p>FERRIN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236.0499999999993" table:style-name="ce8">
            <text:p><text:s/>7.236,05<text:s/></text:p>
          </table:table-cell>
          <table:table-cell office:value-type="string" table:style-name="ce8">
            <text:p>FIAB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582.61" table:style-name="ce8">
            <text:p><text:s/>8.582,61<text:s/></text:p>
          </table:table-cell>
          <table:table-cell office:value-type="string" table:style-name="ce8">
            <text:p>FIDIA FARMACEUTIC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35.199999999999" table:style-name="ce8">
            <text:p><text:s/>14.835,20<text:s/></text:p>
          </table:table-cell>
          <table:table-cell office:value-type="string" table:style-name="ce8">
            <text:p>FISHER &amp; PAYKEL HEALTHCARE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5.8" table:style-name="ce8">
            <text:p><text:s/>415,80<text:s/></text:p>
          </table:table-cell>
          <table:table-cell office:value-type="string" table:style-name="ce8">
            <text:p>FITOPROJEC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85.5" table:style-name="ce8">
            <text:p><text:s/>3.685,50<text:s/></text:p>
          </table:table-cell>
          <table:table-cell office:value-type="string" table:style-name="ce8">
            <text:p>FLEXI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890.96" table:style-name="ce8">
            <text:p><text:s/>7.890,96<text:s/></text:p>
          </table:table-cell>
          <table:table-cell office:value-type="string" table:style-name="ce8">
            <text:p>FLOW ASSESSMEN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535" table:style-name="ce8">
            <text:p><text:s/>14.535,00<text:s/></text:p>
          </table:table-cell>
          <table:table-cell office:value-type="string" table:style-name="ce8">
            <text:p>FONDAZIONE BANCA DEGLI OCCHI VENE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429.6" table:style-name="ce8">
            <text:p><text:s/>7.429,60<text:s/></text:p>
          </table:table-cell>
          <table:table-cell office:value-type="string" table:style-name="ce8">
            <text:p>FONDAZIONE BANCA DEI TESSUTI VENE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303.200000000001" table:style-name="ce8">
            <text:p><text:s/>26.303,20<text:s/></text:p>
          </table:table-cell>
          <table:table-cell office:value-type="string" table:style-name="ce8">
            <text:p>FPC INFORMAT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3.85000000000002" table:style-name="ce8">
            <text:p><text:s/>173,85<text:s/></text:p>
          </table:table-cell>
          <table:table-cell office:value-type="string" table:style-name="ce8">
            <text:p>FRE.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9666.95000000001" table:style-name="ce8">
            <text:p><text:s/>129.666,95<text:s/></text:p>
          </table:table-cell>
          <table:table-cell office:value-type="string" table:style-name="ce8">
            <text:p>FRESENIUS KABI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132.800000000003" table:style-name="ce8">
            <text:p><text:s/>20.132,80<text:s/></text:p>
          </table:table-cell>
          <table:table-cell office:value-type="string" table:style-name="ce8">
            <text:p>FRESENIUS MEDICAL CARE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8" table:style-name="ce8">
            <text:p><text:s/>488,00<text:s/></text:p>
          </table:table-cell>
          <table:table-cell office:value-type="string" table:style-name="ce8">
            <text:p>FRIGOMECCANICA ANDREAU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71.2" table:style-name="ce8">
            <text:p><text:s/>1.171,20<text:s/></text:p>
          </table:table-cell>
          <table:table-cell office:value-type="string" table:style-name="ce8">
            <text:p>FUJIREBIO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07.56" table:style-name="ce8">
            <text:p><text:s/>1.307,56<text:s/></text:p>
          </table:table-cell>
          <table:table-cell office:value-type="string" table:style-name="ce8">
            <text:p>G.L. PHARMA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736" table:style-name="ce8">
            <text:p><text:s/>10.736,00<text:s/></text:p>
          </table:table-cell>
          <table:table-cell office:value-type="string" table:style-name="ce8">
            <text:p>G.P.I. GRUPPO PER L'INFORMAT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7388.22" table:style-name="ce8">
            <text:p><text:s/>47.388,22<text:s/></text:p>
          </table:table-cell>
          <table:table-cell office:value-type="string" table:style-name="ce8">
            <text:p>GADA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00.6" table:style-name="ce8">
            <text:p><text:s/>3.900,60<text:s/></text:p>
          </table:table-cell>
          <table:table-cell office:value-type="string" table:style-name="ce8">
            <text:p>GAMMA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862.75" table:style-name="ce8">
            <text:p><text:s/>35.862,75<text:s/></text:p>
          </table:table-cell>
          <table:table-cell office:value-type="string" table:style-name="ce8">
            <text:p>GE HEALTH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2621.58" table:style-name="ce8">
            <text:p><text:s/>32.621,58<text:s/></text:p>
          </table:table-cell>
          <table:table-cell office:value-type="string" table:style-name="ce8">
            <text:p>GE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4.31" table:style-name="ce8">
            <text:p><text:s/>104,31<text:s/></text:p>
          </table:table-cell>
          <table:table-cell office:value-type="string" table:style-name="ce8">
            <text:p>GERHO'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048.1600000000008" table:style-name="ce8">
            <text:p><text:s/>7.048,16<text:s/></text:p>
          </table:table-cell>
          <table:table-cell office:value-type="string" table:style-name="ce8">
            <text:p>GETING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75130.22" table:style-name="ce8">
            <text:p><text:s/>575.130,22<text:s/></text:p>
          </table:table-cell>
          <table:table-cell office:value-type="string" table:style-name="ce8">
            <text:p>GILEAD SCIENCE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855.6200000000008" table:style-name="ce8">
            <text:p><text:s/>8.855,62<text:s/></text:p>
          </table:table-cell>
          <table:table-cell office:value-type="string" table:style-name="ce8">
            <text:p>GIOCHEM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3.85000000000002" table:style-name="ce8">
            <text:p><text:s/>303,85<text:s/></text:p>
          </table:table-cell>
          <table:table-cell office:value-type="string" table:style-name="ce8">
            <text:p>GIULIAN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32955.66" table:style-name="ce8">
            <text:p><text:s/>432.955,66<text:s/></text:p>
          </table:table-cell>
          <table:table-cell office:value-type="string" table:style-name="ce8">
            <text:p>GLAXO SMITHKLIN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3076.47" table:style-name="ce8">
            <text:p><text:s/>113.076,47<text:s/></text:p>
          </table:table-cell>
          <table:table-cell office:value-type="string" table:style-name="ce8">
            <text:p>GLOBUS MEDICAL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0.88" table:style-name="ce8">
            <text:p><text:s/>180,88<text:s/></text:p>
          </table:table-cell>
          <table:table-cell office:value-type="string" table:style-name="ce8">
            <text:p>GM TECNOFER DI GHIGNA MASSIM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420.759999999998" table:style-name="ce8">
            <text:p><text:s/>17.420,76<text:s/></text:p>
          </table:table-cell>
          <table:table-cell office:value-type="string" table:style-name="ce8">
            <text:p>GOMIERO S.R.L. OFFICINA ORTOPEDIC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57.440000000002" table:style-name="ce8">
            <text:p><text:s/>14.857,44<text:s/></text:p>
          </table:table-cell>
          <table:table-cell office:value-type="string" table:style-name="ce8">
            <text:p>GORE W.L. &amp; ASSOCIA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168.59" table:style-name="ce8">
            <text:p><text:s/>14.168,59<text:s/></text:p>
          </table:table-cell>
          <table:table-cell office:value-type="string" table:style-name="ce8">
            <text:p>GREINER BIO-ON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066.42" table:style-name="ce8">
            <text:p><text:s/>27.066,42<text:s/></text:p>
          </table:table-cell>
          <table:table-cell office:value-type="string" table:style-name="ce8">
            <text:p>GRIFOLS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06.86" table:style-name="ce8">
            <text:p><text:s/>706,86<text:s/></text:p>
          </table:table-cell>
          <table:table-cell office:value-type="string" table:style-name="ce8">
            <text:p>GRINDEKS KALCEK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5.83" table:style-name="ce8">
            <text:p><text:s/>335,83<text:s/></text:p>
          </table:table-cell>
          <table:table-cell office:value-type="string" table:style-name="ce8">
            <text:p>GRUNENTH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84" table:style-name="ce8">
            <text:p><text:s/>2.684,00<text:s/></text:p>
          </table:table-cell>
          <table:table-cell office:value-type="string" table:style-name="ce8">
            <text:p>GUERBET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9600" table:style-name="ce8">
            <text:p><text:s/>69.600,00<text:s/></text:p>
          </table:table-cell>
          <table:table-cell office:value-type="string" table:style-name="ce8">
            <text:p>H.C. HOSPITAL CONSULTIN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583" table:style-name="ce8">
            <text:p><text:s/>11.583,00<text:s/></text:p>
          </table:table-cell>
          <table:table-cell office:value-type="string" table:style-name="ce8">
            <text:p>HALEON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242.27" table:style-name="ce8">
            <text:p><text:s/>7.242,27<text:s/></text:p>
          </table:table-cell>
          <table:table-cell office:value-type="string" table:style-name="ce8">
            <text:p>HAMELN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79.08" table:style-name="ce8">
            <text:p><text:s/>1.479,08<text:s/></text:p>
          </table:table-cell>
          <table:table-cell office:value-type="string" table:style-name="ce8">
            <text:p>HENRY SCHEIN KRUG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480.010000000002" table:style-name="ce8">
            <text:p><text:s/>19.480,01<text:s/></text:p>
          </table:table-cell>
          <table:table-cell office:value-type="string" table:style-name="ce8">
            <text:p>HIKMA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690" table:style-name="ce8">
            <text:p><text:s/>17.690,00<text:s/></text:p>
          </table:table-cell>
          <table:table-cell office:value-type="string" table:style-name="ce8">
            <text:p>HIMS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11.1200000000008" table:style-name="ce8">
            <text:p><text:s/>4.811,12<text:s/></text:p>
          </table:table-cell>
          <table:table-cell office:value-type="string" table:style-name="ce8">
            <text:p>HMC PREMEDICA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140.17" table:style-name="ce8">
            <text:p><text:s/>30.140,17<text:s/></text:p>
          </table:table-cell>
          <table:table-cell office:value-type="string" table:style-name="ce8">
            <text:p>HOLLISTER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040.2000000000007" table:style-name="ce8">
            <text:p><text:s/>9.040,20<text:s/></text:p>
          </table:table-cell>
          <table:table-cell office:value-type="string" table:style-name="ce8">
            <text:p>HOLOGIC ITALIA SRL (EX CYTYC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85.2300000000005" table:style-name="ce8">
            <text:p><text:s/>4.485,23<text:s/></text:p>
          </table:table-cell>
          <table:table-cell office:value-type="string" table:style-name="ce8">
            <text:p>HORIBA ABX A.S. ITAL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24.5099999999998" table:style-name="ce8">
            <text:p><text:s/>2.424,51<text:s/></text:p>
          </table:table-cell>
          <table:table-cell office:value-type="string" table:style-name="ce8">
            <text:p>HS HOSPITAL SERVIC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66.2700000000001" table:style-name="ce8">
            <text:p><text:s/>866,27<text:s/></text:p>
          </table:table-cell>
          <table:table-cell office:value-type="string" table:style-name="ce8">
            <text:p>I.B.N. SAVI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871.29" table:style-name="ce8">
            <text:p><text:s/>12.871,29<text:s/></text:p>
          </table:table-cell>
          <table:table-cell office:value-type="string" table:style-name="ce8">
            <text:p>I.N.A.I.L. CENTRO PROTES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256.49" table:style-name="ce8">
            <text:p><text:s/>5.256,49<text:s/></text:p>
          </table:table-cell>
          <table:table-cell office:value-type="string" table:style-name="ce8">
            <text:p>IATROTEK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64.19" table:style-name="ce8">
            <text:p><text:s/>1.164,19<text:s/></text:p>
          </table:table-cell>
          <table:table-cell office:value-type="string" table:style-name="ce8">
            <text:p>IBSA FARMACEUTICI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513.81" table:style-name="ce8">
            <text:p><text:s/>5.513,81<text:s/></text:p>
          </table:table-cell>
          <table:table-cell office:value-type="string" table:style-name="ce8">
            <text:p>ICU MEDICAL (Prodotti SM)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3.35" table:style-name="ce8">
            <text:p><text:s/>143,35<text:s/></text:p>
          </table:table-cell>
          <table:table-cell office:value-type="string" table:style-name="ce8">
            <text:p>ICU MEDICAL EUROP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64.48" table:style-name="ce8">
            <text:p><text:s/>2.664,48<text:s/></text:p>
          </table:table-cell>
          <table:table-cell office:value-type="string" table:style-name="ce8">
            <text:p>ID &amp; 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49.3599999999999" table:style-name="ce8">
            <text:p><text:s/>1.049,36<text:s/></text:p>
          </table:table-cell>
          <table:table-cell office:value-type="string" table:style-name="ce8">
            <text:p>IL POINT S.R.L.-SANITARIA ORTOPED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290.55" table:style-name="ce8">
            <text:p><text:s/>46.290,55<text:s/></text:p>
          </table:table-cell>
          <table:table-cell office:value-type="string" table:style-name="ce8">
            <text:p>INCYTE BIOSCIENCE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314.65" table:style-name="ce8">
            <text:p><text:s/>7.314,65<text:s/></text:p>
          </table:table-cell>
          <table:table-cell office:value-type="string" table:style-name="ce8">
            <text:p>INFECTOPHAR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97.52" table:style-name="ce8">
            <text:p><text:s/>5.997,52<text:s/></text:p>
          </table:table-cell>
          <table:table-cell office:value-type="string" table:style-name="ce8">
            <text:p>INFORMAT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3950.240000000005" table:style-name="ce8">
            <text:p><text:s/>53.950,24<text:s/></text:p>
          </table:table-cell>
          <table:table-cell office:value-type="string" table:style-name="ce8">
            <text:p>INGEGN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9.42" table:style-name="ce8">
            <text:p><text:s/>429,42<text:s/></text:p>
          </table:table-cell>
          <table:table-cell office:value-type="string" table:style-name="ce8">
            <text:p>INGROS'S FORNITU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12.8999999999996" table:style-name="ce8">
            <text:p><text:s/>4.812,90<text:s/></text:p>
          </table:table-cell>
          <table:table-cell office:value-type="string" table:style-name="ce8">
            <text:p>INNOVA HT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793.8099999999995" table:style-name="ce8">
            <text:p><text:s/>6.793,81<text:s/></text:p>
          </table:table-cell>
          <table:table-cell office:value-type="string" table:style-name="ce8">
            <text:p>INNOVA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733.1100000000006" table:style-name="ce8">
            <text:p><text:s/>4.733,11<text:s/></text:p>
          </table:table-cell>
          <table:table-cell office:value-type="string" table:style-name="ce8">
            <text:p>INNOVAMED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9690.469999999987" table:style-name="ce8">
            <text:p><text:s/>49.690,47<text:s/></text:p>
          </table:table-cell>
          <table:table-cell office:value-type="string" table:style-name="ce8">
            <text:p>INSTRUMENTATION LABORATOR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710.72" table:style-name="ce8">
            <text:p><text:s/>16.710,72<text:s/></text:p>
          </table:table-cell>
          <table:table-cell office:value-type="string" table:style-name="ce8">
            <text:p>INTEGRA LIFESCIENCE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591.39" table:style-name="ce8">
            <text:p><text:s/>11.591,39<text:s/></text:p>
          </table:table-cell>
          <table:table-cell office:value-type="string" table:style-name="ce8">
            <text:p>INTERSURGICA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501.99" table:style-name="ce8">
            <text:p><text:s/>5.501,99<text:s/></text:p>
          </table:table-cell>
          <table:table-cell office:value-type="string" table:style-name="ce8">
            <text:p>INTRAU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330.49" table:style-name="ce8">
            <text:p><text:s/>23.330,49<text:s/></text:p>
          </table:table-cell>
          <table:table-cell office:value-type="string" table:style-name="ce8">
            <text:p>IPSEN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912.0399999999991" table:style-name="ce8">
            <text:p><text:s/>9.912,04<text:s/></text:p>
          </table:table-cell>
          <table:table-cell office:value-type="string" table:style-name="ce8">
            <text:p>IST.TO ZOOP.CO SPER.LE DELLE VENEZI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15.29" table:style-name="ce8">
            <text:p><text:s/>1.315,29<text:s/></text:p>
          </table:table-cell>
          <table:table-cell office:value-type="string" table:style-name="ce8">
            <text:p>ISTITUTO ACUSTICO PONTON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409.9600000000009" table:style-name="ce8">
            <text:p><text:s/>9.409,96<text:s/></text:p>
          </table:table-cell>
          <table:table-cell office:value-type="string" table:style-name="ce8">
            <text:p>ISTITUTO BIOCHIMICO ITALIAN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985.990000000005" table:style-name="ce8">
            <text:p><text:s/>36.985,99<text:s/></text:p>
          </table:table-cell>
          <table:table-cell office:value-type="string" table:style-name="ce8">
            <text:p>ISTITUTO GENTIL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612.02" table:style-name="ce8">
            <text:p><text:s/>7.612,02<text:s/></text:p>
          </table:table-cell>
          <table:table-cell office:value-type="string" table:style-name="ce8">
            <text:p>ITALFARMACO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337.29" table:style-name="ce8">
            <text:p><text:s/>5.337,29<text:s/></text:p>
          </table:table-cell>
          <table:table-cell office:value-type="string" table:style-name="ce8">
            <text:p>ITC F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4.96" table:style-name="ce8">
            <text:p><text:s/>204,96<text:s/></text:p>
          </table:table-cell>
          <table:table-cell office:value-type="string" table:style-name="ce8">
            <text:p>JANACH E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33615.5999999999" table:style-name="ce8">
            <text:p><text:s/>1.133.615,60<text:s/></text:p>
          </table:table-cell>
          <table:table-cell office:value-type="string" table:style-name="ce8">
            <text:p>JANSSEN-CILA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530.200000000004" table:style-name="ce8">
            <text:p><text:s/>22.530,20<text:s/></text:p>
          </table:table-cell>
          <table:table-cell office:value-type="string" table:style-name="ce8">
            <text:p>JAZZ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3187.56000000003" table:style-name="ce8">
            <text:p><text:s/>193.187,56<text:s/></text:p>
          </table:table-cell>
          <table:table-cell office:value-type="string" table:style-name="ce8">
            <text:p>JOHNSON &amp; JOHNSON MEDICA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28.96" table:style-name="ce8">
            <text:p><text:s/>2.428,96<text:s/></text:p>
          </table:table-cell>
          <table:table-cell office:value-type="string" table:style-name="ce8">
            <text:p>JOIN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02.62" table:style-name="ce8">
            <text:p><text:s/>2.902,62<text:s/></text:p>
          </table:table-cell>
          <table:table-cell office:value-type="string" table:style-name="ce8">
            <text:p>KALTEK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52.1999999999998" table:style-name="ce8">
            <text:p><text:s/>2.452,20<text:s/></text:p>
          </table:table-cell>
          <table:table-cell office:value-type="string" table:style-name="ce8">
            <text:p>KARD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680.710000000001" table:style-name="ce8">
            <text:p><text:s/>14.680,71<text:s/></text:p>
          </table:table-cell>
          <table:table-cell office:value-type="string" table:style-name="ce8">
            <text:p>KEDRION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01.3099999999995" table:style-name="ce8">
            <text:p><text:s/>3.901,31<text:s/></text:p>
          </table:table-cell>
          <table:table-cell office:value-type="string" table:style-name="ce8">
            <text:p>KOS BIOMED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163.199999999993" table:style-name="ce8">
            <text:p><text:s/>28.163,20<text:s/></text:p>
          </table:table-cell>
          <table:table-cell office:value-type="string" table:style-name="ce8">
            <text:p>KRYO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2578.880000000001" table:style-name="ce8">
            <text:p><text:s/>32.578,88<text:s/></text:p>
          </table:table-cell>
          <table:table-cell office:value-type="string" table:style-name="ce8">
            <text:p>KW APPARECCHI SCIENTIF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7751.26" table:style-name="ce8">
            <text:p><text:s/>217.751,26<text:s/></text:p>
          </table:table-cell>
          <table:table-cell office:value-type="string" table:style-name="ce8">
            <text:p>KYOWA KIRI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50.31" table:style-name="ce8">
            <text:p><text:s/>3.150,31<text:s/></text:p>
          </table:table-cell>
          <table:table-cell office:value-type="string" table:style-name="ce8">
            <text:p>LA CASALIND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25.95" table:style-name="ce8">
            <text:p><text:s/>4.125,95<text:s/></text:p>
          </table:table-cell>
          <table:table-cell office:value-type="string" table:style-name="ce8">
            <text:p>LA PITAGORA DI MACRELLI G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99.02" table:style-name="ce8">
            <text:p><text:s/>1.199,02<text:s/></text:p>
          </table:table-cell>
          <table:table-cell office:value-type="string" table:style-name="ce8">
            <text:p>LAB51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57.1999999999998" table:style-name="ce8">
            <text:p><text:s/>1.857,20<text:s/></text:p>
          </table:table-cell>
          <table:table-cell office:value-type="string" table:style-name="ce8">
            <text:p>LABOINDUSTR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2991.03999999998" table:style-name="ce8">
            <text:p><text:s/>102.991,04<text:s/></text:p>
          </table:table-cell>
          <table:table-cell office:value-type="string" table:style-name="ce8">
            <text:p>LAB-OR S.C.A.R.L. LAB. ARTIGIA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1.96" table:style-name="ce8">
            <text:p><text:s/>251,96<text:s/></text:p>
          </table:table-cell>
          <table:table-cell office:value-type="string" table:style-name="ce8">
            <text:p>LABORATORIO FARMACEUTICO C.T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501.4" table:style-name="ce8">
            <text:p><text:s/>12.501,40<text:s/></text:p>
          </table:table-cell>
          <table:table-cell office:value-type="string" table:style-name="ce8">
            <text:p>LEICA MICROSYSTEM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123.919999999998" table:style-name="ce8">
            <text:p><text:s/>33.123,92<text:s/></text:p>
          </table:table-cell>
          <table:table-cell office:value-type="string" table:style-name="ce8">
            <text:p>LEMAITRE VASCULA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308.18" table:style-name="ce8">
            <text:p><text:s/>4.308,18<text:s/></text:p>
          </table:table-cell>
          <table:table-cell office:value-type="string" table:style-name="ce8">
            <text:p>LEO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297.100000000004" table:style-name="ce8">
            <text:p><text:s/>16.297,10<text:s/></text:p>
          </table:table-cell>
          <table:table-cell office:value-type="string" table:style-name="ce8">
            <text:p>L'HORTOPEDICO 2.0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5916.32" table:style-name="ce8">
            <text:p><text:s/>235.916,32<text:s/></text:p>
          </table:table-cell>
          <table:table-cell office:value-type="string" table:style-name="ce8">
            <text:p>LIMACORPORAT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42.3200000000006" table:style-name="ce8">
            <text:p><text:s/>6.042,32<text:s/></text:p>
          </table:table-cell>
          <table:table-cell office:value-type="string" table:style-name="ce8">
            <text:p>LINDE MEDICAL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65.1899999999996" table:style-name="ce8">
            <text:p><text:s/>2.765,19<text:s/></text:p>
          </table:table-cell>
          <table:table-cell office:value-type="string" table:style-name="ce8">
            <text:p>LIOFILCHE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009.95" table:style-name="ce8">
            <text:p><text:s/>4.009,95<text:s/></text:p>
          </table:table-cell>
          <table:table-cell office:value-type="string" table:style-name="ce8">
            <text:p>LOFARMA SRL - LABORAT.FARMACEUTI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54.2" table:style-name="ce8">
            <text:p><text:s/>1.354,20<text:s/></text:p>
          </table:table-cell>
          <table:table-cell office:value-type="string" table:style-name="ce8">
            <text:p>LOHMANN &amp; RAUSCH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29.66" table:style-name="ce8">
            <text:p><text:s/>3.929,66<text:s/></text:p>
          </table:table-cell>
          <table:table-cell office:value-type="string" table:style-name="ce8">
            <text:p>LOMBARDA 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44.64" table:style-name="ce8">
            <text:p><text:s/>644,64<text:s/></text:p>
          </table:table-cell>
          <table:table-cell office:value-type="string" table:style-name="ce8">
            <text:p>LORO F.LL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16.26" table:style-name="ce8">
            <text:p><text:s/>1.016,26<text:s/></text:p>
          </table:table-cell>
          <table:table-cell office:value-type="string" table:style-name="ce8">
            <text:p>M.B.T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4.30000000000007" table:style-name="ce8">
            <text:p><text:s/>384,30<text:s/></text:p>
          </table:table-cell>
          <table:table-cell office:value-type="string" table:style-name="ce8">
            <text:p>M.D.L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444.46" table:style-name="ce8">
            <text:p><text:s/>22.444,46<text:s/></text:p>
          </table:table-cell>
          <table:table-cell office:value-type="string" table:style-name="ce8">
            <text:p>MACO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7" table:style-name="ce8">
            <text:p><text:s/>1.487,00<text:s/></text:p>
          </table:table-cell>
          <table:table-cell office:value-type="string" table:style-name="ce8">
            <text:p>MA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108.5" table:style-name="ce8">
            <text:p><text:s/>26.108,50<text:s/></text:p>
          </table:table-cell>
          <table:table-cell office:value-type="string" table:style-name="ce8">
            <text:p>MAGGIOL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346" table:style-name="ce8">
            <text:p><text:s/>5.346,00<text:s/></text:p>
          </table:table-cell>
          <table:table-cell office:value-type="string" table:style-name="ce8">
            <text:p>MAMOX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4.56" table:style-name="ce8">
            <text:p><text:s/>424,56<text:s/></text:p>
          </table:table-cell>
          <table:table-cell office:value-type="string" table:style-name="ce8">
            <text:p>MANGANOTTI SNC DI MARCO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2.28" table:style-name="ce8">
            <text:p><text:s/>212,28<text:s/></text:p>
          </table:table-cell>
          <table:table-cell office:value-type="string" table:style-name="ce8">
            <text:p>MASCIA BRUNELLI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888.5" table:style-name="ce8">
            <text:p><text:s/>10.888,50<text:s/></text:p>
          </table:table-cell>
          <table:table-cell office:value-type="string" table:style-name="ce8">
            <text:p>MASIMO EUROPE LTD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17.45" table:style-name="ce8">
            <text:p><text:s/>317,45<text:s/></text:p>
          </table:table-cell>
          <table:table-cell office:value-type="string" table:style-name="ce8">
            <text:p>MASINA LE LEN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23.8599999999997" table:style-name="ce8">
            <text:p><text:s/>2.223,86<text:s/></text:p>
          </table:table-cell>
          <table:table-cell office:value-type="string" table:style-name="ce8">
            <text:p>MCG GROU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716.25" table:style-name="ce8">
            <text:p><text:s/>6.716,25<text:s/></text:p>
          </table:table-cell>
          <table:table-cell office:value-type="string" table:style-name="ce8">
            <text:p>MECCANICA G.M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650.0299999999988" table:style-name="ce8">
            <text:p><text:s/>8.650,03<text:s/></text:p>
          </table:table-cell>
          <table:table-cell office:value-type="string" table:style-name="ce8">
            <text:p>ME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46.64" table:style-name="ce8">
            <text:p><text:s/>746,64<text:s/></text:p>
          </table:table-cell>
          <table:table-cell office:value-type="string" table:style-name="ce8">
            <text:p>MECTRON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581.12999999999" table:style-name="ce8">
            <text:p><text:s/>36.581,13<text:s/></text:p>
          </table:table-cell>
          <table:table-cell office:value-type="string" table:style-name="ce8">
            <text:p>MEDAC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284.959999999999" table:style-name="ce8">
            <text:p><text:s/>39.284,96<text:s/></text:p>
          </table:table-cell>
          <table:table-cell office:value-type="string" table:style-name="ce8">
            <text:p>MEDACT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960" table:style-name="ce8">
            <text:p><text:s/>24.960,00<text:s/></text:p>
          </table:table-cell>
          <table:table-cell office:value-type="string" table:style-name="ce8">
            <text:p>MED-EL ELEKTROMEDIZINISCH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0212.38" table:style-name="ce8">
            <text:p><text:s/>70.212,38<text:s/></text:p>
          </table:table-cell>
          <table:table-cell office:value-type="string" table:style-name="ce8">
            <text:p>MEDIBER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65.1" table:style-name="ce8">
            <text:p><text:s/>2.465,10<text:s/></text:p>
          </table:table-cell>
          <table:table-cell office:value-type="string" table:style-name="ce8">
            <text:p>MEDIC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548.5400000000009" table:style-name="ce8">
            <text:p><text:s/>8.548,54<text:s/></text:p>
          </table:table-cell>
          <table:table-cell office:value-type="string" table:style-name="ce8">
            <text:p>MEDICA SRL - PORDENONE 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518.120000000003" table:style-name="ce8">
            <text:p><text:s/>28.518,12<text:s/></text:p>
          </table:table-cell>
          <table:table-cell office:value-type="string" table:style-name="ce8">
            <text:p>MEDICAL DE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37.57" table:style-name="ce8">
            <text:p><text:s/>1.237,57<text:s/></text:p>
          </table:table-cell>
          <table:table-cell office:value-type="string" table:style-name="ce8">
            <text:p>MEDICAL LUM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7393.69" table:style-name="ce8">
            <text:p><text:s/>177.393,69<text:s/></text:p>
          </table:table-cell>
          <table:table-cell office:value-type="string" table:style-name="ce8">
            <text:p>MEDIGAS ITALI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71.12" table:style-name="ce8">
            <text:p><text:s/>971,12<text:s/></text:p>
          </table:table-cell>
          <table:table-cell office:value-type="string" table:style-name="ce8">
            <text:p>MEDIMA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21.48" table:style-name="ce8">
            <text:p><text:s/>6.121,48<text:s/></text:p>
          </table:table-cell>
          <table:table-cell office:value-type="string" table:style-name="ce8">
            <text:p>MED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92.91" table:style-name="ce8">
            <text:p><text:s/>2.592,91<text:s/></text:p>
          </table:table-cell>
          <table:table-cell office:value-type="string" table:style-name="ce8">
            <text:p>MEDIV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703.44" table:style-name="ce8">
            <text:p><text:s/>14.703,44<text:s/></text:p>
          </table:table-cell>
          <table:table-cell office:value-type="string" table:style-name="ce8">
            <text:p>MEDIX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10.9300000000003" table:style-name="ce8">
            <text:p><text:s/>2.310,93<text:s/></text:p>
          </table:table-cell>
          <table:table-cell office:value-type="string" table:style-name="ce8">
            <text:p>MEDLINE INTERNATIONAL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3621.58" table:style-name="ce8">
            <text:p><text:s/>173.621,58<text:s/></text:p>
          </table:table-cell>
          <table:table-cell office:value-type="string" table:style-name="ce8">
            <text:p>MEDTRONIC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018.6799999999994" table:style-name="ce8">
            <text:p><text:s/>5.018,68<text:s/></text:p>
          </table:table-cell>
          <table:table-cell office:value-type="string" table:style-name="ce8">
            <text:p>MEGAPHARMA OSPEDALIER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3.52" table:style-name="ce8">
            <text:p><text:s/>1.483,52<text:s/></text:p>
          </table:table-cell>
          <table:table-cell office:value-type="string" table:style-name="ce8">
            <text:p>MEHO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501.400000000001" table:style-name="ce8">
            <text:p><text:s/>13.501,40<text:s/></text:p>
          </table:table-cell>
          <table:table-cell office:value-type="string" table:style-name="ce8">
            <text:p>MENARINI STEMLIN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1.33999999999997" table:style-name="ce8">
            <text:p><text:s/>301,34<text:s/></text:p>
          </table:table-cell>
          <table:table-cell office:value-type="string" table:style-name="ce8">
            <text:p>MERCK LIFE SCIEN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238.01" table:style-name="ce8">
            <text:p><text:s/>38.238,01<text:s/></text:p>
          </table:table-cell>
          <table:table-cell office:value-type="string" table:style-name="ce8">
            <text:p>MERCK SERON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024.3899999999994" table:style-name="ce8">
            <text:p><text:s/>5.024,39<text:s/></text:p>
          </table:table-cell>
          <table:table-cell office:value-type="string" table:style-name="ce8">
            <text:p>MERIDIAN BIOSCIENCE EUROP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77.7800000000002" table:style-name="ce8">
            <text:p><text:s/>2.177,78<text:s/></text:p>
          </table:table-cell>
          <table:table-cell office:value-type="string" table:style-name="ce8">
            <text:p>MERZ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8.28999999999996" table:style-name="ce8">
            <text:p><text:s/>358,29<text:s/></text:p>
          </table:table-cell>
          <table:table-cell office:value-type="string" table:style-name="ce8">
            <text:p>METAN GAS AUT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72.3999999999996" table:style-name="ce8">
            <text:p><text:s/>4.172,40<text:s/></text:p>
          </table:table-cell>
          <table:table-cell office:value-type="string" table:style-name="ce8">
            <text:p>METROPOLI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646.480000000003" table:style-name="ce8">
            <text:p><text:s/>23.646,48<text:s/></text:p>
          </table:table-cell>
          <table:table-cell office:value-type="string" table:style-name="ce8">
            <text:p>MICROPORT CR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42.5100000000011" table:style-name="ce8">
            <text:p><text:s/>4.442,51<text:s/></text:p>
          </table:table-cell>
          <table:table-cell office:value-type="string" table:style-name="ce8">
            <text:p>MID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63.42" table:style-name="ce8">
            <text:p><text:s/>3.063,42<text:s/></text:p>
          </table:table-cell>
          <table:table-cell office:value-type="string" table:style-name="ce8">
            <text:p>MIKA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2.29" table:style-name="ce8">
            <text:p><text:s/>542,29<text:s/></text:p>
          </table:table-cell>
          <table:table-cell office:value-type="string" table:style-name="ce8">
            <text:p>MOLNLYCKE HEALTH 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329.269999999999" table:style-name="ce8">
            <text:p><text:s/>14.329,27<text:s/></text:p>
          </table:table-cell>
          <table:table-cell office:value-type="string" table:style-name="ce8">
            <text:p>MOLTENI L. &amp; C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019.05" table:style-name="ce8">
            <text:p><text:s/>15.019,05<text:s/></text:p>
          </table:table-cell>
          <table:table-cell office:value-type="string" table:style-name="ce8">
            <text:p>MONIC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8145.25" table:style-name="ce8">
            <text:p><text:s/>68.145,25<text:s/></text:p>
          </table:table-cell>
          <table:table-cell office:value-type="string" table:style-name="ce8">
            <text:p>MOVI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3812.17" table:style-name="ce8">
            <text:p><text:s/>383.812,17<text:s/></text:p>
          </table:table-cell>
          <table:table-cell office:value-type="string" table:style-name="ce8">
            <text:p>MSD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8.43" table:style-name="ce8">
            <text:p><text:s/>168,43<text:s/></text:p>
          </table:table-cell>
          <table:table-cell office:value-type="string" table:style-name="ce8">
            <text:p>MUNDIPHARMA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860" table:style-name="ce8">
            <text:p><text:s/>15.860,00<text:s/></text:p>
          </table:table-cell>
          <table:table-cell office:value-type="string" table:style-name="ce8">
            <text:p>MY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413.9" table:style-name="ce8">
            <text:p><text:s/>13.413,90<text:s/></text:p>
          </table:table-cell>
          <table:table-cell office:value-type="string" table:style-name="ce8">
            <text:p>N.G.C.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85.5" table:style-name="ce8">
            <text:p><text:s/>3.385,50<text:s/></text:p>
          </table:table-cell>
          <table:table-cell office:value-type="string" table:style-name="ce8">
            <text:p>NACATUR INTERNATION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7.25" table:style-name="ce8">
            <text:p><text:s/>137,25<text:s/></text:p>
          </table:table-cell>
          <table:table-cell office:value-type="string" table:style-name="ce8">
            <text:p>NAL VON MINDE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44.65" table:style-name="ce8">
            <text:p><text:s/>3.844,65<text:s/></text:p>
          </table:table-cell>
          <table:table-cell office:value-type="string" table:style-name="ce8">
            <text:p>NEOPHARMED GENTIL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141.250000000004" table:style-name="ce8">
            <text:p><text:s/>21.141,25<text:s/></text:p>
          </table:table-cell>
          <table:table-cell office:value-type="string" table:style-name="ce8">
            <text:p>NESTLE'ITALIAN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114.4400000000005" table:style-name="ce8">
            <text:p><text:s/>4.114,44<text:s/></text:p>
          </table:table-cell>
          <table:table-cell office:value-type="string" table:style-name="ce8">
            <text:p>NEU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6.46" table:style-name="ce8">
            <text:p><text:s/>546,46<text:s/></text:p>
          </table:table-cell>
          <table:table-cell office:value-type="string" table:style-name="ce8">
            <text:p>NEURAXPHARM ITAL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978.239999999998" table:style-name="ce8">
            <text:p><text:s/>20.978,24<text:s/></text:p>
          </table:table-cell>
          <table:table-cell office:value-type="string" table:style-name="ce8">
            <text:p>NEUROMED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78.03" table:style-name="ce8">
            <text:p><text:s/>778,03<text:s/></text:p>
          </table:table-cell>
          <table:table-cell office:value-type="string" table:style-name="ce8">
            <text:p>NEXT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45.66" table:style-name="ce8">
            <text:p><text:s/>6.345,66<text:s/></text:p>
          </table:table-cell>
          <table:table-cell office:value-type="string" table:style-name="ce8">
            <text:p>NIPRO MEDICAL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61.36" table:style-name="ce8">
            <text:p><text:s/>361,36<text:s/></text:p>
          </table:table-cell>
          <table:table-cell office:value-type="string" table:style-name="ce8">
            <text:p>NORD TECNIC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03.92" table:style-name="ce8">
            <text:p><text:s/>4.803,92<text:s/></text:p>
          </table:table-cell>
          <table:table-cell office:value-type="string" table:style-name="ce8">
            <text:p>NORDIC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46.36" table:style-name="ce8">
            <text:p><text:s/>2.846,36<text:s/></text:p>
          </table:table-cell>
          <table:table-cell office:value-type="string" table:style-name="ce8">
            <text:p>NORGIN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27.66" table:style-name="ce8">
            <text:p><text:s/>2.427,66<text:s/></text:p>
          </table:table-cell>
          <table:table-cell office:value-type="string" table:style-name="ce8">
            <text:p>NOVA ARGENT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603.72" table:style-name="ce8">
            <text:p><text:s/>27.603,72<text:s/></text:p>
          </table:table-cell>
          <table:table-cell office:value-type="string" table:style-name="ce8">
            <text:p>NOVA BIOMEDIC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099.2" table:style-name="ce8">
            <text:p><text:s/>4.099,20<text:s/></text:p>
          </table:table-cell>
          <table:table-cell office:value-type="string" table:style-name="ce8">
            <text:p>NOVA HEALT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90" table:style-name="ce8">
            <text:p><text:s/>5.490,00<text:s/></text:p>
          </table:table-cell>
          <table:table-cell office:value-type="string" table:style-name="ce8">
            <text:p>NOVA MEDICAL S.N.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9203.559999999983" table:style-name="ce8">
            <text:p><text:s/>89.203,56<text:s/></text:p>
          </table:table-cell>
          <table:table-cell office:value-type="string" table:style-name="ce8">
            <text:p>NOVARTIS F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6141.270000000004" table:style-name="ce8">
            <text:p><text:s/>56.141,27<text:s/></text:p>
          </table:table-cell>
          <table:table-cell office:value-type="string" table:style-name="ce8">
            <text:p>NOVO NORDISK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916.48" table:style-name="ce8">
            <text:p><text:s/>22.916,48<text:s/></text:p>
          </table:table-cell>
          <table:table-cell office:value-type="string" table:style-name="ce8">
            <text:p>NUCLEAR LASER MEDIC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14.4" table:style-name="ce8">
            <text:p><text:s/>2.414,40<text:s/></text:p>
          </table:table-cell>
          <table:table-cell office:value-type="string" table:style-name="ce8">
            <text:p>NUOVA FARMEC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2.96" table:style-name="ce8">
            <text:p><text:s/>102,96<text:s/></text:p>
          </table:table-cell>
          <table:table-cell office:value-type="string" table:style-name="ce8">
            <text:p>OC ITALIA SRL - OSTEOCLUB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595.600000000002" table:style-name="ce8">
            <text:p><text:s/>17.595,60<text:s/></text:p>
          </table:table-cell>
          <table:table-cell office:value-type="string" table:style-name="ce8">
            <text:p>OCTAPHARMA ITAL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3.6" table:style-name="ce8">
            <text:p><text:s/>633,60<text:s/></text:p>
          </table:table-cell>
          <table:table-cell office:value-type="string" table:style-name="ce8">
            <text:p>OFFHEALTH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38.96" table:style-name="ce8">
            <text:p><text:s/>5.938,96<text:s/></text:p>
          </table:table-cell>
          <table:table-cell office:value-type="string" table:style-name="ce8">
            <text:p>OFFICINA BIOMEDICA DIV.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216.72" table:style-name="ce8">
            <text:p><text:s/>16.216,72<text:s/></text:p>
          </table:table-cell>
          <table:table-cell office:value-type="string" table:style-name="ce8">
            <text:p>OFFICINA ORTOPEDICA MICHELOTT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791.8200000000002" table:style-name="ce8">
            <text:p><text:s/>1.791,82<text:s/></text:p>
          </table:table-cell>
          <table:table-cell office:value-type="string" table:style-name="ce8">
            <text:p>OLCELLI FARMACEUT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336.309999999998" table:style-name="ce8">
            <text:p><text:s/>30.336,31<text:s/></text:p>
          </table:table-cell>
          <table:table-cell office:value-type="string" table:style-name="ce8">
            <text:p>OLYMPU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728.26" table:style-name="ce8">
            <text:p><text:s/>4.728,26<text:s/></text:p>
          </table:table-cell>
          <table:table-cell office:value-type="string" table:style-name="ce8">
            <text:p>OMNIGESS GROUP S.R.L.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444.83" table:style-name="ce8">
            <text:p><text:s/>6.444,83<text:s/></text:p>
          </table:table-cell>
          <table:table-cell office:value-type="string" table:style-name="ce8">
            <text:p>OPELLA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671.63" table:style-name="ce8">
            <text:p><text:s/>5.671,63<text:s/></text:p>
          </table:table-cell>
          <table:table-cell office:value-type="string" table:style-name="ce8">
            <text:p>ORASENT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670.870000000003" table:style-name="ce8">
            <text:p><text:s/>24.670,87<text:s/></text:p>
          </table:table-cell>
          <table:table-cell office:value-type="string" table:style-name="ce8">
            <text:p>ORGANO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3572.12" table:style-name="ce8">
            <text:p><text:s/>113.572,12<text:s/></text:p>
          </table:table-cell>
          <table:table-cell office:value-type="string" table:style-name="ce8">
            <text:p>ORIGIO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239.49" table:style-name="ce8">
            <text:p><text:s/>3.239,49<text:s/></text:p>
          </table:table-cell>
          <table:table-cell office:value-type="string" table:style-name="ce8">
            <text:p>ORION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631.52" table:style-name="ce8">
            <text:p><text:s/>25.631,52<text:s/></text:p>
          </table:table-cell>
          <table:table-cell office:value-type="string" table:style-name="ce8">
            <text:p>ORTHO CLINICAL DIAGNOSTIC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48.26" table:style-name="ce8">
            <text:p><text:s/>2.648,26<text:s/></text:p>
          </table:table-cell>
          <table:table-cell office:value-type="string" table:style-name="ce8">
            <text:p>ORTHOFIX SRL -DIVISIONE DMO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878.71" table:style-name="ce8">
            <text:p><text:s/>12.878,71<text:s/></text:p>
          </table:table-cell>
          <table:table-cell office:value-type="string" table:style-name="ce8">
            <text:p>ORTHOLAB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21.6" table:style-name="ce8">
            <text:p><text:s/>821,60<text:s/></text:p>
          </table:table-cell>
          <table:table-cell office:value-type="string" table:style-name="ce8">
            <text:p>ORTHOMED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155.19" table:style-name="ce8">
            <text:p><text:s/>23.155,19<text:s/></text:p>
          </table:table-cell>
          <table:table-cell office:value-type="string" table:style-name="ce8">
            <text:p>ORTOPEDIA ANTONIAN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57.33" table:style-name="ce8">
            <text:p><text:s/>1.857,33<text:s/></text:p>
          </table:table-cell>
          <table:table-cell office:value-type="string" table:style-name="ce8">
            <text:p>ORTOPEDIA PASETTO DI GIAROLA G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72.26" table:style-name="ce8">
            <text:p><text:s/>1.972,26<text:s/></text:p>
          </table:table-cell>
          <table:table-cell office:value-type="string" table:style-name="ce8">
            <text:p>ORTOPEDIA SAN.S.ANNA DI GRAZ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30.7" table:style-name="ce8">
            <text:p><text:s/>4.630,70<text:s/></text:p>
          </table:table-cell>
          <table:table-cell office:value-type="string" table:style-name="ce8">
            <text:p>ORTOPEDIA TECNICA DI MICA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09.99" table:style-name="ce8">
            <text:p><text:s/>1.109,99<text:s/></text:p>
          </table:table-cell>
          <table:table-cell office:value-type="string" table:style-name="ce8">
            <text:p>ORTOPEDICA SCALIGER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9396.83" table:style-name="ce8">
            <text:p><text:s/>89.396,83<text:s/></text:p>
          </table:table-cell>
          <table:table-cell office:value-type="string" table:style-name="ce8">
            <text:p>OTSUKA PHARMACEUTICAL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73.35" table:style-name="ce8">
            <text:p><text:s/>1.873,35<text:s/></text:p>
          </table:table-cell>
          <table:table-cell office:value-type="string" table:style-name="ce8">
            <text:p>OTTO BOCK SOLUZIONI ORTOPEDICH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939" table:style-name="ce8">
            <text:p><text:s/>4.939,00<text:s/></text:p>
          </table:table-cell>
          <table:table-cell office:value-type="string" table:style-name="ce8">
            <text:p>OTTO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404.4" table:style-name="ce8">
            <text:p><text:s/>13.404,40<text:s/></text:p>
          </table:table-cell>
          <table:table-cell office:value-type="string" table:style-name="ce8">
            <text:p>PEGASUS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705.649999999998" table:style-name="ce8">
            <text:p><text:s/>18.705,65<text:s/></text:p>
          </table:table-cell>
          <table:table-cell office:value-type="string" table:style-name="ce8">
            <text:p>PENTAX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9498.01999999996" table:style-name="ce8">
            <text:p><text:s/>339.498,02<text:s/></text:p>
          </table:table-cell>
          <table:table-cell office:value-type="string" table:style-name="ce8">
            <text:p>PFIZ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36.73" table:style-name="ce8">
            <text:p><text:s/>6.136,73<text:s/></text:p>
          </table:table-cell>
          <table:table-cell office:value-type="string" table:style-name="ce8">
            <text:p>PHARM@IDE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203.869999999999" table:style-name="ce8">
            <text:p><text:s/>9.203,87<text:s/></text:p>
          </table:table-cell>
          <table:table-cell office:value-type="string" table:style-name="ce8">
            <text:p>PHARMAELL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1.16" table:style-name="ce8">
            <text:p><text:s/>221,16<text:s/></text:p>
          </table:table-cell>
          <table:table-cell office:value-type="string" table:style-name="ce8">
            <text:p>PHARMANUTR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325.6" table:style-name="ce8">
            <text:p><text:s/>11.325,60<text:s/></text:p>
          </table:table-cell>
          <table:table-cell office:value-type="string" table:style-name="ce8">
            <text:p>PHARMATEX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123.14" table:style-name="ce8">
            <text:p><text:s/>12.123,14<text:s/></text:p>
          </table:table-cell>
          <table:table-cell office:value-type="string" table:style-name="ce8">
            <text:p>PHILIP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5933.54" table:style-name="ce8">
            <text:p><text:s/>45.933,54<text:s/></text:p>
          </table:table-cell>
          <table:table-cell office:value-type="string" table:style-name="ce8">
            <text:p>PIAM FARMACEUTIC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32.4500000000003" table:style-name="ce8">
            <text:p><text:s/>2.932,45<text:s/></text:p>
          </table:table-cell>
          <table:table-cell office:value-type="string" table:style-name="ce8">
            <text:p>PIERRE FABRE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98.5" table:style-name="ce8">
            <text:p><text:s/>4.298,50<text:s/></text:p>
          </table:table-cell>
          <table:table-cell office:value-type="string" table:style-name="ce8">
            <text:p>PIKD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1.6" table:style-name="ce8">
            <text:p><text:s/>391,60<text:s/></text:p>
          </table:table-cell>
          <table:table-cell office:value-type="string" table:style-name="ce8">
            <text:p>PIRAMAL CRITICAL CARE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632.14" table:style-name="ce8">
            <text:p><text:s/>25.632,14<text:s/></text:p>
          </table:table-cell>
          <table:table-cell office:value-type="string" table:style-name="ce8">
            <text:p>PLAN 1 HEALT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932.6" table:style-name="ce8">
            <text:p><text:s/>8.932,60<text:s/></text:p>
          </table:table-cell>
          <table:table-cell office:value-type="string" table:style-name="ce8">
            <text:p>POLIFARM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57.6" table:style-name="ce8">
            <text:p><text:s/>2.857,60<text:s/></text:p>
          </table:table-cell>
          <table:table-cell office:value-type="string" table:style-name="ce8">
            <text:p>POLYTECH HEALTH &amp; AESTHETICS ITAL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1382.55000000002" table:style-name="ce8">
            <text:p><text:s/>151.382,55<text:s/></text:p>
          </table:table-cell>
          <table:table-cell office:value-type="string" table:style-name="ce8">
            <text:p>POSTE ITALIANE SPA (FIL. ROMA-FA-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28.62" table:style-name="ce8">
            <text:p><text:s/>1.428,62<text:s/></text:p>
          </table:table-cell>
          <table:table-cell office:value-type="string" table:style-name="ce8">
            <text:p>POZZON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0" table:style-name="ce8">
            <text:p><text:s/>610,00<text:s/></text:p>
          </table:table-cell>
          <table:table-cell office:value-type="string" table:style-name="ce8">
            <text:p>PR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7.5" table:style-name="ce8">
            <text:p><text:s/>467,50<text:s/></text:p>
          </table:table-cell>
          <table:table-cell office:value-type="string" table:style-name="ce8">
            <text:p>PROFARMA SRL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02712.94000000006" table:style-name="ce8">
            <text:p><text:s/>402.712,94<text:s/></text:p>
          </table:table-cell>
          <table:table-cell office:value-type="string" table:style-name="ce8">
            <text:p>PRO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10.4" table:style-name="ce8">
            <text:p><text:s/>1.610,40<text:s/></text:p>
          </table:table-cell>
          <table:table-cell office:value-type="string" table:style-name="ce8">
            <text:p>PROMO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84.89" table:style-name="ce8">
            <text:p><text:s/>2.084,89<text:s/></text:p>
          </table:table-cell>
          <table:table-cell office:value-type="string" table:style-name="ce8">
            <text:p>PROTECNICA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25.66999999999996" table:style-name="ce8">
            <text:p><text:s/>625,67<text:s/></text:p>
          </table:table-cell>
          <table:table-cell office:value-type="string" table:style-name="ce8">
            <text:p>PULMOJ SRL (EX NOVATECH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35.52" table:style-name="ce8">
            <text:p><text:s/>1.535,52<text:s/></text:p>
          </table:table-cell>
          <table:table-cell office:value-type="string" table:style-name="ce8">
            <text:p>QUFOR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375.2599999999984" table:style-name="ce8">
            <text:p><text:s/>9.375,26<text:s/></text:p>
          </table:table-cell>
          <table:table-cell office:value-type="string" table:style-name="ce8">
            <text:p>RADIOLOGICAL SERVIC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82.8" table:style-name="ce8">
            <text:p><text:s/>982,80<text:s/></text:p>
          </table:table-cell>
          <table:table-cell office:value-type="string" table:style-name="ce8">
            <text:p>RAYNER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721.3999999999996" table:style-name="ce8">
            <text:p><text:s/>4.721,40<text:s/></text:p>
          </table:table-cell>
          <table:table-cell office:value-type="string" table:style-name="ce8">
            <text:p>RAY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115.079999999998" table:style-name="ce8">
            <text:p><text:s/>14.115,08<text:s/></text:p>
          </table:table-cell>
          <table:table-cell office:value-type="string" table:style-name="ce8">
            <text:p>RECORDATI RARE DISEASE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251.98" table:style-name="ce8">
            <text:p><text:s/>15.251,98<text:s/></text:p>
          </table:table-cell>
          <table:table-cell office:value-type="string" table:style-name="ce8">
            <text:p>REGENERON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991.07" table:style-name="ce8">
            <text:p><text:s/>19.991,07<text:s/></text:p>
          </table:table-cell>
          <table:table-cell office:value-type="string" table:style-name="ce8">
            <text:p>RELAB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082.71" table:style-name="ce8">
            <text:p><text:s/>4.082,71<text:s/></text:p>
          </table:table-cell>
          <table:table-cell office:value-type="string" table:style-name="ce8">
            <text:p>REUMASAN SAS DI PIZZO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63.96" table:style-name="ce8">
            <text:p><text:s/>2.763,96<text:s/></text:p>
          </table:table-cell>
          <table:table-cell office:value-type="string" table:style-name="ce8">
            <text:p>ROCHE DIABETES CARE ITAL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27540.7" table:style-name="ce8">
            <text:p><text:s/>127.540,70<text:s/></text:p>
          </table:table-cell>
          <table:table-cell office:value-type="string" table:style-name="ce8">
            <text:p>ROCHE DIAGNOSTIC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06018.16000000015" table:style-name="ce8">
            <text:p><text:s/>906.018,16<text:s/></text:p>
          </table:table-cell>
          <table:table-cell office:value-type="string" table:style-name="ce8">
            <text:p>ROCH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3999.330000000002" table:style-name="ce8">
            <text:p><text:s/>13.999,33<text:s/></text:p>
          </table:table-cell>
          <table:table-cell office:value-type="string" table:style-name="ce8">
            <text:p>ROVI BIOTEC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584.4500000000007" table:style-name="ce8">
            <text:p><text:s/>6.584,45<text:s/></text:p>
          </table:table-cell>
          <table:table-cell office:value-type="string" table:style-name="ce8">
            <text:p>S.A.L.F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8.3" table:style-name="ce8">
            <text:p><text:s/>218,30<text:s/></text:p>
          </table:table-cell>
          <table:table-cell office:value-type="string" table:style-name="ce8">
            <text:p>S.F. GROU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.260000000000002" table:style-name="ce8">
            <text:p><text:s/>18,26<text:s/></text:p>
          </table:table-cell>
          <table:table-cell office:value-type="string" table:style-name="ce8">
            <text:p>S.I.L.L.A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509.919999999998" table:style-name="ce8">
            <text:p><text:s/>14.509,92<text:s/></text:p>
          </table:table-cell>
          <table:table-cell office:value-type="string" table:style-name="ce8">
            <text:p>S.I.T.-LABORATORIO FARMACEUTI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536.38" table:style-name="ce8">
            <text:p><text:s/>2.536,38<text:s/></text:p>
          </table:table-cell>
          <table:table-cell office:value-type="string" table:style-name="ce8">
            <text:p>S.V.A.R. SAS DI D.SARTORI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833.52" table:style-name="ce8">
            <text:p><text:s/>11.833,52<text:s/></text:p>
          </table:table-cell>
          <table:table-cell office:value-type="string" table:style-name="ce8">
            <text:p>SA.VE.PA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1.48" table:style-name="ce8">
            <text:p><text:s/>341,48<text:s/></text:p>
          </table:table-cell>
          <table:table-cell office:value-type="string" table:style-name="ce8">
            <text:p>SAGO MED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8135.69" table:style-name="ce8">
            <text:p><text:s/>88.135,69<text:s/></text:p>
          </table:table-cell>
          <table:table-cell office:value-type="string" table:style-name="ce8">
            <text:p>SANDOZ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65.63" table:style-name="ce8">
            <text:p><text:s/>865,63<text:s/></text:p>
          </table:table-cell>
          <table:table-cell office:value-type="string" table:style-name="ce8">
            <text:p>SANIBO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19.91" table:style-name="ce8">
            <text:p><text:s/>2.219,91<text:s/></text:p>
          </table:table-cell>
          <table:table-cell office:value-type="string" table:style-name="ce8">
            <text:p>SANI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85.25" table:style-name="ce8">
            <text:p><text:s/>385,25<text:s/></text:p>
          </table:table-cell>
          <table:table-cell office:value-type="string" table:style-name="ce8">
            <text:p>SANITARIA ORTOPEDIA SANT'ANTONI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5.70000000000005" table:style-name="ce8">
            <text:p><text:s/>605,70<text:s/></text:p>
          </table:table-cell>
          <table:table-cell office:value-type="string" table:style-name="ce8">
            <text:p>SANITARIA ORTOPEDIA VIALE KENNEDY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0.01" table:style-name="ce8">
            <text:p><text:s/>0,01<text:s/></text:p>
          </table:table-cell>
          <table:table-cell office:value-type="string" table:style-name="ce8">
            <text:p>SANITHAD SERVIZI SOCIALI C.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55515.92999999993" table:style-name="ce8">
            <text:p><text:s/>455.515,93<text:s/></text:p>
          </table:table-cell>
          <table:table-cell office:value-type="string" table:style-name="ce8">
            <text:p>SANOF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12.56" table:style-name="ce8">
            <text:p><text:s/>912,56<text:s/></text:p>
          </table:table-cell>
          <table:table-cell office:value-type="string" table:style-name="ce8">
            <text:p>SANTEX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50.44" table:style-name="ce8">
            <text:p><text:s/>1.850,44<text:s/></text:p>
          </table:table-cell>
          <table:table-cell office:value-type="string" table:style-name="ce8">
            <text:p>SAPI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27.63" table:style-name="ce8">
            <text:p><text:s/>927,63<text:s/></text:p>
          </table:table-cell>
          <table:table-cell office:value-type="string" table:style-name="ce8">
            <text:p>SAPIO LIF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35.8400000000001" table:style-name="ce8">
            <text:p><text:s/>1.435,84<text:s/></text:p>
          </table:table-cell>
          <table:table-cell office:value-type="string" table:style-name="ce8">
            <text:p>SARSTED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803.15" table:style-name="ce8">
            <text:p><text:s/>33.803,15<text:s/></text:p>
          </table:table-cell>
          <table:table-cell office:value-type="string" table:style-name="ce8">
            <text:p>SEBI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040.18" table:style-name="ce8">
            <text:p><text:s/>5.040,18<text:s/></text:p>
          </table:table-cell>
          <table:table-cell office:value-type="string" table:style-name="ce8">
            <text:p>SEI EM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4.88" table:style-name="ce8">
            <text:p><text:s/>484,88<text:s/></text:p>
          </table:table-cell>
          <table:table-cell office:value-type="string" table:style-name="ce8">
            <text:p>SELLA SRL-LAB.CHIMICO FARMACEUTI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" table:style-name="ce8">
            <text:p><text:s/>9,00<text:s/></text:p>
          </table:table-cell>
          <table:table-cell office:value-type="string" table:style-name="ce8">
            <text:p>SERENI ORIZZONTI 1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842.850000000002" table:style-name="ce8">
            <text:p><text:s/>29.842,85<text:s/></text:p>
          </table:table-cell>
          <table:table-cell office:value-type="string" table:style-name="ce8">
            <text:p>SERVIER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970.87" table:style-name="ce8">
            <text:p><text:s/>1.970,87<text:s/></text:p>
          </table:table-cell>
          <table:table-cell office:value-type="string" table:style-name="ce8">
            <text:p>SERVIZI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4738.56" table:style-name="ce8">
            <text:p><text:s/>284.738,56<text:s/></text:p>
          </table:table-cell>
          <table:table-cell office:value-type="string" table:style-name="ce8">
            <text:p>SERVIZI OSPEDALIER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93.66" table:style-name="ce8">
            <text:p><text:s/>2.393,66<text:s/></text:p>
          </table:table-cell>
          <table:table-cell office:value-type="string" table:style-name="ce8">
            <text:p>SEZIONE DI TESORERIA PROV.LE ST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673.67" table:style-name="ce8">
            <text:p><text:s/>6.673,67<text:s/></text:p>
          </table:table-cell>
          <table:table-cell office:value-type="string" table:style-name="ce8">
            <text:p>SHIONOG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140" table:style-name="ce8">
            <text:p><text:s/>10.140,00<text:s/></text:p>
          </table:table-cell>
          <table:table-cell office:value-type="string" table:style-name="ce8">
            <text:p>SHOCKWAVE MEDICAL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91.1999999999998" table:style-name="ce8">
            <text:p><text:s/>2.391,20<text:s/></text:p>
          </table:table-cell>
          <table:table-cell office:value-type="string" table:style-name="ce8">
            <text:p>SIDA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606.64" table:style-name="ce8">
            <text:p><text:s/>59.606,64<text:s/></text:p>
          </table:table-cell>
          <table:table-cell office:value-type="string" table:style-name="ce8">
            <text:p>SIDEM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9.84" table:style-name="ce8">
            <text:p><text:s/>219,84<text:s/></text:p>
          </table:table-cell>
          <table:table-cell office:value-type="string" table:style-name="ce8">
            <text:p>SIEMENS HEALTH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97.12" table:style-name="ce8">
            <text:p><text:s/>697,12<text:s/></text:p>
          </table:table-cell>
          <table:table-cell office:value-type="string" table:style-name="ce8">
            <text:p>SIFI S.P.A. SOC.IND.FARM.ITALIA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282.2" table:style-name="ce8">
            <text:p><text:s/>4.282,20<text:s/></text:p>
          </table:table-cell>
          <table:table-cell office:value-type="string" table:style-name="ce8">
            <text:p>SIM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023.75" table:style-name="ce8">
            <text:p><text:s/>4.023,75<text:s/></text:p>
          </table:table-cell>
          <table:table-cell office:value-type="string" table:style-name="ce8">
            <text:p>SINTESY 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854.1" table:style-name="ce8">
            <text:p><text:s/>6.854,10<text:s/></text:p>
          </table:table-cell>
          <table:table-cell office:value-type="string" table:style-name="ce8">
            <text:p>SMARTPRACTICE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116.7" table:style-name="ce8">
            <text:p><text:s/>23.116,70<text:s/></text:p>
          </table:table-cell>
          <table:table-cell office:value-type="string" table:style-name="ce8">
            <text:p>SMITH AND NEPHEW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4635.08" table:style-name="ce8">
            <text:p><text:s/>24.635,08<text:s/></text:p>
          </table:table-cell>
          <table:table-cell office:value-type="string" table:style-name="ce8">
            <text:p>SOCIOCULTURALE S.C.S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508.5" table:style-name="ce8">
            <text:p><text:s/>7.508,50<text:s/></text:p>
          </table:table-cell>
          <table:table-cell office:value-type="string" table:style-name="ce8">
            <text:p>SOGGETTO PRIV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16.42" table:style-name="ce8">
            <text:p><text:s/>1.416,42<text:s/></text:p>
          </table:table-cell>
          <table:table-cell office:value-type="string" table:style-name="ce8">
            <text:p>SOLVENTUM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393.600000000006" table:style-name="ce8">
            <text:p><text:s/>22.393,60<text:s/></text:p>
          </table:table-cell>
          <table:table-cell office:value-type="string" table:style-name="ce8">
            <text:p>SONOVA AUDIOLOGICAL CAR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070.27" table:style-name="ce8">
            <text:p><text:s/>16.070,27<text:s/></text:p>
          </table:table-cell>
          <table:table-cell office:value-type="string" table:style-name="ce8">
            <text:p>SPINDIAL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707.83" table:style-name="ce8">
            <text:p><text:s/>8.707,83<text:s/></text:p>
          </table:table-cell>
          <table:table-cell office:value-type="string" table:style-name="ce8">
            <text:p>STAGO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75.2500000000005" table:style-name="ce8">
            <text:p><text:s/>2.975,25<text:s/></text:p>
          </table:table-cell>
          <table:table-cell office:value-type="string" table:style-name="ce8">
            <text:p>STALLERGENE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11.7800000000002" table:style-name="ce8">
            <text:p><text:s/>2.011,78<text:s/></text:p>
          </table:table-cell>
          <table:table-cell office:value-type="string" table:style-name="ce8">
            <text:p>STERI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97" table:style-name="ce8">
            <text:p><text:s/>297,00<text:s/></text:p>
          </table:table-cell>
          <table:table-cell office:value-type="string" table:style-name="ce8">
            <text:p>STEWART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7.79999999999995" table:style-name="ce8">
            <text:p><text:s/>597,80<text:s/></text:p>
          </table:table-cell>
          <table:table-cell office:value-type="string" table:style-name="ce8">
            <text:p>STIL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622.090000000004" table:style-name="ce8">
            <text:p><text:s/>22.622,09<text:s/></text:p>
          </table:table-cell>
          <table:table-cell office:value-type="string" table:style-name="ce8">
            <text:p>STRYKER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49.5800000000004" table:style-name="ce8">
            <text:p><text:s/>2.849,58<text:s/></text:p>
          </table:table-cell>
          <table:table-cell office:value-type="string" table:style-name="ce8">
            <text:p>SUN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58.88" table:style-name="ce8">
            <text:p><text:s/>6.158,88<text:s/></text:p>
          </table:table-cell>
          <table:table-cell office:value-type="string" table:style-name="ce8">
            <text:p>SUN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368" table:style-name="ce8">
            <text:p><text:s/>5.368,00<text:s/></text:p>
          </table:table-cell>
          <table:table-cell office:value-type="string" table:style-name="ce8">
            <text:p>SUNSHINE 7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64.7" table:style-name="ce8">
            <text:p><text:s/>164,70<text:s/></text:p>
          </table:table-cell>
          <table:table-cell office:value-type="string" table:style-name="ce8">
            <text:p>SURG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5.66" table:style-name="ce8">
            <text:p><text:s/>115,66<text:s/></text:p>
          </table:table-cell>
          <table:table-cell office:value-type="string" table:style-name="ce8">
            <text:p>SURGIL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7907.46" table:style-name="ce8">
            <text:p><text:s/>97.907,46<text:s/></text:p>
          </table:table-cell>
          <table:table-cell office:value-type="string" table:style-name="ce8">
            <text:p>SWEDISH ORPHAN BIOVITRU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6908.54999999999" table:style-name="ce8">
            <text:p><text:s/>156.908,55<text:s/></text:p>
          </table:table-cell>
          <table:table-cell office:value-type="string" table:style-name="ce8">
            <text:p>TAKEDA ITAL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4288.22" table:style-name="ce8">
            <text:p><text:s/>64.288,22<text:s/></text:p>
          </table:table-cell>
          <table:table-cell office:value-type="string" table:style-name="ce8">
            <text:p>TECHDOW PHARMA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239.230000000003" table:style-name="ce8">
            <text:p><text:s/>20.239,23<text:s/></text:p>
          </table:table-cell>
          <table:table-cell office:value-type="string" table:style-name="ce8">
            <text:p>TECNOLIF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97" table:style-name="ce8">
            <text:p><text:s/>4.697,00<text:s/></text:p>
          </table:table-cell>
          <table:table-cell office:value-type="string" table:style-name="ce8">
            <text:p>TELEA ELECTRONIC ENGINEER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5454.620000000003" table:style-name="ce8">
            <text:p><text:s/>35.454,62<text:s/></text:p>
          </table:table-cell>
          <table:table-cell office:value-type="string" table:style-name="ce8">
            <text:p>TELEFLEX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564.7" table:style-name="ce8">
            <text:p><text:s/>10.564,70<text:s/></text:p>
          </table:table-cell>
          <table:table-cell office:value-type="string" table:style-name="ce8">
            <text:p>TEOF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913.35" table:style-name="ce8">
            <text:p><text:s/>6.913,35<text:s/></text:p>
          </table:table-cell>
          <table:table-cell office:value-type="string" table:style-name="ce8">
            <text:p>TEO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593.1" table:style-name="ce8">
            <text:p><text:s/>9.593,10<text:s/></text:p>
          </table:table-cell>
          <table:table-cell office:value-type="string" table:style-name="ce8">
            <text:p>TERUMO BTC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041.810000000012" table:style-name="ce8">
            <text:p><text:s/>44.041,81<text:s/></text:p>
          </table:table-cell>
          <table:table-cell office:value-type="string" table:style-name="ce8">
            <text:p>TEV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9195.75" table:style-name="ce8">
            <text:p><text:s/>9.195,75<text:s/></text:p>
          </table:table-cell>
          <table:table-cell office:value-type="string" table:style-name="ce8">
            <text:p>THE BINDING SIT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2.8" table:style-name="ce8">
            <text:p><text:s/>272,80<text:s/></text:p>
          </table:table-cell>
          <table:table-cell office:value-type="string" table:style-name="ce8">
            <text:p>THEA F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700.760000000009" table:style-name="ce8">
            <text:p><text:s/>44.700,76<text:s/></text:p>
          </table:table-cell>
          <table:table-cell office:value-type="string" table:style-name="ce8">
            <text:p>THERAS LIFETEC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52.13" table:style-name="ce8">
            <text:p><text:s/>752,13<text:s/></text:p>
          </table:table-cell>
          <table:table-cell office:value-type="string" table:style-name="ce8">
            <text:p>THERMO FISHER DIAGNOSTIC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9731.340000000004" table:style-name="ce8">
            <text:p><text:s/>39.731,34<text:s/></text:p>
          </table:table-cell>
          <table:table-cell office:value-type="string" table:style-name="ce8">
            <text:p>TILLOMED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47749.62" table:style-name="ce8">
            <text:p><text:s/>547.749,62<text:s/></text:p>
          </table:table-cell>
          <table:table-cell office:value-type="string" table:style-name="ce8">
            <text:p>TIM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66.9899999999998" table:style-name="ce8">
            <text:p><text:s/>2.266,99<text:s/></text:p>
          </table:table-cell>
          <table:table-cell office:value-type="string" table:style-name="ce8">
            <text:p>TOFFOLI 1867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02.85000000000002" table:style-name="ce8">
            <text:p><text:s/>302,85<text:s/></text:p>
          </table:table-cell>
          <table:table-cell office:value-type="string" table:style-name="ce8">
            <text:p>TONUS SAS DI A.TONUS - A.GAIANI &amp; 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6358.92000000004" table:style-name="ce8">
            <text:p><text:s/>276.358,92<text:s/></text:p>
          </table:table-cell>
          <table:table-cell office:value-type="string" table:style-name="ce8">
            <text:p>TRENTIN E FRANZOS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976.45" table:style-name="ce8">
            <text:p><text:s/>20.976,45<text:s/></text:p>
          </table:table-cell>
          <table:table-cell office:value-type="string" table:style-name="ce8">
            <text:p>TRIVENETA MEDICAL TECHNOLOG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58" table:style-name="ce8">
            <text:p><text:s/>6.058,00<text:s/></text:p>
          </table:table-cell>
          <table:table-cell office:value-type="string" table:style-name="ce8">
            <text:p>TRX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3450.879999999997" table:style-name="ce8">
            <text:p><text:s/>63.450,88<text:s/></text:p>
          </table:table-cell>
          <table:table-cell office:value-type="string" table:style-name="ce8">
            <text:p>UCB PH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488.12" table:style-name="ce8">
            <text:p><text:s/>1.488,12<text:s/></text:p>
          </table:table-cell>
          <table:table-cell office:value-type="string" table:style-name="ce8">
            <text:p>UDIAM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68.78" table:style-name="ce8">
            <text:p><text:s/>468,78<text:s/></text:p>
          </table:table-cell>
          <table:table-cell office:value-type="string" table:style-name="ce8">
            <text:p>UNIFARC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159.7800000000007" table:style-name="ce8">
            <text:p><text:s/>6.159,78<text:s/></text:p>
          </table:table-cell>
          <table:table-cell office:value-type="string" table:style-name="ce8">
            <text:p>UNI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428.2599999999998" table:style-name="ce8">
            <text:p><text:s/>3.428,26<text:s/></text:p>
          </table:table-cell>
          <table:table-cell office:value-type="string" table:style-name="ce8">
            <text:p>URGO MEDIC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8285.149999999998" table:style-name="ce8">
            <text:p><text:s/>28.285,15<text:s/></text:p>
          </table:table-cell>
          <table:table-cell office:value-type="string" table:style-name="ce8">
            <text:p>VANTIV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985.2" table:style-name="ce8">
            <text:p><text:s/>5.985,20<text:s/></text:p>
          </table:table-cell>
          <table:table-cell office:value-type="string" table:style-name="ce8">
            <text:p>VASSILLI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26896.62" table:style-name="ce8">
            <text:p><text:s/>226.896,62<text:s/></text:p>
          </table:table-cell>
          <table:table-cell office:value-type="string" table:style-name="ce8">
            <text:p>VERNILLO DOMENI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093.68" table:style-name="ce8">
            <text:p><text:s/>8.093,68<text:s/></text:p>
          </table:table-cell>
          <table:table-cell office:value-type="string" table:style-name="ce8">
            <text:p>VERSAN &amp; DAFNE M.D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62090.36" table:style-name="ce8">
            <text:p><text:s/>262.090,36<text:s/></text:p>
          </table:table-cell>
          <table:table-cell office:value-type="string" table:style-name="ce8">
            <text:p>VERTEX PHARMACEUTICALS (ITALY)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7237.960000000014" table:style-name="ce8">
            <text:p><text:s/>37.237,96<text:s/></text:p>
          </table:table-cell>
          <table:table-cell office:value-type="string" table:style-name="ce8">
            <text:p>VIATRI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0851.39" table:style-name="ce8">
            <text:p><text:s/>10.851,39<text:s/></text:p>
          </table:table-cell>
          <table:table-cell office:value-type="string" table:style-name="ce8">
            <text:p>VIFOR FRESENIUS MEDICAL CARE RENA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8536" table:style-name="ce8">
            <text:p><text:s/>8.536,00<text:s/></text:p>
          </table:table-cell>
          <table:table-cell office:value-type="string" table:style-name="ce8">
            <text:p>VIFOR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608.78" table:style-name="ce8">
            <text:p><text:s/>608,78<text:s/></text:p>
          </table:table-cell>
          <table:table-cell office:value-type="string" table:style-name="ce8">
            <text:p>VIGE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16854.22000000003" table:style-name="ce8">
            <text:p><text:s/>216.854,22<text:s/></text:p>
          </table:table-cell>
          <table:table-cell office:value-type="string" table:style-name="ce8">
            <text:p>ViiV HEALTH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724.46" table:style-name="ce8">
            <text:p><text:s/>724,46<text:s/></text:p>
          </table:table-cell>
          <table:table-cell office:value-type="string" table:style-name="ce8">
            <text:p>VISUFAR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297.76" table:style-name="ce8">
            <text:p><text:s/>5.297,76<text:s/></text:p>
          </table:table-cell>
          <table:table-cell office:value-type="string" table:style-name="ce8">
            <text:p>VITALAIRE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4.57" table:style-name="ce8">
            <text:p><text:s/>44,57<text:s/></text:p>
          </table:table-cell>
          <table:table-cell office:value-type="string" table:style-name="ce8">
            <text:p>VYGO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798.199999999997" table:style-name="ce8">
            <text:p><text:s/>20.798,20<text:s/></text:p>
          </table:table-cell>
          <table:table-cell office:value-type="string" table:style-name="ce8">
            <text:p>WALDNER TECNOLOGIE MEDICAL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75.35000000000002" table:style-name="ce8">
            <text:p><text:s/>275,35<text:s/></text:p>
          </table:table-cell>
          <table:table-cell office:value-type="string" table:style-name="ce8">
            <text:p>WELCARE INDUSTRIE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3345.67" table:style-name="ce8">
            <text:p><text:s/>3.345,67<text:s/></text:p>
          </table:table-cell>
          <table:table-cell office:value-type="string" table:style-name="ce8">
            <text:p>WELLSPEC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5746.289999999999" table:style-name="ce8">
            <text:p><text:s/>15.746,29<text:s/></text:p>
          </table:table-cell>
          <table:table-cell office:value-type="string" table:style-name="ce8">
            <text:p>ZACCANT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861.5900000000001" table:style-name="ce8">
            <text:p><text:s/>1.861,59<text:s/></text:p>
          </table:table-cell>
          <table:table-cell office:value-type="string" table:style-name="ce8">
            <text:p>ZAMBON ITALI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586.55999999999995" table:style-name="ce8">
            <text:p><text:s/>586,56<text:s/></text:p>
          </table:table-cell>
          <table:table-cell office:value-type="string" table:style-name="ce8">
            <text:p>ZEISS CARL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0669.189999999999" table:style-name="ce8">
            <text:p><text:s/>20.669,19<text:s/></text:p>
          </table:table-cell>
          <table:table-cell office:value-type="string" table:style-name="ce8">
            <text:p>ZENTIV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4880" table:style-name="ce8">
            <text:p><text:s/>4.880,00<text:s/></text:p>
          </table:table-cell>
          <table:table-cell office:value-type="string" table:style-name="ce8">
            <text:p>ZIEHM IMAG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11226.44" table:style-name="ce8">
            <text:p><text:s/>11.226,44<text:s/></text:p>
          </table:table-cell>
          <table:table-cell office:value-type="string" table:style-name="ce8">
            <text:p>ZIMMER BIOMET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BENE</text:p>
          </table:table-cell>
          <table:table-cell office:value-type="float" office:value="2325.17" table:style-name="ce8">
            <text:p><text:s/>2.325,17<text:s/></text:p>
          </table:table-cell>
          <table:table-cell office:value-type="string" table:style-name="ce8">
            <text:p>ZORZAN CARBURAN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3574.5" table:style-name="ce8">
            <text:p><text:s/>3.574,50<text:s/></text:p>
          </table:table-cell>
          <table:table-cell office:value-type="string" table:style-name="ce8">
            <text:p>ADCO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03.34" table:style-name="ce8">
            <text:p><text:s/>203,34<text:s/></text:p>
          </table:table-cell>
          <table:table-cell office:value-type="string" table:style-name="ce8">
            <text:p>AIR LIQUIDE ITALIA GAS E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45828.09" table:style-name="ce8">
            <text:p><text:s/>45.828,09<text:s/></text:p>
          </table:table-cell>
          <table:table-cell office:value-type="string" table:style-name="ce8">
            <text:p>ALLEGRO IMPIANTI &amp;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903.93" table:style-name="ce8">
            <text:p><text:s/>1.903,93<text:s/></text:p>
          </table:table-cell>
          <table:table-cell office:value-type="string" table:style-name="ce8">
            <text:p>ANTINCENDI MARGHER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583977.16999999993" table:style-name="ce8">
            <text:p><text:s/>583.977,17<text:s/></text:p>
          </table:table-cell>
          <table:table-cell office:value-type="string" table:style-name="ce8">
            <text:p>ATHESTE COSTRUZION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31082.15" table:style-name="ce8">
            <text:p><text:s/>31.082,15<text:s/></text:p>
          </table:table-cell>
          <table:table-cell office:value-type="string" table:style-name="ce8">
            <text:p>CIMA ELEVATOR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63824.3" table:style-name="ce8">
            <text:p><text:s/>63.824,30<text:s/></text:p>
          </table:table-cell>
          <table:table-cell office:value-type="string" table:style-name="ce8">
            <text:p>ERREPI GRANDIMPIAN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9941.97" table:style-name="ce8">
            <text:p><text:s/>19.941,97<text:s/></text:p>
          </table:table-cell>
          <table:table-cell office:value-type="string" table:style-name="ce8">
            <text:p>EURO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00" table:style-name="ce8">
            <text:p><text:s/>100,00<text:s/></text:p>
          </table:table-cell>
          <table:table-cell office:value-type="string" table:style-name="ce8">
            <text:p>F.LLI BONAFI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4226.2" table:style-name="ce8">
            <text:p><text:s/>4.226,20<text:s/></text:p>
          </table:table-cell>
          <table:table-cell office:value-type="string" table:style-name="ce8">
            <text:p>FLASH DI ZANCONATO MICHE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5965.8" table:style-name="ce8">
            <text:p><text:s/>5.965,80<text:s/></text:p>
          </table:table-cell>
          <table:table-cell office:value-type="string" table:style-name="ce8">
            <text:p>FPC INFORMAT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76.25" table:style-name="ce8">
            <text:p><text:s/>76,25<text:s/></text:p>
          </table:table-cell>
          <table:table-cell office:value-type="string" table:style-name="ce8">
            <text:p>GRAPHIC DIVISI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329.8" table:style-name="ce8">
            <text:p><text:s/>1.329,80<text:s/></text:p>
          </table:table-cell>
          <table:table-cell office:value-type="string" table:style-name="ce8">
            <text:p>INGROS'S FORNITU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60143.53" table:style-name="ce8">
            <text:p><text:s/>60.143,53<text:s/></text:p>
          </table:table-cell>
          <table:table-cell office:value-type="string" table:style-name="ce8">
            <text:p>IRE IMPIANTI DI QUERAITI ANTON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8305.76" table:style-name="ce8">
            <text:p><text:s/>8.305,76<text:s/></text:p>
          </table:table-cell>
          <table:table-cell office:value-type="string" table:style-name="ce8">
            <text:p>LABOINDUSTR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85535.42" table:style-name="ce8">
            <text:p><text:s/>85.535,42<text:s/></text:p>
          </table:table-cell>
          <table:table-cell office:value-type="string" table:style-name="ce8">
            <text:p>LASA F.LLI NAT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444" table:style-name="ce8">
            <text:p><text:s/>2.444,00<text:s/></text:p>
          </table:table-cell>
          <table:table-cell office:value-type="string" table:style-name="ce8">
            <text:p>LEONARDO AUSIONL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690" table:style-name="ce8">
            <text:p><text:s/>2.690,00<text:s/></text:p>
          </table:table-cell>
          <table:table-cell office:value-type="string" table:style-name="ce8">
            <text:p>MORGA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421971.18000000005" table:style-name="ce8">
            <text:p><text:s/>421.971,18<text:s/></text:p>
          </table:table-cell>
          <table:table-cell office:value-type="string" table:style-name="ce8">
            <text:p>MORO ANTONI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220" table:style-name="ce8">
            <text:p><text:s/>1.220,00<text:s/></text:p>
          </table:table-cell>
          <table:table-cell office:value-type="string" table:style-name="ce8">
            <text:p>MORVIDUC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40" table:style-name="ce8">
            <text:p><text:s/>140,00<text:s/></text:p>
          </table:table-cell>
          <table:table-cell office:value-type="string" table:style-name="ce8">
            <text:p>SAED DI MANTOVAN VALLERIA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406.65" table:style-name="ce8">
            <text:p><text:s/>2.406,65<text:s/></text:p>
          </table:table-cell>
          <table:table-cell office:value-type="string" table:style-name="ce8">
            <text:p>SEBER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501" table:style-name="ce8">
            <text:p><text:s/>2.501,00<text:s/></text:p>
          </table:table-cell>
          <table:table-cell office:value-type="string" table:style-name="ce8">
            <text:p>SE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5978" table:style-name="ce8">
            <text:p><text:s/>5.978,00<text:s/></text:p>
          </table:table-cell>
          <table:table-cell office:value-type="string" table:style-name="ce8">
            <text:p>SEPR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424.14" table:style-name="ce8">
            <text:p><text:s/>2.424,14<text:s/></text:p>
          </table:table-cell>
          <table:table-cell office:value-type="string" table:style-name="ce8">
            <text:p>SOGGETTO PRIV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3050" table:style-name="ce8">
            <text:p><text:s/>3.050,00<text:s/></text:p>
          </table:table-cell>
          <table:table-cell office:value-type="string" table:style-name="ce8">
            <text:p>SUPERFICI MODER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1561.6" table:style-name="ce8">
            <text:p><text:s/>1.561,60<text:s/></text:p>
          </table:table-cell>
          <table:table-cell office:value-type="string" table:style-name="ce8">
            <text:p>TECNOCOPY PRINT &amp; CO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988" table:style-name="ce8">
            <text:p><text:s/>988,00<text:s/></text:p>
          </table:table-cell>
          <table:table-cell office:value-type="string" table:style-name="ce8">
            <text:p>TIFLO SYSTE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LAVORO</text:p>
          </table:table-cell>
          <table:table-cell office:value-type="float" office:value="2827.96" table:style-name="ce8">
            <text:p><text:s/>2.827,96<text:s/></text:p>
          </table:table-cell>
          <table:table-cell office:value-type="string" table:style-name="ce8">
            <text:p>VI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03.04" table:style-name="ce8">
            <text:p><text:s/>1.503,04<text:s/></text:p>
          </table:table-cell>
          <table:table-cell office:value-type="string" table:style-name="ce8">
            <text:p>3 EFFE STERI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9.87" table:style-name="ce8">
            <text:p><text:s/>89,87<text:s/></text:p>
          </table:table-cell>
          <table:table-cell office:value-type="string" table:style-name="ce8">
            <text:p>3D SYSTE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68.2900000000009" table:style-name="ce8">
            <text:p><text:s/>8.768,29<text:s/></text:p>
          </table:table-cell>
          <table:table-cell office:value-type="string" table:style-name="ce8">
            <text:p>A.M.R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937.22" table:style-name="ce8">
            <text:p><text:s/>22.937,22<text:s/></text:p>
          </table:table-cell>
          <table:table-cell office:value-type="string" table:style-name="ce8">
            <text:p>A.MENARINI DIAGNOST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19.9499999999998" table:style-name="ce8">
            <text:p><text:s/>1.119,95<text:s/></text:p>
          </table:table-cell>
          <table:table-cell office:value-type="string" table:style-name="ce8">
            <text:p>A.R.P.A.V. REGIONE VENETO (FA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25" table:style-name="ce8">
            <text:p><text:s/>1.125,00<text:s/></text:p>
          </table:table-cell>
          <table:table-cell office:value-type="string" table:style-name="ce8">
            <text:p>A.S.SO.FARM-FONDO 0,02% E 0,15%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6336.99" table:style-name="ce8">
            <text:p><text:s/>36.336,99<text:s/></text:p>
          </table:table-cell>
          <table:table-cell office:value-type="string" table:style-name="ce8">
            <text:p>ABBOTT MEDIC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45.25" table:style-name="ce8">
            <text:p><text:s/>1.745,25<text:s/></text:p>
          </table:table-cell>
          <table:table-cell office:value-type="string" table:style-name="ce8">
            <text:p>ABBOTT RAPID DIAGNOSTIC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4682.53" table:style-name="ce8">
            <text:p><text:s/>74.682,53<text:s/></text:p>
          </table:table-cell>
          <table:table-cell office:value-type="string" table:style-name="ce8">
            <text:p>ABILO SRL IMPRESA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761.449999999997" table:style-name="ce8">
            <text:p><text:s/>21.761,45<text:s/></text:p>
          </table:table-cell>
          <table:table-cell office:value-type="string" table:style-name="ce8">
            <text:p>ACQUEVENET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80.55" table:style-name="ce8">
            <text:p><text:s/>280,55<text:s/></text:p>
          </table:table-cell>
          <table:table-cell office:value-type="string" table:style-name="ce8">
            <text:p>ADLER ORTH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867.970000000001" table:style-name="ce8">
            <text:p><text:s/>10.867,97<text:s/></text:p>
          </table:table-cell>
          <table:table-cell office:value-type="string" table:style-name="ce8">
            <text:p>ADVANCED ACCELERATOR APPLICATION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3" table:style-name="ce8">
            <text:p><text:s/>83,00<text:s/></text:p>
          </table:table-cell>
          <table:table-cell office:value-type="string" table:style-name="ce8">
            <text:p>ADVANCED SP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461.52" table:style-name="ce8">
            <text:p><text:s/>10.461,52<text:s/></text:p>
          </table:table-cell>
          <table:table-cell office:value-type="string" table:style-name="ce8">
            <text:p>ADVENIA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71.27" table:style-name="ce8">
            <text:p><text:s/>1.971,27<text:s/></text:p>
          </table:table-cell>
          <table:table-cell office:value-type="string" table:style-name="ce8">
            <text:p>AES SRL - authentic enterprise..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587.9" table:style-name="ce8">
            <text:p><text:s/>38.587,90<text:s/></text:p>
          </table:table-cell>
          <table:table-cell office:value-type="string" table:style-name="ce8">
            <text:p>AFFIDATARI DIVERS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" table:style-name="ce8">
            <text:p><text:s/>22,00<text:s/></text:p>
          </table:table-cell>
          <table:table-cell office:value-type="string" table:style-name="ce8">
            <text:p>AG. IND. DIFESA STABILIMENTO CHIMI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370.55" table:style-name="ce8">
            <text:p><text:s/>3.370,55<text:s/></text:p>
          </table:table-cell>
          <table:table-cell office:value-type="string" table:style-name="ce8">
            <text:p>AGENZIA DELLE ENTRATE -RISCOSSIONE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8528.739999999991" table:style-name="ce8">
            <text:p><text:s/>88.528,74<text:s/></text:p>
          </table:table-cell>
          <table:table-cell office:value-type="string" table:style-name="ce8">
            <text:p>AIR LIQUIDE ITALIA GAS E 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6.38" table:style-name="ce8">
            <text:p><text:s/>646,38<text:s/></text:p>
          </table:table-cell>
          <table:table-cell office:value-type="string" table:style-name="ce8">
            <text:p>ALGEC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955" table:style-name="ce8">
            <text:p><text:s/>26.955,00<text:s/></text:p>
          </table:table-cell>
          <table:table-cell office:value-type="string" table:style-name="ce8">
            <text:p>ALI'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11.5" table:style-name="ce8">
            <text:p><text:s/>3.811,50<text:s/></text:p>
          </table:table-cell>
          <table:table-cell office:value-type="string" table:style-name="ce8">
            <text:p>ALIFAX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731.5300000000007" table:style-name="ce8">
            <text:p><text:s/>7.731,53<text:s/></text:p>
          </table:table-cell>
          <table:table-cell office:value-type="string" table:style-name="ce8">
            <text:p>ALTHEA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6.11" table:style-name="ce8">
            <text:p><text:s/>86,11<text:s/></text:p>
          </table:table-cell>
          <table:table-cell office:value-type="string" table:style-name="ce8">
            <text:p>AMS GROUP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152.8" table:style-name="ce8">
            <text:p><text:s/>16.152,80<text:s/></text:p>
          </table:table-cell>
          <table:table-cell office:value-type="string" table:style-name="ce8">
            <text:p>ANDR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12.88" table:style-name="ce8">
            <text:p><text:s/>2.312,88<text:s/></text:p>
          </table:table-cell>
          <table:table-cell office:value-type="string" table:style-name="ce8">
            <text:p>ANTHARE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46.5099999999998" table:style-name="ce8">
            <text:p><text:s/>3.446,51<text:s/></text:p>
          </table:table-cell>
          <table:table-cell office:value-type="string" table:style-name="ce8">
            <text:p>ANTICA FARMACIA MADONNA DELLA SALUT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58.950000000001" table:style-name="ce8">
            <text:p><text:s/>10.258,95<text:s/></text:p>
          </table:table-cell>
          <table:table-cell office:value-type="string" table:style-name="ce8">
            <text:p>ANTICA FARMACIA MADONNA SALUT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300.949999999997" table:style-name="ce8">
            <text:p><text:s/>15.300,95<text:s/></text:p>
          </table:table-cell>
          <table:table-cell office:value-type="string" table:style-name="ce8">
            <text:p>ANTICA FARMACIA SAN LEONARD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403.25" table:style-name="ce8">
            <text:p><text:s/>13.403,25<text:s/></text:p>
          </table:table-cell>
          <table:table-cell office:value-type="string" table:style-name="ce8">
            <text:p>ARETE' SOCIETA' COOPERATIVA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18.56" table:style-name="ce8">
            <text:p><text:s/>3.718,56<text:s/></text:p>
          </table:table-cell>
          <table:table-cell office:value-type="string" table:style-name="ce8">
            <text:p>ARGO S.N.C. DI SILVIO CASELLA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356.04" table:style-name="ce8">
            <text:p><text:s/>24.356,04<text:s/></text:p>
          </table:table-cell>
          <table:table-cell office:value-type="string" table:style-name="ce8">
            <text:p>ARSENAL.IT CENTRO VENETO RICERC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933.75" table:style-name="ce8">
            <text:p><text:s/>9.933,75<text:s/></text:p>
          </table:table-cell>
          <table:table-cell office:value-type="string" table:style-name="ce8">
            <text:p>ARTHN SNC DI REZZI ANTONELLA &amp; 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2731.859999999997" table:style-name="ce8">
            <text:p><text:s/>32.731,86<text:s/></text:p>
          </table:table-cell>
          <table:table-cell office:value-type="string" table:style-name="ce8">
            <text:p>ASM ROVIG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61.0099999999993" table:style-name="ce8">
            <text:p><text:s/>6.861,01<text:s/></text:p>
          </table:table-cell>
          <table:table-cell office:value-type="string" table:style-name="ce8">
            <text:p>ASM SE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780.22" table:style-name="ce8">
            <text:p><text:s/>14.780,22<text:s/></text:p>
          </table:table-cell>
          <table:table-cell office:value-type="string" table:style-name="ce8">
            <text:p>ASPIAG 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740" table:style-name="ce8">
            <text:p><text:s/>10.740,00<text:s/></text:p>
          </table:table-cell>
          <table:table-cell office:value-type="string" table:style-name="ce8">
            <text:p>ASS.NE COMUNITA' PAPA GIOVANNI XXII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601" table:style-name="ce8">
            <text:p><text:s/>8.601,00<text:s/></text:p>
          </table:table-cell>
          <table:table-cell office:value-type="string" table:style-name="ce8">
            <text:p>ASSIN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9491.26" table:style-name="ce8">
            <text:p><text:s/>299.491,26<text:s/></text:p>
          </table:table-cell>
          <table:table-cell office:value-type="string" table:style-name="ce8">
            <text:p>ASSOC. VOL. PUBBL. ASS. CROCE VERD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359.66" table:style-name="ce8">
            <text:p><text:s/>4.359,66<text:s/></text:p>
          </table:table-cell>
          <table:table-cell office:value-type="string" table:style-name="ce8">
            <text:p>ASSOC.NE NAZIONALE POLIZIA DI ST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832.52" table:style-name="ce8">
            <text:p><text:s/>22.832,52<text:s/></text:p>
          </table:table-cell>
          <table:table-cell office:value-type="string" table:style-name="ce8">
            <text:p>ASSOCIAZ. DI VOLONTARIATO "SOL'UNA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342.92" table:style-name="ce8">
            <text:p><text:s/>35.342,92<text:s/></text:p>
          </table:table-cell>
          <table:table-cell office:value-type="string" table:style-name="ce8">
            <text:p>ASSOCIAZIONE BETANIA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487.339999999997" table:style-name="ce8">
            <text:p><text:s/>26.487,34<text:s/></text:p>
          </table:table-cell>
          <table:table-cell office:value-type="string" table:style-name="ce8">
            <text:p>ASSOCIAZIONE JOSEPH AP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89.49" table:style-name="ce8">
            <text:p><text:s/>3.789,49<text:s/></text:p>
          </table:table-cell>
          <table:table-cell office:value-type="string" table:style-name="ce8">
            <text:p>ASSOCIAZIONE OFFICINE SOCIALI AP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360" table:style-name="ce8">
            <text:p><text:s/>3.360,00<text:s/></text:p>
          </table:table-cell>
          <table:table-cell office:value-type="string" table:style-name="ce8">
            <text:p>ASSOCIAZIONE ONLUS G. DANIEL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63.32" table:style-name="ce8">
            <text:p><text:s/>1.263,32<text:s/></text:p>
          </table:table-cell>
          <table:table-cell office:value-type="string" table:style-name="ce8">
            <text:p>ASSOCIAZIONE PARKINSON ROVIGO ODV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61.5" table:style-name="ce8">
            <text:p><text:s/>1.761,50<text:s/></text:p>
          </table:table-cell>
          <table:table-cell office:value-type="string" table:style-name="ce8">
            <text:p>ASSOCIAZIONE TECNICI IPERBARIC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250" table:style-name="ce8">
            <text:p><text:s/>47.250,00<text:s/></text:p>
          </table:table-cell>
          <table:table-cell office:value-type="string" table:style-name="ce8">
            <text:p>ASSOCIAZIONE WELCOME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046.739999999998" table:style-name="ce8">
            <text:p><text:s/>10.046,74<text:s/></text:p>
          </table:table-cell>
          <table:table-cell office:value-type="string" table:style-name="ce8">
            <text:p>AUTOFFICINA DA DIE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5" table:style-name="ce8">
            <text:p><text:s/>475,00<text:s/></text:p>
          </table:table-cell>
          <table:table-cell office:value-type="string" table:style-name="ce8">
            <text:p>AUTOLAVAGGIO DUE DI DOKO ERMIR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66.00999999999988" table:style-name="ce8">
            <text:p><text:s/>566,01<text:s/></text:p>
          </table:table-cell>
          <table:table-cell office:value-type="string" table:style-name="ce8">
            <text:p>AUTOSTRADE PER L'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666" table:style-name="ce8">
            <text:p><text:s/>68.666,00<text:s/></text:p>
          </table:table-cell>
          <table:table-cell office:value-type="string" table:style-name="ce8">
            <text:p>AVIS PROVINCALE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20" table:style-name="ce8">
            <text:p><text:s/>3.420,00<text:s/></text:p>
          </table:table-cell>
          <table:table-cell office:value-type="string" table:style-name="ce8">
            <text:p>AZ. SPEC.PER I SERV. SOC."IDA ZUZZI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9443.78" table:style-name="ce8">
            <text:p><text:s/>229.443,78<text:s/></text:p>
          </table:table-cell>
          <table:table-cell office:value-type="string" table:style-name="ce8">
            <text:p>AZIENDA ULSS 19 SETTORE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9540.34000000003" table:style-name="ce8">
            <text:p><text:s/>199.540,34<text:s/></text:p>
          </table:table-cell>
          <table:table-cell office:value-type="string" table:style-name="ce8">
            <text:p>AZIENDA ULSS 5 POLESANA - SANITAR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92068.93" table:style-name="ce8">
            <text:p><text:s/>1.392.068,93<text:s/></text:p>
          </table:table-cell>
          <table:table-cell office:value-type="string" table:style-name="ce8">
            <text:p>AZIENDA ULSS 5 POLESANA -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64.970000000001" table:style-name="ce8">
            <text:p><text:s/>10.264,97<text:s/></text:p>
          </table:table-cell>
          <table:table-cell office:value-type="string" table:style-name="ce8">
            <text:p>AZIENDA USL DI FERRARA (FE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0103.36" table:style-name="ce8">
            <text:p><text:s/>110.103,36<text:s/></text:p>
          </table:table-cell>
          <table:table-cell office:value-type="string" table:style-name="ce8">
            <text:p>AZIENDA ZERO - ALT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380" table:style-name="ce8">
            <text:p><text:s/>14.380,00<text:s/></text:p>
          </table:table-cell>
          <table:table-cell office:value-type="string" table:style-name="ce8">
            <text:p>AZIENDA ZERO altri debi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561.64" table:style-name="ce8">
            <text:p><text:s/>47.561,64<text:s/></text:p>
          </table:table-cell>
          <table:table-cell office:value-type="string" table:style-name="ce8">
            <text:p>B. BRAUN MILANO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4" table:style-name="ce8">
            <text:p><text:s/>244,00<text:s/></text:p>
          </table:table-cell>
          <table:table-cell office:value-type="string" table:style-name="ce8">
            <text:p>BAGARINI PIETRO AUTOCARROZZER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587.5" table:style-name="ce8">
            <text:p><text:s/>20.587,50<text:s/></text:p>
          </table:table-cell>
          <table:table-cell office:value-type="string" table:style-name="ce8">
            <text:p>BAUSCH &amp; LOMB IOM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262.67" table:style-name="ce8">
            <text:p><text:s/>6.262,67<text:s/></text:p>
          </table:table-cell>
          <table:table-cell office:value-type="string" table:style-name="ce8">
            <text:p>BECKMAN COULT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208.6" table:style-name="ce8">
            <text:p><text:s/>3.208,60<text:s/></text:p>
          </table:table-cell>
          <table:table-cell office:value-type="string" table:style-name="ce8">
            <text:p>BECTON DICKINSON ITALIA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75" table:style-name="ce8">
            <text:p><text:s/>4.575,00<text:s/></text:p>
          </table:table-cell>
          <table:table-cell office:value-type="string" table:style-name="ce8">
            <text:p>BETA 80 SPA - Software e Sistem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88.98" table:style-name="ce8">
            <text:p><text:s/>10.288,98<text:s/></text:p>
          </table:table-cell>
          <table:table-cell office:value-type="string" table:style-name="ce8">
            <text:p>BFF BANK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16818.10999999987" table:style-name="ce8">
            <text:p><text:s/>816.818,11<text:s/></text:p>
          </table:table-cell>
          <table:table-cell office:value-type="string" table:style-name="ce8">
            <text:p>BIANALISI VENET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25.69" table:style-name="ce8">
            <text:p><text:s/>3.525,69<text:s/></text:p>
          </table:table-cell>
          <table:table-cell office:value-type="string" table:style-name="ce8">
            <text:p>BIBLI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746.9800000000005" table:style-name="ce8">
            <text:p><text:s/>7.746,98<text:s/></text:p>
          </table:table-cell>
          <table:table-cell office:value-type="string" table:style-name="ce8">
            <text:p>BIOMERIEUX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56.8" table:style-name="ce8">
            <text:p><text:s/>1.756,80<text:s/></text:p>
          </table:table-cell>
          <table:table-cell office:value-type="string" table:style-name="ce8">
            <text:p>BIO-RAD LABORATORIES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40" table:style-name="ce8">
            <text:p><text:s/>2.440,00<text:s/></text:p>
          </table:table-cell>
          <table:table-cell office:value-type="string" table:style-name="ce8">
            <text:p>BIOSONIC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9.900000000000006" table:style-name="ce8">
            <text:p><text:s/>69,90<text:s/></text:p>
          </table:table-cell>
          <table:table-cell office:value-type="string" table:style-name="ce8">
            <text:p>BOSTON SCIENTIFIC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2390.13" table:style-name="ce8">
            <text:p><text:s/>82.390,13<text:s/></text:p>
          </table:table-cell>
          <table:table-cell office:value-type="string" table:style-name="ce8">
            <text:p>BRISTOL-MYERS SQUIBB S.r.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37" table:style-name="ce8">
            <text:p><text:s/>1.037,00<text:s/></text:p>
          </table:table-cell>
          <table:table-cell office:value-type="string" table:style-name="ce8">
            <text:p>BTRE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183.76" table:style-name="ce8">
            <text:p><text:s/>8.183,76<text:s/></text:p>
          </table:table-cell>
          <table:table-cell office:value-type="string" table:style-name="ce8">
            <text:p>BURKE &amp; BURK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79.49" table:style-name="ce8">
            <text:p><text:s/>7.879,49<text:s/></text:p>
          </table:table-cell>
          <table:table-cell office:value-type="string" table:style-name="ce8">
            <text:p>BUSETTO COLI AVVOCATI ASSOCIA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6503.620000000003" table:style-name="ce8">
            <text:p><text:s/>36.503,62<text:s/></text:p>
          </table:table-cell>
          <table:table-cell office:value-type="string" table:style-name="ce8">
            <text:p>C.F.P. SOC. COOP. A 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4197.09999999998" table:style-name="ce8">
            <text:p><text:s/>304.197,10<text:s/></text:p>
          </table:table-cell>
          <table:table-cell office:value-type="string" table:style-name="ce8">
            <text:p>C.I.D.A.S. SOCIETA'COOPERATIVA ONLU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1164.05" table:style-name="ce8">
            <text:p><text:s/>91.164,05<text:s/></text:p>
          </table:table-cell>
          <table:table-cell office:value-type="string" table:style-name="ce8">
            <text:p>C.I.V.I.S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634.89" table:style-name="ce8">
            <text:p><text:s/>9.634,89<text:s/></text:p>
          </table:table-cell>
          <table:table-cell office:value-type="string" table:style-name="ce8">
            <text:p>CACCIAVILLANI IVONE STUDIO AS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595.43" table:style-name="ce8">
            <text:p><text:s/>23.595,43<text:s/></text:p>
          </table:table-cell>
          <table:table-cell office:value-type="string" table:style-name="ce8">
            <text:p>CARESTREAM HEALTH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49198.34" table:style-name="ce8">
            <text:p><text:s/>549.198,34<text:s/></text:p>
          </table:table-cell>
          <table:table-cell office:value-type="string" table:style-name="ce8">
            <text:p>CASA ALBERGO PER ANZIANI LENDINAR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01667.54999999993" table:style-name="ce8">
            <text:p><text:s/>701.667,55<text:s/></text:p>
          </table:table-cell>
          <table:table-cell office:value-type="string" table:style-name="ce8">
            <text:p>CASA DEL SORRISO DI BADIA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10049.33" table:style-name="ce8">
            <text:p><text:s/>2.310.049,33<text:s/></text:p>
          </table:table-cell>
          <table:table-cell office:value-type="string" table:style-name="ce8">
            <text:p>CASA DI CURA CITTA'DI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615058.629999999" table:style-name="ce8">
            <text:p><text:s/>8.615.058,63<text:s/></text:p>
          </table:table-cell>
          <table:table-cell office:value-type="string" table:style-name="ce8">
            <text:p>CASA DI CURA MADONNA DELLA SALUT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731334.3699999992" table:style-name="ce8">
            <text:p><text:s/>7.731.334,37<text:s/></text:p>
          </table:table-cell>
          <table:table-cell office:value-type="string" table:style-name="ce8">
            <text:p>CASA DI CURA PRIVATA S.M.MADDALE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2" table:style-name="ce8">
            <text:p><text:s/>3.172,00<text:s/></text:p>
          </table:table-cell>
          <table:table-cell office:value-type="string" table:style-name="ce8">
            <text:p>CASA DI RIPOSO "F. BEGGIATO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62" table:style-name="ce8">
            <text:p><text:s/>1.562,00<text:s/></text:p>
          </table:table-cell>
          <table:table-cell office:value-type="string" table:style-name="ce8">
            <text:p>CASA DI RIPOSO "SAN GIORGIO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516" table:style-name="ce8">
            <text:p><text:s/>9.516,00<text:s/></text:p>
          </table:table-cell>
          <table:table-cell office:value-type="string" table:style-name="ce8">
            <text:p>CASA DI RIPOSO DI LEGNA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0920.38" table:style-name="ce8">
            <text:p><text:s/>130.920,38<text:s/></text:p>
          </table:table-cell>
          <table:table-cell office:value-type="string" table:style-name="ce8">
            <text:p>CASA DI RIPOSO S.GAETANO-CRESPINO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3817.39999999997" table:style-name="ce8">
            <text:p><text:s/>263.817,40<text:s/></text:p>
          </table:table-cell>
          <table:table-cell office:value-type="string" table:style-name="ce8">
            <text:p>CASA DIVINA PROVV.ZA"S.ANTONIO"(FA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24103.42999999993" table:style-name="ce8">
            <text:p><text:s/>624.103,43<text:s/></text:p>
          </table:table-cell>
          <table:table-cell office:value-type="string" table:style-name="ce8">
            <text:p>CASA SACRA FAMIGL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.1" table:style-name="ce8">
            <text:p><text:s/>14,10<text:s/></text:p>
          </table:table-cell>
          <table:table-cell office:value-type="string" table:style-name="ce8">
            <text:p>CASSA ECONOMALE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95.24" table:style-name="ce8">
            <text:p><text:s/>5.795,24<text:s/></text:p>
          </table:table-cell>
          <table:table-cell office:value-type="string" table:style-name="ce8">
            <text:p>CAVAREI SOC. COOP. SOC. IMPRESA 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400" table:style-name="ce8">
            <text:p><text:s/>24.400,00<text:s/></text:p>
          </table:table-cell>
          <table:table-cell office:value-type="string" table:style-name="ce8">
            <text:p>CEGEK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452.84" table:style-name="ce8">
            <text:p><text:s/>19.452,84<text:s/></text:p>
          </table:table-cell>
          <table:table-cell office:value-type="string" table:style-name="ce8">
            <text:p>CEN.SER. SPA CENTRO SERVIZI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9188.47999999998" table:style-name="ce8">
            <text:p><text:s/>149.188,48<text:s/></text:p>
          </table:table-cell>
          <table:table-cell office:value-type="string" table:style-name="ce8">
            <text:p>CENTRO SERV SOC C. RESEMI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9530.09000000008" table:style-name="ce8">
            <text:p><text:s/>649.530,09<text:s/></text:p>
          </table:table-cell>
          <table:table-cell office:value-type="string" table:style-name="ce8">
            <text:p>CENTRO SERVIZI ANZIANI DI ADR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32" table:style-name="ce8">
            <text:p><text:s/>6.832,00<text:s/></text:p>
          </table:table-cell>
          <table:table-cell office:value-type="string" table:style-name="ce8">
            <text:p>CENTRO SERVIZI PER ANZIANI MONSELIC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16.27" table:style-name="ce8">
            <text:p><text:s/>2.016,27<text:s/></text:p>
          </table:table-cell>
          <table:table-cell office:value-type="string" table:style-name="ce8">
            <text:p>CEPHEI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42.88" table:style-name="ce8">
            <text:p><text:s/>3.542,88<text:s/></text:p>
          </table:table-cell>
          <table:table-cell office:value-type="string" table:style-name="ce8">
            <text:p>CHE VIST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799.240000000005" table:style-name="ce8">
            <text:p><text:s/>59.799,24<text:s/></text:p>
          </table:table-cell>
          <table:table-cell office:value-type="string" table:style-name="ce8">
            <text:p>CHIRONE S.C.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83076.36" table:style-name="ce8">
            <text:p><text:s/>983.076,36<text:s/></text:p>
          </table:table-cell>
          <table:table-cell office:value-type="string" table:style-name="ce8">
            <text:p>CIASS - CONS.ISOLA DI ARIANO SERVIZ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04.5" table:style-name="ce8">
            <text:p><text:s/>2.104,50<text:s/></text:p>
          </table:table-cell>
          <table:table-cell office:value-type="string" table:style-name="ce8">
            <text:p>CIDITEC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18.78" table:style-name="ce8">
            <text:p><text:s/>1.218,78<text:s/></text:p>
          </table:table-cell>
          <table:table-cell office:value-type="string" table:style-name="ce8">
            <text:p>CLAB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47.1899999999996" table:style-name="ce8">
            <text:p><text:s/>5.047,19<text:s/></text:p>
          </table:table-cell>
          <table:table-cell office:value-type="string" table:style-name="ce8">
            <text:p>CO.ME.TE-ASS.NE COM.TA' MENTE SALUT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490.910000000003" table:style-name="ce8">
            <text:p><text:s/>30.490,91<text:s/></text:p>
          </table:table-cell>
          <table:table-cell office:value-type="string" table:style-name="ce8">
            <text:p>CODESS SOCIALE SOC.COOP.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956.25" table:style-name="ce8">
            <text:p><text:s/>4.956,25<text:s/></text:p>
          </table:table-cell>
          <table:table-cell office:value-type="string" table:style-name="ce8">
            <text:p>COMECER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049.74" table:style-name="ce8">
            <text:p><text:s/>6.049,74<text:s/></text:p>
          </table:table-cell>
          <table:table-cell office:value-type="string" table:style-name="ce8">
            <text:p>COMPLIANCE OFFICER E DATA PROTECTION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13.31" table:style-name="ce8">
            <text:p><text:s/>4.013,31<text:s/></text:p>
          </table:table-cell>
          <table:table-cell office:value-type="string" table:style-name="ce8">
            <text:p>COMUNE DI ADR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61.99" table:style-name="ce8">
            <text:p><text:s/>1.061,99<text:s/></text:p>
          </table:table-cell>
          <table:table-cell office:value-type="string" table:style-name="ce8">
            <text:p>COMUNE DI ARIANO PO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38.54" table:style-name="ce8">
            <text:p><text:s/>1.238,54<text:s/></text:p>
          </table:table-cell>
          <table:table-cell office:value-type="string" table:style-name="ce8">
            <text:p>COMUNE DI ARQUA'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42.46" table:style-name="ce8">
            <text:p><text:s/>3.142,46<text:s/></text:p>
          </table:table-cell>
          <table:table-cell office:value-type="string" table:style-name="ce8">
            <text:p>COMUNE DI BADIA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43.76" table:style-name="ce8">
            <text:p><text:s/>843,76<text:s/></text:p>
          </table:table-cell>
          <table:table-cell office:value-type="string" table:style-name="ce8">
            <text:p>COMUNE DI BAGNOLO DI P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99.62" table:style-name="ce8">
            <text:p><text:s/>999,62<text:s/></text:p>
          </table:table-cell>
          <table:table-cell office:value-type="string" table:style-name="ce8">
            <text:p>COMUNE DI BERGANTI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50.7" table:style-name="ce8">
            <text:p><text:s/>1.150,70<text:s/></text:p>
          </table:table-cell>
          <table:table-cell office:value-type="string" table:style-name="ce8">
            <text:p>COMUNE DI BOARA PISA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5.57" table:style-name="ce8">
            <text:p><text:s/>505,57<text:s/></text:p>
          </table:table-cell>
          <table:table-cell office:value-type="string" table:style-name="ce8">
            <text:p>COMUNE DI BOSA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3.41" table:style-name="ce8">
            <text:p><text:s/>593,41<text:s/></text:p>
          </table:table-cell>
          <table:table-cell office:value-type="string" table:style-name="ce8">
            <text:p>COMUNE DI CAL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38.0999999999999" table:style-name="ce8">
            <text:p><text:s/>1.038,10<text:s/></text:p>
          </table:table-cell>
          <table:table-cell office:value-type="string" table:style-name="ce8">
            <text:p>COMUNE DI CANA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97.72" table:style-name="ce8">
            <text:p><text:s/>397,72<text:s/></text:p>
          </table:table-cell>
          <table:table-cell office:value-type="string" table:style-name="ce8">
            <text:p>COMUNE DI CAND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3.26" table:style-name="ce8">
            <text:p><text:s/>613,26<text:s/></text:p>
          </table:table-cell>
          <table:table-cell office:value-type="string" table:style-name="ce8">
            <text:p>COMUNE DI CASTELGUGLIELM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21.06" table:style-name="ce8">
            <text:p><text:s/>1.421,06<text:s/></text:p>
          </table:table-cell>
          <table:table-cell office:value-type="string" table:style-name="ce8">
            <text:p>COMUNE DI CASTELMASS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6.65" table:style-name="ce8">
            <text:p><text:s/>786,65<text:s/></text:p>
          </table:table-cell>
          <table:table-cell office:value-type="string" table:style-name="ce8">
            <text:p>COMUNE DI CASTELNOVO BARIA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31.96" table:style-name="ce8">
            <text:p><text:s/>631,96<text:s/></text:p>
          </table:table-cell>
          <table:table-cell office:value-type="string" table:style-name="ce8">
            <text:p>COMUNE DI CENESELL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7.35" table:style-name="ce8">
            <text:p><text:s/>767,35<text:s/></text:p>
          </table:table-cell>
          <table:table-cell office:value-type="string" table:style-name="ce8">
            <text:p>COMUNE DI CEREGNA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55.87" table:style-name="ce8">
            <text:p><text:s/>655,87<text:s/></text:p>
          </table:table-cell>
          <table:table-cell office:value-type="string" table:style-name="ce8">
            <text:p>COMUNE DI CORBOL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13.94" table:style-name="ce8">
            <text:p><text:s/>713,94<text:s/></text:p>
          </table:table-cell>
          <table:table-cell office:value-type="string" table:style-name="ce8">
            <text:p>COMUNE DI COSTA DI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2.79" table:style-name="ce8">
            <text:p><text:s/>382,79<text:s/></text:p>
          </table:table-cell>
          <table:table-cell office:value-type="string" table:style-name="ce8">
            <text:p>COMUNE DI CRESPI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56.25" table:style-name="ce8">
            <text:p><text:s/>856,25<text:s/></text:p>
          </table:table-cell>
          <table:table-cell office:value-type="string" table:style-name="ce8">
            <text:p>COMUNE DI FICARO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18.54" table:style-name="ce8">
            <text:p><text:s/>1.218,54<text:s/></text:p>
          </table:table-cell>
          <table:table-cell office:value-type="string" table:style-name="ce8">
            <text:p>COMUNE DI FIESSO UMBERTIA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7.97" table:style-name="ce8">
            <text:p><text:s/>407,97<text:s/></text:p>
          </table:table-cell>
          <table:table-cell office:value-type="string" table:style-name="ce8">
            <text:p>COMUNE DI FRASSINELLE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6" table:style-name="ce8">
            <text:p><text:s/>456,00<text:s/></text:p>
          </table:table-cell>
          <table:table-cell office:value-type="string" table:style-name="ce8">
            <text:p>COMUNE DI FRATTA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0.74" table:style-name="ce8">
            <text:p><text:s/>640,74<text:s/></text:p>
          </table:table-cell>
          <table:table-cell office:value-type="string" table:style-name="ce8">
            <text:p>COMUNE DI GAIB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4.52" table:style-name="ce8">
            <text:p><text:s/>314,52<text:s/></text:p>
          </table:table-cell>
          <table:table-cell office:value-type="string" table:style-name="ce8">
            <text:p>COMUNE DI GAVEL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02.23" table:style-name="ce8">
            <text:p><text:s/>702,23<text:s/></text:p>
          </table:table-cell>
          <table:table-cell office:value-type="string" table:style-name="ce8">
            <text:p>COMUNE DI GIACCIANO CON BARUCHELL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0.64" table:style-name="ce8">
            <text:p><text:s/>380,64<text:s/></text:p>
          </table:table-cell>
          <table:table-cell office:value-type="string" table:style-name="ce8">
            <text:p>COMUNE DI GUARDA VENET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219.05" table:style-name="ce8">
            <text:p><text:s/>15.219,05<text:s/></text:p>
          </table:table-cell>
          <table:table-cell office:value-type="string" table:style-name="ce8">
            <text:p>COMUNE DI LENDINAR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51.39" table:style-name="ce8">
            <text:p><text:s/>951,39<text:s/></text:p>
          </table:table-cell>
          <table:table-cell office:value-type="string" table:style-name="ce8">
            <text:p>COMUNE DI LORE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2.32" table:style-name="ce8">
            <text:p><text:s/>922,32<text:s/></text:p>
          </table:table-cell>
          <table:table-cell office:value-type="string" table:style-name="ce8">
            <text:p>COMUNE DI LUS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167.5200000000004" table:style-name="ce8">
            <text:p><text:s/>4.167,52<text:s/></text:p>
          </table:table-cell>
          <table:table-cell office:value-type="string" table:style-name="ce8">
            <text:p>COMUNE DI OCCHIOBEL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29.44" table:style-name="ce8">
            <text:p><text:s/>429,44<text:s/></text:p>
          </table:table-cell>
          <table:table-cell office:value-type="string" table:style-name="ce8">
            <text:p>COMUNE DI PAPOZZ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3.3" table:style-name="ce8">
            <text:p><text:s/>313,30<text:s/></text:p>
          </table:table-cell>
          <table:table-cell office:value-type="string" table:style-name="ce8">
            <text:p>COMUNE DI PETTORAZZA GRIMA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5.79" table:style-name="ce8">
            <text:p><text:s/>455,79<text:s/></text:p>
          </table:table-cell>
          <table:table-cell office:value-type="string" table:style-name="ce8">
            <text:p>COMUNE DI PINCAR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84.48" table:style-name="ce8">
            <text:p><text:s/>2.684,48<text:s/></text:p>
          </table:table-cell>
          <table:table-cell office:value-type="string" table:style-name="ce8">
            <text:p>COMUNE DI POLESELL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3.3" table:style-name="ce8">
            <text:p><text:s/>923,30<text:s/></text:p>
          </table:table-cell>
          <table:table-cell office:value-type="string" table:style-name="ce8">
            <text:p>COMUNE DI PONTECCHIO POLES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78.76" table:style-name="ce8">
            <text:p><text:s/>1.778,76<text:s/></text:p>
          </table:table-cell>
          <table:table-cell office:value-type="string" table:style-name="ce8">
            <text:p>COMUNE DI PORTO TOL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40.08" table:style-name="ce8">
            <text:p><text:s/>2.040,08<text:s/></text:p>
          </table:table-cell>
          <table:table-cell office:value-type="string" table:style-name="ce8">
            <text:p>COMUNE DI PORTO VI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32.7" table:style-name="ce8">
            <text:p><text:s/>5.932,70<text:s/></text:p>
          </table:table-cell>
          <table:table-cell office:value-type="string" table:style-name="ce8">
            <text:p>COMUNE DI ROSOLI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446.120000000001" table:style-name="ce8">
            <text:p><text:s/>10.446,12<text:s/></text:p>
          </table:table-cell>
          <table:table-cell office:value-type="string" table:style-name="ce8">
            <text:p>COMUNE DI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63.44000000000005" table:style-name="ce8">
            <text:p><text:s/>563,44<text:s/></text:p>
          </table:table-cell>
          <table:table-cell office:value-type="string" table:style-name="ce8">
            <text:p>COMUNE DI SALAR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5.96" table:style-name="ce8">
            <text:p><text:s/>345,96<text:s/></text:p>
          </table:table-cell>
          <table:table-cell office:value-type="string" table:style-name="ce8">
            <text:p>COMUNE DI SAN BELLI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3.52" table:style-name="ce8">
            <text:p><text:s/>873,52<text:s/></text:p>
          </table:table-cell>
          <table:table-cell office:value-type="string" table:style-name="ce8">
            <text:p>COMUNE DI SAN MARTINO DI VENEZZ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09.71" table:style-name="ce8">
            <text:p><text:s/>1.109,71<text:s/></text:p>
          </table:table-cell>
          <table:table-cell office:value-type="string" table:style-name="ce8">
            <text:p>COMUNE DI STIENT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96.53" table:style-name="ce8">
            <text:p><text:s/>1.696,53<text:s/></text:p>
          </table:table-cell>
          <table:table-cell office:value-type="string" table:style-name="ce8">
            <text:p>COMUNE DI TAGLIO DI P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36.38" table:style-name="ce8">
            <text:p><text:s/>736,38<text:s/></text:p>
          </table:table-cell>
          <table:table-cell office:value-type="string" table:style-name="ce8">
            <text:p>COMUNE DI TRECENT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76.1199999999999" table:style-name="ce8">
            <text:p><text:s/>1.276,12<text:s/></text:p>
          </table:table-cell>
          <table:table-cell office:value-type="string" table:style-name="ce8">
            <text:p>COMUNE DI VILLADOS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71.6500000000001" table:style-name="ce8">
            <text:p><text:s/>1.071,65<text:s/></text:p>
          </table:table-cell>
          <table:table-cell office:value-type="string" table:style-name="ce8">
            <text:p>COMUNE DI VILLAMARZA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54.94" table:style-name="ce8">
            <text:p><text:s/>754,94<text:s/></text:p>
          </table:table-cell>
          <table:table-cell office:value-type="string" table:style-name="ce8">
            <text:p>COMUNE DI VILLANOVA DEL GHEBB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9.64" table:style-name="ce8">
            <text:p><text:s/>319,64<text:s/></text:p>
          </table:table-cell>
          <table:table-cell office:value-type="string" table:style-name="ce8">
            <text:p>COMUNE DI VILLANOVA MARCHESA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5599" table:style-name="ce8">
            <text:p><text:s/>25.599,00<text:s/></text:p>
          </table:table-cell>
          <table:table-cell office:value-type="string" table:style-name="ce8">
            <text:p>COMUNITA' CRISALIDE SOC. COOP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055.55" table:style-name="ce8">
            <text:p><text:s/>16.055,55<text:s/></text:p>
          </table:table-cell>
          <table:table-cell office:value-type="string" table:style-name="ce8">
            <text:p>COMUNITA' DI VENEZIA SOC.COOP.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470" table:style-name="ce8">
            <text:p><text:s/>16.470,00<text:s/></text:p>
          </table:table-cell>
          <table:table-cell office:value-type="string" table:style-name="ce8">
            <text:p>COMUNITA'S.FRANCES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6.03" table:style-name="ce8">
            <text:p><text:s/>106,03<text:s/></text:p>
          </table:table-cell>
          <table:table-cell office:value-type="string" table:style-name="ce8">
            <text:p>CONDOMINIO SPERANZ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77.73" table:style-name="ce8">
            <text:p><text:s/>7.677,73<text:s/></text:p>
          </table:table-cell>
          <table:table-cell office:value-type="string" table:style-name="ce8">
            <text:p>CONGREGAZIONE ANCELLE SS TRINITA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" table:style-name="ce8">
            <text:p><text:s/>40,00<text:s/></text:p>
          </table:table-cell>
          <table:table-cell office:value-type="string" table:style-name="ce8">
            <text:p>CONSORZIO DI BONIFICA ADIGE P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81211.63" table:style-name="ce8">
            <text:p><text:s/>481.211,63<text:s/></text:p>
          </table:table-cell>
          <table:table-cell office:value-type="string" table:style-name="ce8">
            <text:p>CONSORZIO LEONARDO SERVIZI E LAVO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9724.45" table:style-name="ce8">
            <text:p><text:s/>199.724,45<text:s/></text:p>
          </table:table-cell>
          <table:table-cell office:value-type="string" table:style-name="ce8">
            <text:p>CONSORZIO PASS POLESINE ASSISTENZ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350.29" table:style-name="ce8">
            <text:p><text:s/>21.350,29<text:s/></text:p>
          </table:table-cell>
          <table:table-cell office:value-type="string" table:style-name="ce8">
            <text:p>COOP ALLEANZA 3.0 SOC.COOPERATIV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968" table:style-name="ce8">
            <text:p><text:s/>31.968,00<text:s/></text:p>
          </table:table-cell>
          <table:table-cell office:value-type="string" table:style-name="ce8">
            <text:p>COOP. SOCIALE DON A. RIGHET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64" table:style-name="ce8">
            <text:p><text:s/>1.464,00<text:s/></text:p>
          </table:table-cell>
          <table:table-cell office:value-type="string" table:style-name="ce8">
            <text:p>COOP.MITILICOLTORI SACCA SCARDOVA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496.14" table:style-name="ce8">
            <text:p><text:s/>19.496,14<text:s/></text:p>
          </table:table-cell>
          <table:table-cell office:value-type="string" table:style-name="ce8">
            <text:p>COOP.SOC. DI SOLIDARIETA' PROMOZIO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91840.1199999999" table:style-name="ce8">
            <text:p><text:s/>1.291.840,12<text:s/></text:p>
          </table:table-cell>
          <table:table-cell office:value-type="string" table:style-name="ce8">
            <text:p>COOP.VA SOCIALE SOCIETA' DOLC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5" table:style-name="ce8">
            <text:p><text:s/>225,00<text:s/></text:p>
          </table:table-cell>
          <table:table-cell office:value-type="string" table:style-name="ce8">
            <text:p>COOPERATIVA SOCIALE IL GERMOGL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23.7900000000009" table:style-name="ce8">
            <text:p><text:s/>7.623,79<text:s/></text:p>
          </table:table-cell>
          <table:table-cell office:value-type="string" table:style-name="ce8">
            <text:p>COOPERATIVA SOCIALE L'ARCO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87.25" table:style-name="ce8">
            <text:p><text:s/>9.287,25<text:s/></text:p>
          </table:table-cell>
          <table:table-cell office:value-type="string" table:style-name="ce8">
            <text:p>COOPERATIVA SOCIALE ONLUS IL GIGL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960" table:style-name="ce8">
            <text:p><text:s/>18.960,00<text:s/></text:p>
          </table:table-cell>
          <table:table-cell office:value-type="string" table:style-name="ce8">
            <text:p>COOPERATIVA SOCIALE SAN MARTI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453.08" table:style-name="ce8">
            <text:p><text:s/>78.453,08<text:s/></text:p>
          </table:table-cell>
          <table:table-cell office:value-type="string" table:style-name="ce8">
            <text:p>COOPERATIVA SOCIALE TERR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27.6399999999999" table:style-name="ce8">
            <text:p><text:s/>1.127,64<text:s/></text:p>
          </table:table-cell>
          <table:table-cell office:value-type="string" table:style-name="ce8">
            <text:p>COOPERATIVA SOLIDARIETA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91302.53" table:style-name="ce8">
            <text:p><text:s/>691.302,53<text:s/></text:p>
          </table:table-cell>
          <table:table-cell office:value-type="string" table:style-name="ce8">
            <text:p>COOPSELIOS COOPERATIVA SOCIALE SC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16064.78" table:style-name="ce8">
            <text:p><text:s/>916.064,78<text:s/></text:p>
          </table:table-cell>
          <table:table-cell office:value-type="string" table:style-name="ce8">
            <text:p>CROCE VERDE ADR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056.619999999999" table:style-name="ce8">
            <text:p><text:s/>13.056,62<text:s/></text:p>
          </table:table-cell>
          <table:table-cell office:value-type="string" table:style-name="ce8">
            <text:p>CROCE VERDE SERVIZI SOC.COOP.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028" table:style-name="ce8">
            <text:p><text:s/>6.028,00<text:s/></text:p>
          </table:table-cell>
          <table:table-cell office:value-type="string" table:style-name="ce8">
            <text:p>CURIUM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50.54" table:style-name="ce8">
            <text:p><text:s/>1.350,54<text:s/></text:p>
          </table:table-cell>
          <table:table-cell office:value-type="string" table:style-name="ce8">
            <text:p>CYBERQU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94" table:style-name="ce8">
            <text:p><text:s/>2.394,00<text:s/></text:p>
          </table:table-cell>
          <table:table-cell office:value-type="string" table:style-name="ce8">
            <text:p>D.O.R.C. ITALY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1119.63" table:style-name="ce8">
            <text:p><text:s/>111.119,63<text:s/></text:p>
          </table:table-cell>
          <table:table-cell office:value-type="string" table:style-name="ce8">
            <text:p>D.S. MEDICA TECNOLOGI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207.019999999999" table:style-name="ce8">
            <text:p><text:s/>11.207,02<text:s/></text:p>
          </table:table-cell>
          <table:table-cell office:value-type="string" table:style-name="ce8">
            <text:p>DASIT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444.369999999999" table:style-name="ce8">
            <text:p><text:s/>14.444,37<text:s/></text:p>
          </table:table-cell>
          <table:table-cell office:value-type="string" table:style-name="ce8">
            <text:p>DATAMANAGEMENT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6670" table:style-name="ce8">
            <text:p><text:s/>236.670,00<text:s/></text:p>
          </table:table-cell>
          <table:table-cell office:value-type="string" table:style-name="ce8">
            <text:p>DAY RISTOSERVIC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91.3" table:style-name="ce8">
            <text:p><text:s/>691,30<text:s/></text:p>
          </table:table-cell>
          <table:table-cell office:value-type="string" table:style-name="ce8">
            <text:p>DD PROJECT S.R.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089.78" table:style-name="ce8">
            <text:p><text:s/>6.089,78<text:s/></text:p>
          </table:table-cell>
          <table:table-cell office:value-type="string" table:style-name="ce8">
            <text:p>DE MORI A.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6151.69" table:style-name="ce8">
            <text:p><text:s/>46.151,69<text:s/></text:p>
          </table:table-cell>
          <table:table-cell office:value-type="string" table:style-name="ce8">
            <text:p>DEDALUS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265.22" table:style-name="ce8">
            <text:p><text:s/>13.265,22<text:s/></text:p>
          </table:table-cell>
          <table:table-cell office:value-type="string" table:style-name="ce8">
            <text:p>DEKA M.E.L.A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940.270000000002" table:style-name="ce8">
            <text:p><text:s/>15.940,27<text:s/></text:p>
          </table:table-cell>
          <table:table-cell office:value-type="string" table:style-name="ce8">
            <text:p>DIESEL 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499" table:style-name="ce8">
            <text:p><text:s/>17.499,00<text:s/></text:p>
          </table:table-cell>
          <table:table-cell office:value-type="string" table:style-name="ce8">
            <text:p>DIOCESI DI ADRIA E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015.650000000001" table:style-name="ce8">
            <text:p><text:s/>17.015,65<text:s/></text:p>
          </table:table-cell>
          <table:table-cell office:value-type="string" table:style-name="ce8">
            <text:p>DIVERSI - PRESTAZIONI INTEGRATIV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43040" table:style-name="ce8">
            <text:p><text:s/>2.043.040,00<text:s/></text:p>
          </table:table-cell>
          <table:table-cell office:value-type="string" table:style-name="ce8">
            <text:p>DIVERSI COMU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9058.17999999993" table:style-name="ce8">
            <text:p><text:s/>509.058,18<text:s/></text:p>
          </table:table-cell>
          <table:table-cell office:value-type="string" table:style-name="ce8">
            <text:p>DIVERSI-CONTRIBUTI PRIVAT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14" table:style-name="ce8">
            <text:p><text:s/>4.514,00<text:s/></text:p>
          </table:table-cell>
          <table:table-cell office:value-type="string" table:style-name="ce8">
            <text:p>DORNIER MEDTECH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640" table:style-name="ce8">
            <text:p><text:s/>14.640,00<text:s/></text:p>
          </table:table-cell>
          <table:table-cell office:value-type="string" table:style-name="ce8">
            <text:p>DOSIMETRIC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0703.09" table:style-name="ce8">
            <text:p><text:s/>60.703,09<text:s/></text:p>
          </table:table-cell>
          <table:table-cell office:value-type="string" table:style-name="ce8">
            <text:p>DRAEGER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40241.9299999997" table:style-name="ce8">
            <text:p><text:s/>2.140.241,93<text:s/></text:p>
          </table:table-cell>
          <table:table-cell office:value-type="string" table:style-name="ce8">
            <text:p>DUSSMANN 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90.0799999999995" table:style-name="ce8">
            <text:p><text:s/>3.890,08<text:s/></text:p>
          </table:table-cell>
          <table:table-cell office:value-type="string" table:style-name="ce8">
            <text:p>E.P.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1451.71" table:style-name="ce8">
            <text:p><text:s/>51.451,71<text:s/></text:p>
          </table:table-cell>
          <table:table-cell office:value-type="string" table:style-name="ce8">
            <text:p>EBI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0335.98" table:style-name="ce8">
            <text:p><text:s/>90.335,98<text:s/></text:p>
          </table:table-cell>
          <table:table-cell office:value-type="string" table:style-name="ce8">
            <text:p>ECO ERIDAN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124.37" table:style-name="ce8">
            <text:p><text:s/>78.124,37<text:s/></text:p>
          </table:table-cell>
          <table:table-cell office:value-type="string" table:style-name="ce8">
            <text:p>ECOPHENIX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871.760000000002" table:style-name="ce8">
            <text:p><text:s/>20.871,76<text:s/></text:p>
          </table:table-cell>
          <table:table-cell office:value-type="string" table:style-name="ce8">
            <text:p>Edist Engineer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988.14" table:style-name="ce8">
            <text:p><text:s/>14.988,14<text:s/></text:p>
          </table:table-cell>
          <table:table-cell office:value-type="string" table:style-name="ce8">
            <text:p>EL.MED. GARDA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155.75" table:style-name="ce8">
            <text:p><text:s/>92.155,75<text:s/></text:p>
          </table:table-cell>
          <table:table-cell office:value-type="string" table:style-name="ce8">
            <text:p>ELEKT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9767.46" table:style-name="ce8">
            <text:p><text:s/>49.767,46<text:s/></text:p>
          </table:table-cell>
          <table:table-cell office:value-type="string" table:style-name="ce8">
            <text:p>ELSE SOLUTION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96" table:style-name="ce8">
            <text:p><text:s/>3.796,00<text:s/></text:p>
          </table:table-cell>
          <table:table-cell office:value-type="string" table:style-name="ce8">
            <text:p>EMEIS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760.849999999999" table:style-name="ce8">
            <text:p><text:s/>20.760,85<text:s/></text:p>
          </table:table-cell>
          <table:table-cell office:value-type="string" table:style-name="ce8">
            <text:p>EMMANUEL SOCIETA' COOP.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67.85" table:style-name="ce8">
            <text:p><text:s/>2.267,85<text:s/></text:p>
          </table:table-cell>
          <table:table-cell office:value-type="string" table:style-name="ce8">
            <text:p>ENEL ENERG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36.91000000000008" table:style-name="ce8">
            <text:p><text:s/>936,91<text:s/></text:p>
          </table:table-cell>
          <table:table-cell office:value-type="string" table:style-name="ce8">
            <text:p>ENEL SERVIZIO ELETTRIC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94.99" table:style-name="ce8">
            <text:p><text:s/>5.794,99<text:s/></text:p>
          </table:table-cell>
          <table:table-cell office:value-type="string" table:style-name="ce8">
            <text:p>ENTOSTUDI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751.77" table:style-name="ce8">
            <text:p><text:s/>17.751,77<text:s/></text:p>
          </table:table-cell>
          <table:table-cell office:value-type="string" table:style-name="ce8">
            <text:p>ESAOTE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58.62999999999988" table:style-name="ce8">
            <text:p><text:s/>758,63<text:s/></text:p>
          </table:table-cell>
          <table:table-cell office:value-type="string" table:style-name="ce8">
            <text:p>ESSITY ITAL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.85" table:style-name="ce8">
            <text:p><text:s/>29,85<text:s/></text:p>
          </table:table-cell>
          <table:table-cell office:value-type="string" table:style-name="ce8">
            <text:p>EU K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635.26" table:style-name="ce8">
            <text:p><text:s/>6.635,26<text:s/></text:p>
          </table:table-cell>
          <table:table-cell office:value-type="string" table:style-name="ce8">
            <text:p>EUMA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0" table:style-name="ce8">
            <text:p><text:s/>590,00<text:s/></text:p>
          </table:table-cell>
          <table:table-cell office:value-type="string" table:style-name="ce8">
            <text:p>EUROFINS GENOMA GROU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10.2" table:style-name="ce8">
            <text:p><text:s/>1.110,20<text:s/></text:p>
          </table:table-cell>
          <table:table-cell office:value-type="string" table:style-name="ce8">
            <text:p>EUROSOFT CONSULT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200.43" table:style-name="ce8">
            <text:p><text:s/>11.200,43<text:s/></text:p>
          </table:table-cell>
          <table:table-cell office:value-type="string" table:style-name="ce8">
            <text:p>EVOLUZIONE AMBIENTE CONS.E FORM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27.83" table:style-name="ce8">
            <text:p><text:s/>4.027,83<text:s/></text:p>
          </table:table-cell>
          <table:table-cell office:value-type="string" table:style-name="ce8">
            <text:p>EXPERT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483.32" table:style-name="ce8">
            <text:p><text:s/>11.483,32<text:s/></text:p>
          </table:table-cell>
          <table:table-cell office:value-type="string" table:style-name="ce8">
            <text:p>FARM.DELLE GRAZIE BURATTO GIOVAN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278.66" table:style-name="ce8">
            <text:p><text:s/>7.278,66<text:s/></text:p>
          </table:table-cell>
          <table:table-cell office:value-type="string" table:style-name="ce8">
            <text:p>FARMACIA "S.PAOLO" DR.SSA BORSA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297.7" table:style-name="ce8">
            <text:p><text:s/>5.297,70<text:s/></text:p>
          </table:table-cell>
          <table:table-cell office:value-type="string" table:style-name="ce8">
            <text:p>FARMACIA 37 DR. MANTOVANELLI GIN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73.53" table:style-name="ce8">
            <text:p><text:s/>4.573,53<text:s/></text:p>
          </table:table-cell>
          <table:table-cell office:value-type="string" table:style-name="ce8">
            <text:p>FARMACIA 45^PARALLELO DI CHIOLDIN 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62.8799999999992" table:style-name="ce8">
            <text:p><text:s/>9.262,88<text:s/></text:p>
          </table:table-cell>
          <table:table-cell office:value-type="string" table:style-name="ce8">
            <text:p>FARMACIA AI DUE LEONI-BENEDETTI D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758.4699999999993" table:style-name="ce8">
            <text:p><text:s/>7.758,47<text:s/></text:p>
          </table:table-cell>
          <table:table-cell office:value-type="string" table:style-name="ce8">
            <text:p>FARMACIA AL REDENTOR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120.1399999999994" table:style-name="ce8">
            <text:p><text:s/>4.120,14<text:s/></text:p>
          </table:table-cell>
          <table:table-cell office:value-type="string" table:style-name="ce8">
            <text:p>FARMACIA ALLA SALUTE DI GUIDORZ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57.03" table:style-name="ce8">
            <text:p><text:s/>5.757,03<text:s/></text:p>
          </table:table-cell>
          <table:table-cell office:value-type="string" table:style-name="ce8">
            <text:p>FARMACIA ALL'ADIG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656.760000000002" table:style-name="ce8">
            <text:p><text:s/>11.656,76<text:s/></text:p>
          </table:table-cell>
          <table:table-cell office:value-type="string" table:style-name="ce8">
            <text:p>FARMACIA ARDUIN BRAG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232.140000000001" table:style-name="ce8">
            <text:p><text:s/>12.232,14<text:s/></text:p>
          </table:table-cell>
          <table:table-cell office:value-type="string" table:style-name="ce8">
            <text:p>FARMACIA B.V. DELLA SALUT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21.09" table:style-name="ce8">
            <text:p><text:s/>3.021,09<text:s/></text:p>
          </table:table-cell>
          <table:table-cell office:value-type="string" table:style-name="ce8">
            <text:p>FARMACIA BARISANI DOTT.S.CARINC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11.9" table:style-name="ce8">
            <text:p><text:s/>1.011,90<text:s/></text:p>
          </table:table-cell>
          <table:table-cell office:value-type="string" table:style-name="ce8">
            <text:p>FARMACIA BEATA SERENITA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224.43" table:style-name="ce8">
            <text:p><text:s/>5.224,43<text:s/></text:p>
          </table:table-cell>
          <table:table-cell office:value-type="string" table:style-name="ce8">
            <text:p>FARMACIA BENETT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369.27" table:style-name="ce8">
            <text:p><text:s/>9.369,27<text:s/></text:p>
          </table:table-cell>
          <table:table-cell office:value-type="string" table:style-name="ce8">
            <text:p>FARMACIA BULGARELLI DR. DANIE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395.08" table:style-name="ce8">
            <text:p><text:s/>7.395,08<text:s/></text:p>
          </table:table-cell>
          <table:table-cell office:value-type="string" table:style-name="ce8">
            <text:p>FARMACIA CASN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788.169999999998" table:style-name="ce8">
            <text:p><text:s/>12.788,17<text:s/></text:p>
          </table:table-cell>
          <table:table-cell office:value-type="string" table:style-name="ce8">
            <text:p>FARMACIA CENTRALE DR.GIROTTO GIORG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538.39" table:style-name="ce8">
            <text:p><text:s/>8.538,39<text:s/></text:p>
          </table:table-cell>
          <table:table-cell office:value-type="string" table:style-name="ce8">
            <text:p>FARMACIA CENTRAL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540.990000000002" table:style-name="ce8">
            <text:p><text:s/>18.540,99<text:s/></text:p>
          </table:table-cell>
          <table:table-cell office:value-type="string" table:style-name="ce8">
            <text:p>FARMACIA CENTRALE SNC - DR. STOPPA M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823.04" table:style-name="ce8">
            <text:p><text:s/>12.823,04<text:s/></text:p>
          </table:table-cell>
          <table:table-cell office:value-type="string" table:style-name="ce8">
            <text:p>FARMACIA CENTRALE SNC DR. NARSI ILD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483.6200000000008" table:style-name="ce8">
            <text:p><text:s/>9.483,62<text:s/></text:p>
          </table:table-cell>
          <table:table-cell office:value-type="string" table:style-name="ce8">
            <text:p>FARMACIA CESTER DEL DR. S. CESTER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037.14" table:style-name="ce8">
            <text:p><text:s/>7.037,14<text:s/></text:p>
          </table:table-cell>
          <table:table-cell office:value-type="string" table:style-name="ce8">
            <text:p>FARMACIA CIONI DR. ARMAND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902.949999999999" table:style-name="ce8">
            <text:p><text:s/>11.902,95<text:s/></text:p>
          </table:table-cell>
          <table:table-cell office:value-type="string" table:style-name="ce8">
            <text:p>FARMACIA COLLA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77.84" table:style-name="ce8">
            <text:p><text:s/>6.877,84<text:s/></text:p>
          </table:table-cell>
          <table:table-cell office:value-type="string" table:style-name="ce8">
            <text:p>FARMACIA DEI MILL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668.9599999999991" table:style-name="ce8">
            <text:p><text:s/>6.668,96<text:s/></text:p>
          </table:table-cell>
          <table:table-cell office:value-type="string" table:style-name="ce8">
            <text:p>FARMACIA DI PINCARA TAMASELLI LAUR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103.849999999999" table:style-name="ce8">
            <text:p><text:s/>13.103,85<text:s/></text:p>
          </table:table-cell>
          <table:table-cell office:value-type="string" table:style-name="ce8">
            <text:p>FARMACIA DISSETTE DEI DOTT.RI MAR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818.42" table:style-name="ce8">
            <text:p><text:s/>2.818,42<text:s/></text:p>
          </table:table-cell>
          <table:table-cell office:value-type="string" table:style-name="ce8">
            <text:p>FARMACIA DOTT. METALL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048.03" table:style-name="ce8">
            <text:p><text:s/>12.048,03<text:s/></text:p>
          </table:table-cell>
          <table:table-cell office:value-type="string" table:style-name="ce8">
            <text:p>FARMACIA DOTT.L.DIAN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867.4399999999996" table:style-name="ce8">
            <text:p><text:s/>4.867,44<text:s/></text:p>
          </table:table-cell>
          <table:table-cell office:value-type="string" table:style-name="ce8">
            <text:p>FARMACIA DR. BOLOGNESI ALESSAND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07.0300000000007" table:style-name="ce8">
            <text:p><text:s/>6.407,03<text:s/></text:p>
          </table:table-cell>
          <table:table-cell office:value-type="string" table:style-name="ce8">
            <text:p>FARMACIA DR.SSA VICENZETTI PATRIZ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169.66" table:style-name="ce8">
            <text:p><text:s/>5.169,66<text:s/></text:p>
          </table:table-cell>
          <table:table-cell office:value-type="string" table:style-name="ce8">
            <text:p>FARMACIA ERIDANIA DR.SSA BIMBATTI 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315.68" table:style-name="ce8">
            <text:p><text:s/>7.315,68<text:s/></text:p>
          </table:table-cell>
          <table:table-cell office:value-type="string" table:style-name="ce8">
            <text:p>FARMACIA FENICE PIETROPOLI CLAUD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032.69" table:style-name="ce8">
            <text:p><text:s/>9.032,69<text:s/></text:p>
          </table:table-cell>
          <table:table-cell office:value-type="string" table:style-name="ce8">
            <text:p>FARMACIA FERRARI SNC DR. M. FERRA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25.0300000000002" table:style-name="ce8">
            <text:p><text:s/>2.225,03<text:s/></text:p>
          </table:table-cell>
          <table:table-cell office:value-type="string" table:style-name="ce8">
            <text:p>FARMACIA FRANCESCHETTI SAS DI LUCA 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129.109999999999" table:style-name="ce8">
            <text:p><text:s/>12.129,11<text:s/></text:p>
          </table:table-cell>
          <table:table-cell office:value-type="string" table:style-name="ce8">
            <text:p>FARMACIA GONELLA &amp; BIONDAN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655.4100000000017" table:style-name="ce8">
            <text:p><text:s/>8.655,41<text:s/></text:p>
          </table:table-cell>
          <table:table-cell office:value-type="string" table:style-name="ce8">
            <text:p>FARMACIA GRIFONE SAS DI P.CASALI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860.6" table:style-name="ce8">
            <text:p><text:s/>5.860,60<text:s/></text:p>
          </table:table-cell>
          <table:table-cell office:value-type="string" table:style-name="ce8">
            <text:p>FARMACIA IKONOMU SNC DI IKONOMU C&amp;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033.0499999999993" table:style-name="ce8">
            <text:p><text:s/>6.033,05<text:s/></text:p>
          </table:table-cell>
          <table:table-cell office:value-type="string" table:style-name="ce8">
            <text:p>FARMACIA LABORATORIO MASTELLI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913.1" table:style-name="ce8">
            <text:p><text:s/>6.913,10<text:s/></text:p>
          </table:table-cell>
          <table:table-cell office:value-type="string" table:style-name="ce8">
            <text:p>FARMACIA LE VALL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001.6400000000012" table:style-name="ce8">
            <text:p><text:s/>9.001,64<text:s/></text:p>
          </table:table-cell>
          <table:table-cell office:value-type="string" table:style-name="ce8">
            <text:p>FARMACIA MADONNA SALUTE DI ZIBORD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344.0999999999985" table:style-name="ce8">
            <text:p><text:s/>6.344,10<text:s/></text:p>
          </table:table-cell>
          <table:table-cell office:value-type="string" table:style-name="ce8">
            <text:p>FARMACIA MONAC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621.630000000001" table:style-name="ce8">
            <text:p><text:s/>9.621,63<text:s/></text:p>
          </table:table-cell>
          <table:table-cell office:value-type="string" table:style-name="ce8">
            <text:p>FARMACIA NADALINI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156.640000000001" table:style-name="ce8">
            <text:p><text:s/>13.156,64<text:s/></text:p>
          </table:table-cell>
          <table:table-cell office:value-type="string" table:style-name="ce8">
            <text:p>FARMACIA NEGRELL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603.72" table:style-name="ce8">
            <text:p><text:s/>5.603,72<text:s/></text:p>
          </table:table-cell>
          <table:table-cell office:value-type="string" table:style-name="ce8">
            <text:p>FARMACIA ORLANDIN DR. FRANCES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081.03" table:style-name="ce8">
            <text:p><text:s/>7.081,03<text:s/></text:p>
          </table:table-cell>
          <table:table-cell office:value-type="string" table:style-name="ce8">
            <text:p>FARMACIA PETTORAZZ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835.7" table:style-name="ce8">
            <text:p><text:s/>14.835,70<text:s/></text:p>
          </table:table-cell>
          <table:table-cell office:value-type="string" table:style-name="ce8">
            <text:p>FARMACIA POZZATO DI POZZATO MARIA R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219.57" table:style-name="ce8">
            <text:p><text:s/>8.219,57<text:s/></text:p>
          </table:table-cell>
          <table:table-cell office:value-type="string" table:style-name="ce8">
            <text:p>FARMACIA PRANDINI PIETRO DI PRANDI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48.240000000002" table:style-name="ce8">
            <text:p><text:s/>10.248,24<text:s/></text:p>
          </table:table-cell>
          <table:table-cell office:value-type="string" table:style-name="ce8">
            <text:p>FARMACIA RHODIGIUM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361.59" table:style-name="ce8">
            <text:p><text:s/>11.361,59<text:s/></text:p>
          </table:table-cell>
          <table:table-cell office:value-type="string" table:style-name="ce8">
            <text:p>FARMACIA RIVIERA P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727.7000000000007" table:style-name="ce8">
            <text:p><text:s/>9.727,70<text:s/></text:p>
          </table:table-cell>
          <table:table-cell office:value-type="string" table:style-name="ce8">
            <text:p>FARMACIA ROMAGNOLO MARTINELLO ENZ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89.96" table:style-name="ce8">
            <text:p><text:s/>1.389,96<text:s/></text:p>
          </table:table-cell>
          <table:table-cell office:value-type="string" table:style-name="ce8">
            <text:p>FARMACIA ROSSI GIAMPAO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347.15" table:style-name="ce8">
            <text:p><text:s/>5.347,15<text:s/></text:p>
          </table:table-cell>
          <table:table-cell office:value-type="string" table:style-name="ce8">
            <text:p>FARMACIA S. GIORGIO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31.1100000000001" table:style-name="ce8">
            <text:p><text:s/>1.431,11<text:s/></text:p>
          </table:table-cell>
          <table:table-cell office:value-type="string" table:style-name="ce8">
            <text:p>FARMACIA S.MARIA DELLE GRAZI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886.09" table:style-name="ce8">
            <text:p><text:s/>5.886,09<text:s/></text:p>
          </table:table-cell>
          <table:table-cell office:value-type="string" table:style-name="ce8">
            <text:p>FARMACIA SALUS SAS DI CHIEFA V.F.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07.36" table:style-name="ce8">
            <text:p><text:s/>6.807,36<text:s/></text:p>
          </table:table-cell>
          <table:table-cell office:value-type="string" table:style-name="ce8">
            <text:p>FARMACIA SALUTIS SAS DI DR. A. PIV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876.68" table:style-name="ce8">
            <text:p><text:s/>2.876,68<text:s/></text:p>
          </table:table-cell>
          <table:table-cell office:value-type="string" table:style-name="ce8">
            <text:p>FARMACIA SAN BELLINO DI ZERBINATI N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994.059999999998" table:style-name="ce8">
            <text:p><text:s/>13.994,06<text:s/></text:p>
          </table:table-cell>
          <table:table-cell office:value-type="string" table:style-name="ce8">
            <text:p>FARMACIA SAN BORTOLO DR CAZZUFF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138.3" table:style-name="ce8">
            <text:p><text:s/>8.138,30<text:s/></text:p>
          </table:table-cell>
          <table:table-cell office:value-type="string" table:style-name="ce8">
            <text:p>FARMACIA SAN FRANCESC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99.25" table:style-name="ce8">
            <text:p><text:s/>5.099,25<text:s/></text:p>
          </table:table-cell>
          <table:table-cell office:value-type="string" table:style-name="ce8">
            <text:p>FARMACIA SAN GAETANO MUNERATO MARC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989.74" table:style-name="ce8">
            <text:p><text:s/>12.989,74<text:s/></text:p>
          </table:table-cell>
          <table:table-cell office:value-type="string" table:style-name="ce8">
            <text:p>FARMACIA SAN GAETAN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002.710000000001" table:style-name="ce8">
            <text:p><text:s/>10.002,71<text:s/></text:p>
          </table:table-cell>
          <table:table-cell office:value-type="string" table:style-name="ce8">
            <text:p>FARMACIA SAN GIOVANN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67.8799999999992" table:style-name="ce8">
            <text:p><text:s/>4.767,88<text:s/></text:p>
          </table:table-cell>
          <table:table-cell office:value-type="string" table:style-name="ce8">
            <text:p>FARMACIA SAN GIUSEPPE DI BERGAMIN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873.01" table:style-name="ce8">
            <text:p><text:s/>9.873,01<text:s/></text:p>
          </table:table-cell>
          <table:table-cell office:value-type="string" table:style-name="ce8">
            <text:p>FARMACIA SAN MARTINO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857.2000000000007" table:style-name="ce8">
            <text:p><text:s/>9.857,20<text:s/></text:p>
          </table:table-cell>
          <table:table-cell office:value-type="string" table:style-name="ce8">
            <text:p>FARMACIA SAN MICHEL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30.21" table:style-name="ce8">
            <text:p><text:s/>3.530,21<text:s/></text:p>
          </table:table-cell>
          <table:table-cell office:value-type="string" table:style-name="ce8">
            <text:p>FARMACIA SAN ROCCO DI GIRI UMBER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292.6800000000003" table:style-name="ce8">
            <text:p><text:s/>3.292,68<text:s/></text:p>
          </table:table-cell>
          <table:table-cell office:value-type="string" table:style-name="ce8">
            <text:p>FARMACIA SAN VALENTIN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257.48" table:style-name="ce8">
            <text:p><text:s/>8.257,48<text:s/></text:p>
          </table:table-cell>
          <table:table-cell office:value-type="string" table:style-name="ce8">
            <text:p>FARMACIA SANT'ANDREA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214.56" table:style-name="ce8">
            <text:p><text:s/>13.214,56<text:s/></text:p>
          </table:table-cell>
          <table:table-cell office:value-type="string" table:style-name="ce8">
            <text:p>FARMACIA SANT'ILARI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87.77" table:style-name="ce8">
            <text:p><text:s/>2.187,77<text:s/></text:p>
          </table:table-cell>
          <table:table-cell office:value-type="string" table:style-name="ce8">
            <text:p>FARMACIA SARAVALLE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111.1899999999996" table:style-name="ce8">
            <text:p><text:s/>4.111,19<text:s/></text:p>
          </table:table-cell>
          <table:table-cell office:value-type="string" table:style-name="ce8">
            <text:p>FARMACIA SERENA DELLA DR.SSA ONGA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043.54" table:style-name="ce8">
            <text:p><text:s/>8.043,54<text:s/></text:p>
          </table:table-cell>
          <table:table-cell office:value-type="string" table:style-name="ce8">
            <text:p>FARMACIA SERENISSIM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91.2" table:style-name="ce8">
            <text:p><text:s/>4.091,20<text:s/></text:p>
          </table:table-cell>
          <table:table-cell office:value-type="string" table:style-name="ce8">
            <text:p>FARMACIA SS PIETRO E PAOLO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329.17" table:style-name="ce8">
            <text:p><text:s/>4.329,17<text:s/></text:p>
          </table:table-cell>
          <table:table-cell office:value-type="string" table:style-name="ce8">
            <text:p>FARMACIA TESTA D'ORO DR. RIZZI P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68.8900000000003" table:style-name="ce8">
            <text:p><text:s/>4.768,89<text:s/></text:p>
          </table:table-cell>
          <table:table-cell office:value-type="string" table:style-name="ce8">
            <text:p>FARMACIA TOMAIN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64.1399999999994" table:style-name="ce8">
            <text:p><text:s/>5.964,14<text:s/></text:p>
          </table:table-cell>
          <table:table-cell office:value-type="string" table:style-name="ce8">
            <text:p>FARMACIA TOSCHI RIT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981.719999999998" table:style-name="ce8">
            <text:p><text:s/>13.981,72<text:s/></text:p>
          </table:table-cell>
          <table:table-cell office:value-type="string" table:style-name="ce8">
            <text:p>FARMACIA TRE COLOMBI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95.73" table:style-name="ce8">
            <text:p><text:s/>6.895,73<text:s/></text:p>
          </table:table-cell>
          <table:table-cell office:value-type="string" table:style-name="ce8">
            <text:p>FARMACIA TRE MORI DI CHIARATO ROBER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070.0999999999967" table:style-name="ce8">
            <text:p><text:s/>9.070,10<text:s/></text:p>
          </table:table-cell>
          <table:table-cell office:value-type="string" table:style-name="ce8">
            <text:p>FARMACIA ZERBINATI DR.ZERBINATI IV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711.819999999998" table:style-name="ce8">
            <text:p><text:s/>12.711,82<text:s/></text:p>
          </table:table-cell>
          <table:table-cell office:value-type="string" table:style-name="ce8">
            <text:p>FARMACIE BONETTO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604.4500000000007" table:style-name="ce8">
            <text:p><text:s/>9.604,45<text:s/></text:p>
          </table:table-cell>
          <table:table-cell office:value-type="string" table:style-name="ce8">
            <text:p>FARMACIE BONETTO SNC-Madonna Salut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967134.2400000002" table:style-name="ce8">
            <text:p><text:s/>7.967.134,24<text:s/></text:p>
          </table:table-cell>
          <table:table-cell office:value-type="string" table:style-name="ce8">
            <text:p>FARMACIE DIVERS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5798.41" table:style-name="ce8">
            <text:p><text:s/>25.798,41<text:s/></text:p>
          </table:table-cell>
          <table:table-cell office:value-type="string" table:style-name="ce8">
            <text:p>FARMACIE ROSSI SNC DEL DOTT. MASSIM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703.550000000003" table:style-name="ce8">
            <text:p><text:s/>38.703,55<text:s/></text:p>
          </table:table-cell>
          <table:table-cell office:value-type="string" table:style-name="ce8">
            <text:p>FASTWEB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452.020000000004" table:style-name="ce8">
            <text:p><text:s/>61.452,02<text:s/></text:p>
          </table:table-cell>
          <table:table-cell office:value-type="string" table:style-name="ce8">
            <text:p>FATER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52.4" table:style-name="ce8">
            <text:p><text:s/>1.852,40<text:s/></text:p>
          </table:table-cell>
          <table:table-cell office:value-type="string" table:style-name="ce8">
            <text:p>FCM GROUP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689.71" table:style-name="ce8">
            <text:p><text:s/>13.689,71<text:s/></text:p>
          </table:table-cell>
          <table:table-cell office:value-type="string" table:style-name="ce8">
            <text:p>FEDERFARMA PROVINCIALE 0,15%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63.2299999999996" table:style-name="ce8">
            <text:p><text:s/>4.563,23<text:s/></text:p>
          </table:table-cell>
          <table:table-cell office:value-type="string" table:style-name="ce8">
            <text:p>FEDERFARMA -VENE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388.65" table:style-name="ce8">
            <text:p><text:s/>6.388,65<text:s/></text:p>
          </table:table-cell>
          <table:table-cell office:value-type="string" table:style-name="ce8">
            <text:p>FEDERFARMA-ROMA 0,05%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00" table:style-name="ce8">
            <text:p><text:s/>5.700,00<text:s/></text:p>
          </table:table-cell>
          <table:table-cell office:value-type="string" table:style-name="ce8">
            <text:p>FEDERSANITA' ANCI FEDERAZIONE VENE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05.2" table:style-name="ce8">
            <text:p><text:s/>805,20<text:s/></text:p>
          </table:table-cell>
          <table:table-cell office:value-type="string" table:style-name="ce8">
            <text:p>FER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0" table:style-name="ce8">
            <text:p><text:s/>780,00<text:s/></text:p>
          </table:table-cell>
          <table:table-cell office:value-type="string" table:style-name="ce8">
            <text:p>FERRARI ONORANZE FUNEBR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84" table:style-name="ce8">
            <text:p><text:s/>7.684,00<text:s/></text:p>
          </table:table-cell>
          <table:table-cell office:value-type="string" table:style-name="ce8">
            <text:p>FIDAS POLESANA (P.A.DO.S. ADRIA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370.11" table:style-name="ce8">
            <text:p><text:s/>11.370,11<text:s/></text:p>
          </table:table-cell>
          <table:table-cell office:value-type="string" table:style-name="ce8">
            <text:p>FIDELITA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2" table:style-name="ce8">
            <text:p><text:s/>3.172,00<text:s/></text:p>
          </table:table-cell>
          <table:table-cell office:value-type="string" table:style-name="ce8">
            <text:p>FOND.OPERA IMMACOLATA CONCEZIO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826" table:style-name="ce8">
            <text:p><text:s/>31.826,00<text:s/></text:p>
          </table:table-cell>
          <table:table-cell office:value-type="string" table:style-name="ce8">
            <text:p>FONDAZIONE CASA RIPOSO "E.CARRIROLO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353" table:style-name="ce8">
            <text:p><text:s/>30.353,00<text:s/></text:p>
          </table:table-cell>
          <table:table-cell office:value-type="string" table:style-name="ce8">
            <text:p>FONDAZIONE EMANUELA ZANCAN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42" table:style-name="ce8">
            <text:p><text:s/>842,00<text:s/></text:p>
          </table:table-cell>
          <table:table-cell office:value-type="string" table:style-name="ce8">
            <text:p>FONDAZIONE GIOVANNI MERITA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320.5" table:style-name="ce8">
            <text:p><text:s/>11.320,50<text:s/></text:p>
          </table:table-cell>
          <table:table-cell office:value-type="string" table:style-name="ce8">
            <text:p>FONDAZIONE IREA MORINI PEDRI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50" table:style-name="ce8">
            <text:p><text:s/>1.250,00<text:s/></text:p>
          </table:table-cell>
          <table:table-cell office:value-type="string" table:style-name="ce8">
            <text:p>FONDAZIONE IST.PER ANZIANI S.TECL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6" table:style-name="ce8">
            <text:p><text:s/>3.176,00<text:s/></text:p>
          </table:table-cell>
          <table:table-cell office:value-type="string" table:style-name="ce8">
            <text:p>FONDAZIONE LUGI FERRA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580" table:style-name="ce8">
            <text:p><text:s/>10.580,00<text:s/></text:p>
          </table:table-cell>
          <table:table-cell office:value-type="string" table:style-name="ce8">
            <text:p>FONDAZIONE OPERE DEL SANTO E.T.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212" table:style-name="ce8">
            <text:p><text:s/>14.212,00<text:s/></text:p>
          </table:table-cell>
          <table:table-cell office:value-type="string" table:style-name="ce8">
            <text:p>FONDAZIONE PIRANI - CREMO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007.200000000001" table:style-name="ce8">
            <text:p><text:s/>24.007,20<text:s/></text:p>
          </table:table-cell>
          <table:table-cell office:value-type="string" table:style-name="ce8">
            <text:p>FONDAZIONE SAN GAETANO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1188.58000000002" table:style-name="ce8">
            <text:p><text:s/>171.188,58<text:s/></text:p>
          </table:table-cell>
          <table:table-cell office:value-type="string" table:style-name="ce8">
            <text:p>FONDAZIONE SAN SALVATOR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1.48" table:style-name="ce8">
            <text:p><text:s/>311,48<text:s/></text:p>
          </table:table-cell>
          <table:table-cell office:value-type="string" table:style-name="ce8">
            <text:p>FONDAZIONE SIUMB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38.94" table:style-name="ce8">
            <text:p><text:s/>1.938,94<text:s/></text:p>
          </table:table-cell>
          <table:table-cell office:value-type="string" table:style-name="ce8">
            <text:p>FRESENIUS KABI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440.46" table:style-name="ce8">
            <text:p><text:s/>18.440,46<text:s/></text:p>
          </table:table-cell>
          <table:table-cell office:value-type="string" table:style-name="ce8">
            <text:p>FRESENIUS MEDICAL CARE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20" table:style-name="ce8">
            <text:p><text:s/>3.420,00<text:s/></text:p>
          </table:table-cell>
          <table:table-cell office:value-type="string" table:style-name="ce8">
            <text:p>G. FRANCESCON - I.P.A.B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45" table:style-name="ce8">
            <text:p><text:s/>745,00<text:s/></text:p>
          </table:table-cell>
          <table:table-cell office:value-type="string" table:style-name="ce8">
            <text:p>G.L. AUTOLAVAGGIO DI STELLA M.&amp;C.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20887.76999999996" table:style-name="ce8">
            <text:p><text:s/>320.887,77<text:s/></text:p>
          </table:table-cell>
          <table:table-cell office:value-type="string" table:style-name="ce8">
            <text:p>G.P.I. GRUPPO PER L'INFORMAT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.21" table:style-name="ce8">
            <text:p><text:s/>26,21<text:s/></text:p>
          </table:table-cell>
          <table:table-cell office:value-type="string" table:style-name="ce8">
            <text:p>GADA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0766" table:style-name="ce8">
            <text:p><text:s/>100.766,00<text:s/></text:p>
          </table:table-cell>
          <table:table-cell office:value-type="string" table:style-name="ce8">
            <text:p>GAP MED STP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33" table:style-name="ce8">
            <text:p><text:s/>2.233,00<text:s/></text:p>
          </table:table-cell>
          <table:table-cell office:value-type="string" table:style-name="ce8">
            <text:p>GE HEALTH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7103.099999999991" table:style-name="ce8">
            <text:p><text:s/>97.103,10<text:s/></text:p>
          </table:table-cell>
          <table:table-cell office:value-type="string" table:style-name="ce8">
            <text:p>GE MEDICAL SYSTEMS ITALIA SPA GEMS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150.8" table:style-name="ce8">
            <text:p><text:s/>11.150,80<text:s/></text:p>
          </table:table-cell>
          <table:table-cell office:value-type="string" table:style-name="ce8">
            <text:p>GENERAL MEDICAL MERATE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00" table:style-name="ce8">
            <text:p><text:s/>6.100,00<text:s/></text:p>
          </table:table-cell>
          <table:table-cell office:value-type="string" table:style-name="ce8">
            <text:p>GENOMEDICS SRLU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6502.22" table:style-name="ce8">
            <text:p><text:s/>86.502,22<text:s/></text:p>
          </table:table-cell>
          <table:table-cell office:value-type="string" table:style-name="ce8">
            <text:p>GETINGE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11" table:style-name="ce8">
            <text:p><text:s/>3.111,00<text:s/></text:p>
          </table:table-cell>
          <table:table-cell office:value-type="string" table:style-name="ce8">
            <text:p>GIADA PROGET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16.38" table:style-name="ce8">
            <text:p><text:s/>2.016,38<text:s/></text:p>
          </table:table-cell>
          <table:table-cell office:value-type="string" table:style-name="ce8">
            <text:p>GIVA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5.18" table:style-name="ce8">
            <text:p><text:s/>175,18<text:s/></text:p>
          </table:table-cell>
          <table:table-cell office:value-type="string" table:style-name="ce8">
            <text:p>GLOBAL POWER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3821.65" table:style-name="ce8">
            <text:p><text:s/>193.821,65<text:s/></text:p>
          </table:table-cell>
          <table:table-cell office:value-type="string" table:style-name="ce8">
            <text:p>GRUPPO GHER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016.16" table:style-name="ce8">
            <text:p><text:s/>16.016,16<text:s/></text:p>
          </table:table-cell>
          <table:table-cell office:value-type="string" table:style-name="ce8">
            <text:p>GRUPPO ST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2498.14000000013" table:style-name="ce8">
            <text:p><text:s/>762.498,14<text:s/></text:p>
          </table:table-cell>
          <table:table-cell office:value-type="string" table:style-name="ce8">
            <text:p>H.C. HOSPITAL CONSULTIN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315.640000000001" table:style-name="ce8">
            <text:p><text:s/>13.315,64<text:s/></text:p>
          </table:table-cell>
          <table:table-cell office:value-type="string" table:style-name="ce8">
            <text:p>HERA COMM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889.79" table:style-name="ce8">
            <text:p><text:s/>29.889,79<text:s/></text:p>
          </table:table-cell>
          <table:table-cell office:value-type="string" table:style-name="ce8">
            <text:p>HILL-ROM SPA (SSI MEDICAL SERVICE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571.7" table:style-name="ce8">
            <text:p><text:s/>11.571,70<text:s/></text:p>
          </table:table-cell>
          <table:table-cell office:value-type="string" table:style-name="ce8">
            <text:p>HOLOGIC ITALIA SRL (EX CYTYC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74089.83" table:style-name="ce8">
            <text:p><text:s/>274.089,83<text:s/></text:p>
          </table:table-cell>
          <table:table-cell office:value-type="string" table:style-name="ce8">
            <text:p>HOSP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2" table:style-name="ce8">
            <text:p><text:s/>122,00<text:s/></text:p>
          </table:table-cell>
          <table:table-cell office:value-type="string" table:style-name="ce8">
            <text:p>HS HOSPITAL SERVIC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29.25" table:style-name="ce8">
            <text:p><text:s/>4.529,25<text:s/></text:p>
          </table:table-cell>
          <table:table-cell office:value-type="string" table:style-name="ce8">
            <text:p>HTS HI-TECH SERVI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20" table:style-name="ce8">
            <text:p><text:s/>3.420,00<text:s/></text:p>
          </table:table-cell>
          <table:table-cell office:value-type="string" table:style-name="ce8">
            <text:p>I.CI.S.S. ISTITUTI CIVICI DI SER.SO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86.9" table:style-name="ce8">
            <text:p><text:s/>786,90<text:s/></text:p>
          </table:table-cell>
          <table:table-cell office:value-type="string" table:style-name="ce8">
            <text:p>I.M. MEDICAL S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368.890000000001" table:style-name="ce8">
            <text:p><text:s/>14.368,89<text:s/></text:p>
          </table:table-cell>
          <table:table-cell office:value-type="string" table:style-name="ce8">
            <text:p>I.N.A.I.L. -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76.7600000000002" table:style-name="ce8">
            <text:p><text:s/>2.076,76<text:s/></text:p>
          </table:table-cell>
          <table:table-cell office:value-type="string" table:style-name="ce8">
            <text:p>I.N.A.I.L. CENTRO PROTES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77.57" table:style-name="ce8">
            <text:p><text:s/>4.577,57<text:s/></text:p>
          </table:table-cell>
          <table:table-cell office:value-type="string" table:style-name="ce8">
            <text:p>I.RI.FO.R. E.T.S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88.16" table:style-name="ce8">
            <text:p><text:s/>888,16<text:s/></text:p>
          </table:table-cell>
          <table:table-cell office:value-type="string" table:style-name="ce8">
            <text:p>IATROTEK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0" table:style-name="ce8">
            <text:p><text:s/>450,00<text:s/></text:p>
          </table:table-cell>
          <table:table-cell office:value-type="string" table:style-name="ce8">
            <text:p>ICU MEDICAL (Prodotti SM)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8810.53" table:style-name="ce8">
            <text:p><text:s/>118.810,53<text:s/></text:p>
          </table:table-cell>
          <table:table-cell office:value-type="string" table:style-name="ce8">
            <text:p>IDEALSERVICE SOC. COOP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63.0299999999997" table:style-name="ce8">
            <text:p><text:s/>3.763,03<text:s/></text:p>
          </table:table-cell>
          <table:table-cell office:value-type="string" table:style-name="ce8">
            <text:p>IDEXX LABORATORIE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3590.6" table:style-name="ce8">
            <text:p><text:s/>43.590,60<text:s/></text:p>
          </table:table-cell>
          <table:table-cell office:value-type="string" table:style-name="ce8">
            <text:p>IFICONSULT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48.8" table:style-name="ce8">
            <text:p><text:s/>6.148,80<text:s/></text:p>
          </table:table-cell>
          <table:table-cell office:value-type="string" table:style-name="ce8">
            <text:p>IL CAMMELLO SOC. COOP. SOCIALE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710" table:style-name="ce8">
            <text:p><text:s/>10.710,00<text:s/></text:p>
          </table:table-cell>
          <table:table-cell office:value-type="string" table:style-name="ce8">
            <text:p>IL LIEVITO SOCIETA COOPERATIVA SO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603.98" table:style-name="ce8">
            <text:p><text:s/>12.603,98<text:s/></text:p>
          </table:table-cell>
          <table:table-cell office:value-type="string" table:style-name="ce8">
            <text:p>IL PONTE COOPERATIVA SOC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904" table:style-name="ce8">
            <text:p><text:s/>3.904,00<text:s/></text:p>
          </table:table-cell>
          <table:table-cell office:value-type="string" table:style-name="ce8">
            <text:p>INO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038.810000000005" table:style-name="ce8">
            <text:p><text:s/>21.038,81<text:s/></text:p>
          </table:table-cell>
          <table:table-cell office:value-type="string" table:style-name="ce8">
            <text:p>INSTRUMENTATION LABORATORY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86403.18" table:style-name="ce8">
            <text:p><text:s/>486.403,18<text:s/></text:p>
          </table:table-cell>
          <table:table-cell office:value-type="string" table:style-name="ce8">
            <text:p>INTESA SAN PAOLO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8.97" table:style-name="ce8">
            <text:p><text:s/>108,97<text:s/></text:p>
          </table:table-cell>
          <table:table-cell office:value-type="string" table:style-name="ce8">
            <text:p>INTRAU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90" table:style-name="ce8">
            <text:p><text:s/>4.790,00<text:s/></text:p>
          </table:table-cell>
          <table:table-cell office:value-type="string" table:style-name="ce8">
            <text:p>IPAB "ANDREA DANIELATO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89515.25" table:style-name="ce8">
            <text:p><text:s/>1.089.515,25<text:s/></text:p>
          </table:table-cell>
          <table:table-cell office:value-type="string" table:style-name="ce8">
            <text:p>IRAS ROVIGO ( FATTURE 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90" table:style-name="ce8">
            <text:p><text:s/>4.790,00<text:s/></text:p>
          </table:table-cell>
          <table:table-cell office:value-type="string" table:style-name="ce8">
            <text:p>IST. PER ANZIANI "CASA DE BATTISTI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841.97" table:style-name="ce8">
            <text:p><text:s/>6.841,97<text:s/></text:p>
          </table:table-cell>
          <table:table-cell office:value-type="string" table:style-name="ce8">
            <text:p>IST. S.MARIA DIVINA PROVV.Z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568.1" table:style-name="ce8">
            <text:p><text:s/>10.568,10<text:s/></text:p>
          </table:table-cell>
          <table:table-cell office:value-type="string" table:style-name="ce8">
            <text:p>IST.TO ZOOP.CO SPER.LE DELLE VENEZI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85164.55" table:style-name="ce8">
            <text:p><text:s/>1.585.164,55<text:s/></text:p>
          </table:table-cell>
          <table:table-cell office:value-type="string" table:style-name="ce8">
            <text:p>ISTITUTI POLESAN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4" table:style-name="ce8">
            <text:p><text:s/>3.174,00<text:s/></text:p>
          </table:table-cell>
          <table:table-cell office:value-type="string" table:style-name="ce8">
            <text:p>ISTITUTO ASSISTENZA ANZIA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410" table:style-name="ce8">
            <text:p><text:s/>15.410,00<text:s/></text:p>
          </table:table-cell>
          <table:table-cell office:value-type="string" table:style-name="ce8">
            <text:p>ISTITUTO CAENAZZO E BRONZIN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0903" table:style-name="ce8">
            <text:p><text:s/>40.903,00<text:s/></text:p>
          </table:table-cell>
          <table:table-cell office:value-type="string" table:style-name="ce8">
            <text:p>ISTITUTO CASA FAMIGLIA S. PIO X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2" table:style-name="ce8">
            <text:p><text:s/>62,00<text:s/></text:p>
          </table:table-cell>
          <table:table-cell office:value-type="string" table:style-name="ce8">
            <text:p>ISTITUTO DON CALABRIA-OSP. S.CUOR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8739.999999999996" table:style-name="ce8">
            <text:p><text:s/>28.740,00<text:s/></text:p>
          </table:table-cell>
          <table:table-cell office:value-type="string" table:style-name="ce8">
            <text:p>ISTITUTO SUORE MAESTRE DI S.DOROTE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719.73" table:style-name="ce8">
            <text:p><text:s/>6.719,73<text:s/></text:p>
          </table:table-cell>
          <table:table-cell office:value-type="string" table:style-name="ce8">
            <text:p>ISTITUTO ZOOPROFILATTICO SPERIM.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37.38" table:style-name="ce8">
            <text:p><text:s/>5.037,38<text:s/></text:p>
          </table:table-cell>
          <table:table-cell office:value-type="string" table:style-name="ce8">
            <text:p>ITEASY DI P.SORANZO &amp; C.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847.33" table:style-name="ce8">
            <text:p><text:s/>11.847,33<text:s/></text:p>
          </table:table-cell>
          <table:table-cell office:value-type="string" table:style-name="ce8">
            <text:p>JOHNSON &amp; JOHNSON MEDICA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5275.46" table:style-name="ce8">
            <text:p><text:s/>355.275,46<text:s/></text:p>
          </table:table-cell>
          <table:table-cell office:value-type="string" table:style-name="ce8">
            <text:p>KCS CAREGIVER COOPERATIVA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540.12" table:style-name="ce8">
            <text:p><text:s/>6.540,12<text:s/></text:p>
          </table:table-cell>
          <table:table-cell office:value-type="string" table:style-name="ce8">
            <text:p>KEROFIAMMA SAS DI CASAROTTI SARA &amp; 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9070.28999999998" table:style-name="ce8">
            <text:p><text:s/>309.070,29<text:s/></text:p>
          </table:table-cell>
          <table:table-cell office:value-type="string" table:style-name="ce8">
            <text:p>KOS CARE SRL -RESIDENZA ANNI AZZUR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246" table:style-name="ce8">
            <text:p><text:s/>5.246,00<text:s/></text:p>
          </table:table-cell>
          <table:table-cell office:value-type="string" table:style-name="ce8">
            <text:p>KRONOTECH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6841.19" table:style-name="ce8">
            <text:p><text:s/>476.841,19<text:s/></text:p>
          </table:table-cell>
          <table:table-cell office:value-type="string" table:style-name="ce8">
            <text:p>LA RESIDEN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1844.81" table:style-name="ce8">
            <text:p><text:s/>71.844,81<text:s/></text:p>
          </table:table-cell>
          <table:table-cell office:value-type="string" table:style-name="ce8">
            <text:p>L'ADELFIA SOCIETA' COOPERATIVA 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91.14" table:style-name="ce8">
            <text:p><text:s/>3.591,14<text:s/></text:p>
          </table:table-cell>
          <table:table-cell office:value-type="string" table:style-name="ce8">
            <text:p>LAERDAL MEDICAL A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5084.49" table:style-name="ce8">
            <text:p><text:s/>195.084,49<text:s/></text:p>
          </table:table-cell>
          <table:table-cell office:value-type="string" table:style-name="ce8">
            <text:p>LAERTE SERVIZI COOP. SOC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659.22" table:style-name="ce8">
            <text:p><text:s/>10.659,22<text:s/></text:p>
          </table:table-cell>
          <table:table-cell office:value-type="string" table:style-name="ce8">
            <text:p>Lafarmacia.San Pio X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988.84" table:style-name="ce8">
            <text:p><text:s/>8.988,84<text:s/></text:p>
          </table:table-cell>
          <table:table-cell office:value-type="string" table:style-name="ce8">
            <text:p>LEICA MICROSYSTEM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12.9499999999994" table:style-name="ce8">
            <text:p><text:s/>3.012,95<text:s/></text:p>
          </table:table-cell>
          <table:table-cell office:value-type="string" table:style-name="ce8">
            <text:p>LENDIAUTO SNC di ferrati e daz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2.32" table:style-name="ce8">
            <text:p><text:s/>52,32<text:s/></text:p>
          </table:table-cell>
          <table:table-cell office:value-type="string" table:style-name="ce8">
            <text:p>LIMACORPORAT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98.05" table:style-name="ce8">
            <text:p><text:s/>6.198,05<text:s/></text:p>
          </table:table-cell>
          <table:table-cell office:value-type="string" table:style-name="ce8">
            <text:p>L'OFFICINA DELL'AIAS COOP. 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663.38" table:style-name="ce8">
            <text:p><text:s/>2.663,38<text:s/></text:p>
          </table:table-cell>
          <table:table-cell office:value-type="string" table:style-name="ce8">
            <text:p>LOHMANN &amp; RAUSCHER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113.080000000002" table:style-name="ce8">
            <text:p><text:s/>15.113,08<text:s/></text:p>
          </table:table-cell>
          <table:table-cell office:value-type="string" table:style-name="ce8">
            <text:p>LUCE SUL MARE SOC. COOP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478.6100000000006" table:style-name="ce8">
            <text:p><text:s/>3.478,61<text:s/></text:p>
          </table:table-cell>
          <table:table-cell office:value-type="string" table:style-name="ce8">
            <text:p>MACO PHARM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870.009999999995" table:style-name="ce8">
            <text:p><text:s/>35.870,01<text:s/></text:p>
          </table:table-cell>
          <table:table-cell office:value-type="string" table:style-name="ce8">
            <text:p>MAG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600" table:style-name="ce8">
            <text:p><text:s/>3.600,00<text:s/></text:p>
          </table:table-cell>
          <table:table-cell office:value-type="string" table:style-name="ce8">
            <text:p>MAGGIOL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315.95" table:style-name="ce8">
            <text:p><text:s/>6.315,95<text:s/></text:p>
          </table:table-cell>
          <table:table-cell office:value-type="string" table:style-name="ce8">
            <text:p>MALVESTIO GUIDO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384.869999999999" table:style-name="ce8">
            <text:p><text:s/>12.384,87<text:s/></text:p>
          </table:table-cell>
          <table:table-cell office:value-type="string" table:style-name="ce8">
            <text:p>MAPS HEALTHCARE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27.42" table:style-name="ce8">
            <text:p><text:s/>6.127,42<text:s/></text:p>
          </table:table-cell>
          <table:table-cell office:value-type="string" table:style-name="ce8">
            <text:p>MB FARMASICURA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866.23" table:style-name="ce8">
            <text:p><text:s/>20.866,23<text:s/></text:p>
          </table:table-cell>
          <table:table-cell office:value-type="string" table:style-name="ce8">
            <text:p>MEDICA SRL - PORDENONE 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15" table:style-name="ce8">
            <text:p><text:s/>915,00<text:s/></text:p>
          </table:table-cell>
          <table:table-cell office:value-type="string" table:style-name="ce8">
            <text:p>MEDICAL IMAG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1224" table:style-name="ce8">
            <text:p><text:s/>211.224,00<text:s/></text:p>
          </table:table-cell>
          <table:table-cell office:value-type="string" table:style-name="ce8">
            <text:p>MEDICAL LINE CONSULT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7.08" table:style-name="ce8">
            <text:p><text:s/>127,08<text:s/></text:p>
          </table:table-cell>
          <table:table-cell office:value-type="string" table:style-name="ce8">
            <text:p>MEDICAL SYSTEMS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3313.420000000006" table:style-name="ce8">
            <text:p><text:s/>33.313,42<text:s/></text:p>
          </table:table-cell>
          <table:table-cell office:value-type="string" table:style-name="ce8">
            <text:p>MEDIGAS ITALI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331.45" table:style-name="ce8">
            <text:p><text:s/>22.331,45<text:s/></text:p>
          </table:table-cell>
          <table:table-cell office:value-type="string" table:style-name="ce8">
            <text:p>MEDTRONIC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583.880000000001" table:style-name="ce8">
            <text:p><text:s/>14.583,88<text:s/></text:p>
          </table:table-cell>
          <table:table-cell office:value-type="string" table:style-name="ce8">
            <text:p>MENEGHINI &amp; ASSOCIA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.86" table:style-name="ce8">
            <text:p><text:s/>76,86<text:s/></text:p>
          </table:table-cell>
          <table:table-cell office:value-type="string" table:style-name="ce8">
            <text:p>MERCK LIFE SCIENC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55.55" table:style-name="ce8">
            <text:p><text:s/>1.955,55<text:s/></text:p>
          </table:table-cell>
          <table:table-cell office:value-type="string" table:style-name="ce8">
            <text:p>METED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430.16" table:style-name="ce8">
            <text:p><text:s/>11.430,16<text:s/></text:p>
          </table:table-cell>
          <table:table-cell office:value-type="string" table:style-name="ce8">
            <text:p>METROPOLI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08" table:style-name="ce8">
            <text:p><text:s/>2.408,00<text:s/></text:p>
          </table:table-cell>
          <table:table-cell office:value-type="string" table:style-name="ce8">
            <text:p>MIND the KIDS SC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830" table:style-name="ce8">
            <text:p><text:s/>3.830,00<text:s/></text:p>
          </table:table-cell>
          <table:table-cell office:value-type="string" table:style-name="ce8">
            <text:p>MINISTERO INTERNO DIP. VV.F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90.88" table:style-name="ce8">
            <text:p><text:s/>1.590,88<text:s/></text:p>
          </table:table-cell>
          <table:table-cell office:value-type="string" table:style-name="ce8">
            <text:p>MORTARA INSTRUMENT EUROP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1.04" table:style-name="ce8">
            <text:p><text:s/>161,04<text:s/></text:p>
          </table:table-cell>
          <table:table-cell office:value-type="string" table:style-name="ce8">
            <text:p>MOVI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6810" table:style-name="ce8">
            <text:p><text:s/>576.810,00<text:s/></text:p>
          </table:table-cell>
          <table:table-cell office:value-type="string" table:style-name="ce8">
            <text:p>MST GROUP SRL SOCIETA' BENEFIT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70.5" table:style-name="ce8">
            <text:p><text:s/>2.470,50<text:s/></text:p>
          </table:table-cell>
          <table:table-cell office:value-type="string" table:style-name="ce8">
            <text:p>MULTIMED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298.8" table:style-name="ce8">
            <text:p><text:s/>15.298,80<text:s/></text:p>
          </table:table-cell>
          <table:table-cell office:value-type="string" table:style-name="ce8">
            <text:p>MYS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942.6" table:style-name="ce8">
            <text:p><text:s/>8.942,60<text:s/></text:p>
          </table:table-cell>
          <table:table-cell office:value-type="string" table:style-name="ce8">
            <text:p>N.G.C. MEDICA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588" table:style-name="ce8">
            <text:p><text:s/>6.588,00<text:s/></text:p>
          </table:table-cell>
          <table:table-cell office:value-type="string" table:style-name="ce8">
            <text:p>NET4MARKET - CSA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2.79999999999995" table:style-name="ce8">
            <text:p><text:s/>292,80<text:s/></text:p>
          </table:table-cell>
          <table:table-cell office:value-type="string" table:style-name="ce8">
            <text:p>NEXI PAYMENT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8.42" table:style-name="ce8">
            <text:p><text:s/>318,42<text:s/></text:p>
          </table:table-cell>
          <table:table-cell office:value-type="string" table:style-name="ce8">
            <text:p>NORD TECNICA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956.64" table:style-name="ce8">
            <text:p><text:s/>1.956,64<text:s/></text:p>
          </table:table-cell>
          <table:table-cell office:value-type="string" table:style-name="ce8">
            <text:p>NOVA BIOMEDICAL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52.23" table:style-name="ce8">
            <text:p><text:s/>1.452,23<text:s/></text:p>
          </table:table-cell>
          <table:table-cell office:value-type="string" table:style-name="ce8">
            <text:p>NUCLEAR LASER MEDICIN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2" table:style-name="ce8">
            <text:p><text:s/>3.172,00<text:s/></text:p>
          </table:table-cell>
          <table:table-cell office:value-type="string" table:style-name="ce8">
            <text:p>NUOVA ASSISTENZA SOC. COP.SOC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.06" table:style-name="ce8">
            <text:p><text:s/>2,06<text:s/></text:p>
          </table:table-cell>
          <table:table-cell office:value-type="string" table:style-name="ce8">
            <text:p>OC ITALIA SRL - OSTEOCLUB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9330.41" table:style-name="ce8">
            <text:p><text:s/>59.330,41<text:s/></text:p>
          </table:table-cell>
          <table:table-cell office:value-type="string" table:style-name="ce8">
            <text:p>OFFICINA BIOMEDICA DIV.SERVIZ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593" table:style-name="ce8">
            <text:p><text:s/>15.593,00<text:s/></text:p>
          </table:table-cell>
          <table:table-cell office:value-type="string" table:style-name="ce8">
            <text:p>OFFICINA ORTOPEDICA MICHELOTTI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637.86" table:style-name="ce8">
            <text:p><text:s/>6.637,86<text:s/></text:p>
          </table:table-cell>
          <table:table-cell office:value-type="string" table:style-name="ce8">
            <text:p>OLYMPUS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40" table:style-name="ce8">
            <text:p><text:s/>8.740,00<text:s/></text:p>
          </table:table-cell>
          <table:table-cell office:value-type="string" table:style-name="ce8">
            <text:p>OPERA DELLA PROVVIDENZA S.ANTON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51722.42" table:style-name="ce8">
            <text:p><text:s/>251.722,42<text:s/></text:p>
          </table:table-cell>
          <table:table-cell office:value-type="string" table:style-name="ce8">
            <text:p>OPERA PIA FRANCESCO BOTTON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570" table:style-name="ce8">
            <text:p><text:s/>12.570,00<text:s/></text:p>
          </table:table-cell>
          <table:table-cell office:value-type="string" table:style-name="ce8">
            <text:p>OPERA SANTA MARIA DELLA CARITA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6407.649999999994" table:style-name="ce8">
            <text:p><text:s/>66.407,65<text:s/></text:p>
          </table:table-cell>
          <table:table-cell office:value-type="string" table:style-name="ce8">
            <text:p>OPERE RIUNITE BUON PASTORE IPAB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48.82" table:style-name="ce8">
            <text:p><text:s/>6.448,82<text:s/></text:p>
          </table:table-cell>
          <table:table-cell office:value-type="string" table:style-name="ce8">
            <text:p>OPPENT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11" table:style-name="ce8">
            <text:p><text:s/>3.111,00<text:s/></text:p>
          </table:table-cell>
          <table:table-cell office:value-type="string" table:style-name="ce8">
            <text:p>ORTHO CLINICAL DIAGNOSTIC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7.53" table:style-name="ce8">
            <text:p><text:s/>67,53<text:s/></text:p>
          </table:table-cell>
          <table:table-cell office:value-type="string" table:style-name="ce8">
            <text:p>ORTHOLAB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0" table:style-name="ce8">
            <text:p><text:s/>110,00<text:s/></text:p>
          </table:table-cell>
          <table:table-cell office:value-type="string" table:style-name="ce8">
            <text:p>OTTOPHARM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51.32999999999993" table:style-name="ce8">
            <text:p><text:s/>651,33<text:s/></text:p>
          </table:table-cell>
          <table:table-cell office:value-type="string" table:style-name="ce8">
            <text:p>PARAFARMACIA DR.SSA NATASC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41.16" table:style-name="ce8">
            <text:p><text:s/>3.041,16<text:s/></text:p>
          </table:table-cell>
          <table:table-cell office:value-type="string" table:style-name="ce8">
            <text:p>PARROCCHIA SANT'ANDREA APOSTO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3206" table:style-name="ce8">
            <text:p><text:s/>133.206,00<text:s/></text:p>
          </table:table-cell>
          <table:table-cell office:value-type="string" table:style-name="ce8">
            <text:p>PEDIACOOP SOCIETA' COOPERATIV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71.12" table:style-name="ce8">
            <text:p><text:s/>6.171,12<text:s/></text:p>
          </table:table-cell>
          <table:table-cell office:value-type="string" table:style-name="ce8">
            <text:p>PENTAX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20615.24000000002" table:style-name="ce8">
            <text:p><text:s/>120.615,24<text:s/></text:p>
          </table:table-cell>
          <table:table-cell office:value-type="string" table:style-name="ce8">
            <text:p>PETER PAN GROUP COOP.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8849.99" table:style-name="ce8">
            <text:p><text:s/>218.849,99<text:s/></text:p>
          </table:table-cell>
          <table:table-cell office:value-type="string" table:style-name="ce8">
            <text:p>PHILIP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927.4800000000005" table:style-name="ce8">
            <text:p><text:s/>3.927,48<text:s/></text:p>
          </table:table-cell>
          <table:table-cell office:value-type="string" table:style-name="ce8">
            <text:p>PIOLA GIORGIO-FARMAC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3720.19" table:style-name="ce8">
            <text:p><text:s/>133.720,19<text:s/></text:p>
          </table:table-cell>
          <table:table-cell office:value-type="string" table:style-name="ce8">
            <text:p>PLANET 1-DRIVE &amp; CUL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5895.18" table:style-name="ce8">
            <text:p><text:s/>55.895,18<text:s/></text:p>
          </table:table-cell>
          <table:table-cell office:value-type="string" table:style-name="ce8">
            <text:p>PLURIM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0530.08000000002" table:style-name="ce8">
            <text:p><text:s/>220.530,08<text:s/></text:p>
          </table:table-cell>
          <table:table-cell office:value-type="string" table:style-name="ce8">
            <text:p>PORTO ALEGRE COOP. SOCIALE A 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7459.59999999999" table:style-name="ce8">
            <text:p><text:s/>107.459,60<text:s/></text:p>
          </table:table-cell>
          <table:table-cell office:value-type="string" table:style-name="ce8">
            <text:p>POSTE ITALIANE SPA (FIL. ROMA-FA-)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071.67" table:style-name="ce8">
            <text:p><text:s/>29.071,67<text:s/></text:p>
          </table:table-cell>
          <table:table-cell office:value-type="string" table:style-name="ce8">
            <text:p>POSTEL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1129.54999999999" table:style-name="ce8">
            <text:p><text:s/>161.129,55<text:s/></text:p>
          </table:table-cell>
          <table:table-cell office:value-type="string" table:style-name="ce8">
            <text:p>PROJECT INFORMATIC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17.6" table:style-name="ce8">
            <text:p><text:s/>1.317,60<text:s/></text:p>
          </table:table-cell>
          <table:table-cell office:value-type="string" table:style-name="ce8">
            <text:p>PRO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561.16" table:style-name="ce8">
            <text:p><text:s/>10.561,16<text:s/></text:p>
          </table:table-cell>
          <table:table-cell office:value-type="string" table:style-name="ce8">
            <text:p>PROTECO ENGINEER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60.2" table:style-name="ce8">
            <text:p><text:s/>1.460,20<text:s/></text:p>
          </table:table-cell>
          <table:table-cell office:value-type="string" table:style-name="ce8">
            <text:p>PROVINCIA DI ROVIG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490" table:style-name="ce8">
            <text:p><text:s/>5.490,00<text:s/></text:p>
          </table:table-cell>
          <table:table-cell office:value-type="string" table:style-name="ce8">
            <text:p>R.C.M. RINASCITA COOP. MUSIC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072.12" table:style-name="ce8">
            <text:p><text:s/>76.072,12<text:s/></text:p>
          </table:table-cell>
          <table:table-cell office:value-type="string" table:style-name="ce8">
            <text:p>RADICA' SOCIETA' COOP.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85.09" table:style-name="ce8">
            <text:p><text:s/>3.085,09<text:s/></text:p>
          </table:table-cell>
          <table:table-cell office:value-type="string" table:style-name="ce8">
            <text:p>RAI RADIOTELEVISIONE ITALIAN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22.4000000000001" table:style-name="ce8">
            <text:p><text:s/>1.122,40<text:s/></text:p>
          </table:table-cell>
          <table:table-cell office:value-type="string" table:style-name="ce8">
            <text:p>REGIONE DEL VENETO- ABBON.E INSERZ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28.4900000000016" table:style-name="ce8">
            <text:p><text:s/>8.728,49<text:s/></text:p>
          </table:table-cell>
          <table:table-cell office:value-type="string" table:style-name="ce8">
            <text:p>REGIONE VENETO C/O BANCA D'ITAL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94.8200000000002" table:style-name="ce8">
            <text:p><text:s/>2.294,82<text:s/></text:p>
          </table:table-cell>
          <table:table-cell office:value-type="string" table:style-name="ce8">
            <text:p>RELAB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351.310000000001" table:style-name="ce8">
            <text:p><text:s/>17.351,31<text:s/></text:p>
          </table:table-cell>
          <table:table-cell office:value-type="string" table:style-name="ce8">
            <text:p>RELYENS MUTUAL INDURANC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013.63" table:style-name="ce8">
            <text:p><text:s/>47.013,63<text:s/></text:p>
          </table:table-cell>
          <table:table-cell office:value-type="string" table:style-name="ce8">
            <text:p>ROSA COOPERATIVA SOCIALE SC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440.4" table:style-name="ce8">
            <text:p><text:s/>14.440,40<text:s/></text:p>
          </table:table-cell>
          <table:table-cell office:value-type="string" table:style-name="ce8">
            <text:p>ROSSETTO TRAD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493.01" table:style-name="ce8">
            <text:p><text:s/>8.493,01<text:s/></text:p>
          </table:table-cell>
          <table:table-cell office:value-type="string" table:style-name="ce8">
            <text:p>ROVERONI UMBERTO-FARMACIA STIENTA-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5601.770000000004" table:style-name="ce8">
            <text:p><text:s/>55.601,77<text:s/></text:p>
          </table:table-cell>
          <table:table-cell office:value-type="string" table:style-name="ce8">
            <text:p>ROVIGO MED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.079999999999998" table:style-name="ce8">
            <text:p><text:s/>18,08<text:s/></text:p>
          </table:table-cell>
          <table:table-cell office:value-type="string" table:style-name="ce8">
            <text:p>S.I.ME.T. SIND. ITALIANO MEDICI DE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4" table:style-name="ce8">
            <text:p><text:s/>244,00<text:s/></text:p>
          </table:table-cell>
          <table:table-cell office:value-type="string" table:style-name="ce8">
            <text:p>S.I.S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97" table:style-name="ce8">
            <text:p><text:s/>8.797,00<text:s/></text:p>
          </table:table-cell>
          <table:table-cell office:value-type="string" table:style-name="ce8">
            <text:p>S.P.E.S. SERVIZI ALLA PERSONA EDUCAT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436.67" table:style-name="ce8">
            <text:p><text:s/>14.436,67<text:s/></text:p>
          </table:table-cell>
          <table:table-cell office:value-type="string" table:style-name="ce8">
            <text:p>SAMSUNG ELECTRONICS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23.95" table:style-name="ce8">
            <text:p><text:s/>423,95<text:s/></text:p>
          </table:table-cell>
          <table:table-cell office:value-type="string" table:style-name="ce8">
            <text:p>SANACO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34746.6000000001" table:style-name="ce8">
            <text:p><text:s/>1.134.746,60<text:s/></text:p>
          </table:table-cell>
          <table:table-cell office:value-type="string" table:style-name="ce8">
            <text:p>SANITHAD SERVIZI SOCIALI C.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744" table:style-name="ce8">
            <text:p><text:s/>30.744,00<text:s/></text:p>
          </table:table-cell>
          <table:table-cell office:value-type="string" table:style-name="ce8">
            <text:p>SANTA MARIA DI BETLEMM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6842.45000000001" table:style-name="ce8">
            <text:p><text:s/>116.842,45<text:s/></text:p>
          </table:table-cell>
          <table:table-cell office:value-type="string" table:style-name="ce8">
            <text:p>SAPIO LIF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4215.96" table:style-name="ce8">
            <text:p><text:s/>154.215,96<text:s/></text:p>
          </table:table-cell>
          <table:table-cell office:value-type="string" table:style-name="ce8">
            <text:p>SASTE SERVIZI ECOLOGIC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4411.96" table:style-name="ce8">
            <text:p><text:s/>164.411,96<text:s/></text:p>
          </table:table-cell>
          <table:table-cell office:value-type="string" table:style-name="ce8">
            <text:p>SCS DELTA SOLID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93.5" table:style-name="ce8">
            <text:p><text:s/>5.093,50<text:s/></text:p>
          </table:table-cell>
          <table:table-cell office:value-type="string" table:style-name="ce8">
            <text:p>SEBIA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200" table:style-name="ce8">
            <text:p><text:s/>5.200,00<text:s/></text:p>
          </table:table-cell>
          <table:table-cell office:value-type="string" table:style-name="ce8">
            <text:p>SEMINARIO VESCOVILE "S. PIO X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096" table:style-name="ce8">
            <text:p><text:s/>15.096,00<text:s/></text:p>
          </table:table-cell>
          <table:table-cell office:value-type="string" table:style-name="ce8">
            <text:p>SER.GE.CO.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2128.91" table:style-name="ce8">
            <text:p><text:s/>222.128,91<text:s/></text:p>
          </table:table-cell>
          <table:table-cell office:value-type="string" table:style-name="ce8">
            <text:p>SERENI ORIZZONTI 1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85" table:style-name="ce8">
            <text:p><text:s/>1.485,00<text:s/></text:p>
          </table:table-cell>
          <table:table-cell office:value-type="string" table:style-name="ce8">
            <text:p>SERENISSIMA RISTORAZION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11444.92999999993" table:style-name="ce8">
            <text:p><text:s/>411.444,93<text:s/></text:p>
          </table:table-cell>
          <table:table-cell office:value-type="string" table:style-name="ce8">
            <text:p>SERVICE MED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8883.18" table:style-name="ce8">
            <text:p><text:s/>308.883,18<text:s/></text:p>
          </table:table-cell>
          <table:table-cell office:value-type="string" table:style-name="ce8">
            <text:p>SERVIZI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558.82" table:style-name="ce8">
            <text:p><text:s/>9.558,82<text:s/></text:p>
          </table:table-cell>
          <table:table-cell office:value-type="string" table:style-name="ce8">
            <text:p>SERVIZI OSPEDALIER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3967.48" table:style-name="ce8">
            <text:p><text:s/>93.967,48<text:s/></text:p>
          </table:table-cell>
          <table:table-cell office:value-type="string" table:style-name="ce8">
            <text:p>SERVIZI SOCIALI LA GOCCIA SCSA 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072" table:style-name="ce8">
            <text:p><text:s/>17.072,00<text:s/></text:p>
          </table:table-cell>
          <table:table-cell office:value-type="string" table:style-name="ce8">
            <text:p>SERVIZI SOCIAL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87.9000000000001" table:style-name="ce8">
            <text:p><text:s/>1.087,90<text:s/></text:p>
          </table:table-cell>
          <table:table-cell office:value-type="string" table:style-name="ce8">
            <text:p>SEZIONE DI TESORERIA PROV.LE ST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75.72" table:style-name="ce8">
            <text:p><text:s/>675,72<text:s/></text:p>
          </table:table-cell>
          <table:table-cell office:value-type="string" table:style-name="ce8">
            <text:p>SHOPSI' SRL - NaturaSi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9106.47" table:style-name="ce8">
            <text:p><text:s/>29.106,47<text:s/></text:p>
          </table:table-cell>
          <table:table-cell office:value-type="string" table:style-name="ce8">
            <text:p>SICURITALIA GROUP SERVICE SC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66.919999999998" table:style-name="ce8">
            <text:p><text:s/>10.266,92<text:s/></text:p>
          </table:table-cell>
          <table:table-cell office:value-type="string" table:style-name="ce8">
            <text:p>SICURITALIA IVR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319.12" table:style-name="ce8">
            <text:p><text:s/>17.319,12<text:s/></text:p>
          </table:table-cell>
          <table:table-cell office:value-type="string" table:style-name="ce8">
            <text:p>SIDEM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2787.24" table:style-name="ce8">
            <text:p><text:s/>132.787,24<text:s/></text:p>
          </table:table-cell>
          <table:table-cell office:value-type="string" table:style-name="ce8">
            <text:p>SIEMENS HEALTHCAR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906.65" table:style-name="ce8">
            <text:p><text:s/>30.906,65<text:s/></text:p>
          </table:table-cell>
          <table:table-cell office:value-type="string" table:style-name="ce8">
            <text:p>SIEM-NOV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374.9" table:style-name="ce8">
            <text:p><text:s/>13.374,90<text:s/></text:p>
          </table:table-cell>
          <table:table-cell office:value-type="string" table:style-name="ce8">
            <text:p>SIMPATRIA COOP. SOC. DI SOLIDARIETA'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660" table:style-name="ce8">
            <text:p><text:s/>3.660,00<text:s/></text:p>
          </table:table-cell>
          <table:table-cell office:value-type="string" table:style-name="ce8">
            <text:p>SINAPS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7630.53" table:style-name="ce8">
            <text:p><text:s/>17.630,53<text:s/></text:p>
          </table:table-cell>
          <table:table-cell office:value-type="string" table:style-name="ce8">
            <text:p>SINED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247.0300000000007" table:style-name="ce8">
            <text:p><text:s/>7.247,03<text:s/></text:p>
          </table:table-cell>
          <table:table-cell office:value-type="string" table:style-name="ce8">
            <text:p>SMITH AND NEPHEW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54.2" table:style-name="ce8">
            <text:p><text:s/>3.754,20<text:s/></text:p>
          </table:table-cell>
          <table:table-cell office:value-type="string" table:style-name="ce8">
            <text:p>SOC. COOP. SOC. FATTORIA CONCA D'OR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15" table:style-name="ce8">
            <text:p><text:s/>915,00<text:s/></text:p>
          </table:table-cell>
          <table:table-cell office:value-type="string" table:style-name="ce8">
            <text:p>SOC.AGRICOLA MOCENIGA PESC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414" table:style-name="ce8">
            <text:p><text:s/>2.414,00<text:s/></text:p>
          </table:table-cell>
          <table:table-cell office:value-type="string" table:style-name="ce8">
            <text:p>SOCIETA' AGRICOLA ALIMENTAR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71" table:style-name="ce8">
            <text:p><text:s/>671,00<text:s/></text:p>
          </table:table-cell>
          <table:table-cell office:value-type="string" table:style-name="ce8">
            <text:p>SOCIETA' AGRICOLA ANGELO MANCIN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6939.59000000003" table:style-name="ce8">
            <text:p><text:s/>186.939,59<text:s/></text:p>
          </table:table-cell>
          <table:table-cell office:value-type="string" table:style-name="ce8">
            <text:p>SOCIOCULTURALE S.C.S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552903.6000000034" table:style-name="ce8">
            <text:p><text:s/>9.552.903,60<text:s/></text:p>
          </table:table-cell>
          <table:table-cell office:value-type="string" table:style-name="ce8">
            <text:p>SOGGETTO PRIVA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18.93" table:style-name="ce8">
            <text:p><text:s/>5.018,93<text:s/></text:p>
          </table:table-cell>
          <table:table-cell office:value-type="string" table:style-name="ce8">
            <text:p>SOL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3668" table:style-name="ce8">
            <text:p><text:s/>23.668,00<text:s/></text:p>
          </table:table-cell>
          <table:table-cell office:value-type="string" table:style-name="ce8">
            <text:p>SOLVENTUM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15" table:style-name="ce8">
            <text:p><text:s/>915,00<text:s/></text:p>
          </table:table-cell>
          <table:table-cell office:value-type="string" table:style-name="ce8">
            <text:p>SORIN GROUP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013.63" table:style-name="ce8">
            <text:p><text:s/>47.013,63<text:s/></text:p>
          </table:table-cell>
          <table:table-cell office:value-type="string" table:style-name="ce8">
            <text:p>SPAZIO ELLE SOC. COOP. 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496.46" table:style-name="ce8">
            <text:p><text:s/>16.496,46<text:s/></text:p>
          </table:table-cell>
          <table:table-cell office:value-type="string" table:style-name="ce8">
            <text:p>SPINDIAL S.P.A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2206.769999999997" table:style-name="ce8">
            <text:p><text:s/>32.206,77<text:s/></text:p>
          </table:table-cell>
          <table:table-cell office:value-type="string" table:style-name="ce8">
            <text:p>ST. DENTISTICO VOLTAN DR. RAFFAELL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707.6" table:style-name="ce8">
            <text:p><text:s/>15.707,60<text:s/></text:p>
          </table:table-cell>
          <table:table-cell office:value-type="string" table:style-name="ce8">
            <text:p>STAGO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89.35" table:style-name="ce8">
            <text:p><text:s/>3.089,35<text:s/></text:p>
          </table:table-cell>
          <table:table-cell office:value-type="string" table:style-name="ce8">
            <text:p>STERIS ITAL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839.119999999999" table:style-name="ce8">
            <text:p><text:s/>14.839,12<text:s/></text:p>
          </table:table-cell>
          <table:table-cell office:value-type="string" table:style-name="ce8">
            <text:p>STRYKER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0404.149999999998" table:style-name="ce8">
            <text:p><text:s/>30.404,15<text:s/></text:p>
          </table:table-cell>
          <table:table-cell office:value-type="string" table:style-name="ce8">
            <text:p>STUDIO LEGALE VIS-CAMPESAN-MESSUR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31.89" table:style-name="ce8">
            <text:p><text:s/>2.231,89<text:s/></text:p>
          </table:table-cell>
          <table:table-cell office:value-type="string" table:style-name="ce8">
            <text:p>STUDIO LEGALE ZAMBELLI F.E TASSETT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578.189999999999" table:style-name="ce8">
            <text:p><text:s/>20.578,19<text:s/></text:p>
          </table:table-cell>
          <table:table-cell office:value-type="string" table:style-name="ce8">
            <text:p>STUDIO LEGALE.MIAZZI -CESTER -ROSS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37.27" table:style-name="ce8">
            <text:p><text:s/>6.137,27<text:s/></text:p>
          </table:table-cell>
          <table:table-cell office:value-type="string" table:style-name="ce8">
            <text:p>STUDIO MEDICO LEGALE BMB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507.5" table:style-name="ce8">
            <text:p><text:s/>3.507,50<text:s/></text:p>
          </table:table-cell>
          <table:table-cell office:value-type="string" table:style-name="ce8">
            <text:p>STUDIO STORT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72" table:style-name="ce8">
            <text:p><text:s/>9.272,00<text:s/></text:p>
          </table:table-cell>
          <table:table-cell office:value-type="string" table:style-name="ce8">
            <text:p>SUNSHINE 7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195.66" table:style-name="ce8">
            <text:p><text:s/>50.195,66<text:s/></text:p>
          </table:table-cell>
          <table:table-cell office:value-type="string" table:style-name="ce8">
            <text:p>SUORE SERVE DI MARIA RIPARATRIC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6600" table:style-name="ce8">
            <text:p><text:s/>36.600,00<text:s/></text:p>
          </table:table-cell>
          <table:table-cell office:value-type="string" table:style-name="ce8">
            <text:p>TECNOSAN SRL SOCIETA' BENEFIT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317.6" table:style-name="ce8">
            <text:p><text:s/>1.317,60<text:s/></text:p>
          </table:table-cell>
          <table:table-cell office:value-type="string" table:style-name="ce8">
            <text:p>TELEA ELECTRONIC ENGINEER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7.109999999999992" table:style-name="ce8">
            <text:p><text:s/>57,11<text:s/></text:p>
          </table:table-cell>
          <table:table-cell office:value-type="string" table:style-name="ce8">
            <text:p>TELEPAS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074" table:style-name="ce8">
            <text:p><text:s/>2.074,00<text:s/></text:p>
          </table:table-cell>
          <table:table-cell office:value-type="string" table:style-name="ce8">
            <text:p>TEMA SINERGIE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59" table:style-name="ce8">
            <text:p><text:s/>1.159,00<text:s/></text:p>
          </table:table-cell>
          <table:table-cell office:value-type="string" table:style-name="ce8">
            <text:p>TERUMO BTC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541.680000000008" table:style-name="ce8">
            <text:p><text:s/>76.541,68<text:s/></text:p>
          </table:table-cell>
          <table:table-cell office:value-type="string" table:style-name="ce8">
            <text:p>TESI ELETT.CA E SISTEMI INF.VI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479.83" table:style-name="ce8">
            <text:p><text:s/>4.479,83<text:s/></text:p>
          </table:table-cell>
          <table:table-cell office:value-type="string" table:style-name="ce8">
            <text:p>TESORERIA PROV STATO - BILANCIO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239.91" table:style-name="ce8">
            <text:p><text:s/>2.239,91<text:s/></text:p>
          </table:table-cell>
          <table:table-cell office:value-type="string" table:style-name="ce8">
            <text:p>TESORERIA PROV STATO - LAB NAZ.LI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04.17" table:style-name="ce8">
            <text:p><text:s/>1.104,17<text:s/></text:p>
          </table:table-cell>
          <table:table-cell office:value-type="string" table:style-name="ce8">
            <text:p>TESORERIA PROV STATO MAGGIORAZION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1" table:style-name="ce8">
            <text:p><text:s/>61,00<text:s/></text:p>
          </table:table-cell>
          <table:table-cell office:value-type="string" table:style-name="ce8">
            <text:p>THE BINDING SIT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76940.66" table:style-name="ce8">
            <text:p><text:s/>76.940,66<text:s/></text:p>
          </table:table-cell>
          <table:table-cell office:value-type="string" table:style-name="ce8">
            <text:p>TIM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2443.869999999995" table:style-name="ce8">
            <text:p><text:s/>42.443,87<text:s/></text:p>
          </table:table-cell>
          <table:table-cell office:value-type="string" table:style-name="ce8">
            <text:p>TITOLI MINORI SOC. COOP.SOCIA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745" table:style-name="ce8">
            <text:p><text:s/>2.745,00<text:s/></text:p>
          </table:table-cell>
          <table:table-cell office:value-type="string" table:style-name="ce8">
            <text:p>TRIVENETA MEDICAL TECHNOLOGY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7169.21" table:style-name="ce8">
            <text:p><text:s/>47.169,21<text:s/></text:p>
          </table:table-cell>
          <table:table-cell office:value-type="string" table:style-name="ce8">
            <text:p>TRIVENETA MULTISERVIZI SOC.COP.SOC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177.49" table:style-name="ce8">
            <text:p><text:s/>16.177,49<text:s/></text:p>
          </table:table-cell>
          <table:table-cell office:value-type="string" table:style-name="ce8">
            <text:p>UGUALI DIVERSAMENTE COOP. SOC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750" table:style-name="ce8">
            <text:p><text:s/>3.750,00<text:s/></text:p>
          </table:table-cell>
          <table:table-cell office:value-type="string" table:style-name="ce8">
            <text:p>UISP COMITATO TERRIT.LE ROVIGO AP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3355.35" table:style-name="ce8">
            <text:p><text:s/>63.355,35<text:s/></text:p>
          </table:table-cell>
          <table:table-cell office:value-type="string" table:style-name="ce8">
            <text:p>UN SEGNO DI PACE SOC.COOP.SOC. ONLUS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50.02" table:style-name="ce8">
            <text:p><text:s/>50,02<text:s/></text:p>
          </table:table-cell>
          <table:table-cell office:value-type="string" table:style-name="ce8">
            <text:p>UNIMATIC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810.8599999999997" table:style-name="ce8">
            <text:p><text:s/>4.810,86<text:s/></text:p>
          </table:table-cell>
          <table:table-cell office:value-type="string" table:style-name="ce8">
            <text:p>UNINDUSTRIA Serv.&amp; Formaz.TV/P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090" table:style-name="ce8">
            <text:p><text:s/>10.090,00<text:s/></text:p>
          </table:table-cell>
          <table:table-cell office:value-type="string" table:style-name="ce8">
            <text:p>UNION FERMETAL DI FERRO O. E C. SNC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7.5" table:style-name="ce8">
            <text:p><text:s/>457,50<text:s/></text:p>
          </table:table-cell>
          <table:table-cell office:value-type="string" table:style-name="ce8">
            <text:p>VALLONA E S.MARGHERITA - A.BERTAGLI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46998.36" table:style-name="ce8">
            <text:p><text:s/>646.998,36<text:s/></text:p>
          </table:table-cell>
          <table:table-cell office:value-type="string" table:style-name="ce8">
            <text:p>VALORI S.C.A.R.L.-CONSORZIO STABI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695.39" table:style-name="ce8">
            <text:p><text:s/>14.695,39<text:s/></text:p>
          </table:table-cell>
          <table:table-cell office:value-type="string" table:style-name="ce8">
            <text:p>VANTIVE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760" table:style-name="ce8">
            <text:p><text:s/>9.760,00<text:s/></text:p>
          </table:table-cell>
          <table:table-cell office:value-type="string" table:style-name="ce8">
            <text:p>VEASYT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5237.8" table:style-name="ce8">
            <text:p><text:s/>15.237,80<text:s/></text:p>
          </table:table-cell>
          <table:table-cell office:value-type="string" table:style-name="ce8">
            <text:p>VEDI VISION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20.4" table:style-name="ce8">
            <text:p><text:s/>920,40<text:s/></text:p>
          </table:table-cell>
          <table:table-cell office:value-type="string" table:style-name="ce8">
            <text:p>VEGA FORMAZIONE S.R.L.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38094.33999999997" table:style-name="ce8">
            <text:p><text:s/>438.094,34<text:s/></text:p>
          </table:table-cell>
          <table:table-cell office:value-type="string" table:style-name="ce8">
            <text:p>VENETO IN SALUTE SOC.COOP.CONSORTILE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611898.6400000001" table:style-name="ce8">
            <text:p><text:s/>1.611.898,64<text:s/></text:p>
          </table:table-cell>
          <table:table-cell office:value-type="string" table:style-name="ce8">
            <text:p>VEOLIA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3176" table:style-name="ce8">
            <text:p><text:s/>3.176,00<text:s/></text:p>
          </table:table-cell>
          <table:table-cell office:value-type="string" table:style-name="ce8">
            <text:p>VILLA CANOV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97593.9" table:style-name="ce8">
            <text:p><text:s/>97.593,90<text:s/></text:p>
          </table:table-cell>
          <table:table-cell office:value-type="string" table:style-name="ce8">
            <text:p>VITALAIRE ITALIA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6752.7" table:style-name="ce8">
            <text:p><text:s/>6.752,70<text:s/></text:p>
          </table:table-cell>
          <table:table-cell office:value-type="string" table:style-name="ce8">
            <text:p>VIVISOL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1670.75" table:style-name="ce8">
            <text:p><text:s/>11.670,75<text:s/></text:p>
          </table:table-cell>
          <table:table-cell office:value-type="string" table:style-name="ce8">
            <text:p>VYGON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87.559999999999988" table:style-name="ce8">
            <text:p><text:s/>87,56<text:s/></text:p>
          </table:table-cell>
          <table:table-cell office:value-type="string" table:style-name="ce8">
            <text:p>WALDNER TECNOLOGIE MEDICALI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451.4" table:style-name="ce8">
            <text:p><text:s/>451,40<text:s/></text:p>
          </table:table-cell>
          <table:table-cell office:value-type="string" table:style-name="ce8">
            <text:p>WELCARE INDUSTRIES SPA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893.78" table:style-name="ce8">
            <text:p><text:s/>1.893,78<text:s/></text:p>
          </table:table-cell>
          <table:table-cell office:value-type="string" table:style-name="ce8">
            <text:p>X - GAMMAGUARD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464" table:style-name="ce8">
            <text:p><text:s/>1.464,00<text:s/></text:p>
          </table:table-cell>
          <table:table-cell office:value-type="string" table:style-name="ce8">
            <text:p>ZIEHM IMAGING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10248" table:style-name="ce8">
            <text:p><text:s/>10.248,00<text:s/></text:p>
          </table:table-cell>
          <table:table-cell office:value-type="string" table:style-name="ce8">
            <text:p>ZIMMER BIOMET ITALIA SRL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SERVIZIO</text:p>
          </table:table-cell>
          <table:table-cell office:value-type="float" office:value="21746.400000000001" table:style-name="ce8">
            <text:p><text:s/>21.746,40<text:s/></text:p>
          </table:table-cell>
          <table:table-cell office:value-type="string" table:style-name="ce8">
            <text:p>ZOLL MEDICAL ITALIA SRL</text:p>
          </table:table-cell>
          <table:table-cell table:number-columns-repeated="16381"/>
        </table:table-row>
        <table:table-row table:style-name="ro1">
          <table:table-cell table:style-name="ce1"/>
          <table:table-cell office:value-type="float" office:value="94367153.000000015" table:formula="msoxl:=SUM(B12:B1145)" table:style-name="ce8">
            <text:p><text:s/>94.367.153,00<text:s/></text:p>
          </table:table-cell>
          <table:table-cell table:style-name="ce8"/>
          <table:table-cell table:number-columns-repeated="16381"/>
        </table:table-row>
        <table:table-row table:style-name="ro1">
          <table:table-cell office:value-type="string" table:style-name="ce14">
            <text:p>Fonte dati: UOC Contabilità e Bilancio<text:s/></text:p>
          </table:table-cell>
          <table:table-cell table:number-columns-repeated="2" table:style-name="ce8"/>
          <table:table-cell table:number-columns-repeated="16381"/>
        </table:table-row>
        <table:table-row table:style-name="ro1">
          <table:table-cell office:value-type="string" table:style-name="ce14">
            <text:p>Agg. 22/04/2026</text:p>
          </table:table-cell>
          <table:table-cell table:number-columns-repeated="2" table:style-name="ce8"/>
          <table:table-cell table:number-columns-repeated="16381"/>
        </table:table-row>
        <table:table-row table:number-rows-repeated="4" table:style-name="ro1">
          <table:table-cell table:style-name="ce1"/>
          <table:table-cell table:number-columns-repeated="2" table:style-name="ce8"/>
          <table:table-cell table:number-columns-repeated="16381"/>
        </table:table-row>
        <table:table-row table:number-rows-repeated="48" table:style-name="ro1">
          <table:table-cell table:number-columns-repeated="2"/>
          <table:table-cell table:style-name="ce8"/>
          <table:table-cell table:number-columns-repeated="16381"/>
        </table:table-row>
        <table:table-row table:number-rows-repeated="1047376" table:style-name="ro1">
          <table:table-cell table:number-columns-repeated="16384"/>
        </table:table-row>
      </table:table>
      <table:database-ranges>
        <table:database-range table:target-range-address="Elenco_pag.A11:Elenco_pag.C114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92%" style:table-centering="none" style:print="grid 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<text:page-number>1</text:page-number><text:s/>di<text:s/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urlanetto Roberta</meta:initial-creator>
    <dc:creator>Claudia Palanca</dc:creator>
    <meta:creation-date>2025-10-24T16:13:21Z</meta:creation-date>
    <dc:date>2026-07-28T13:24:42Z</dc:date>
    <meta:print-date>2026-04-23T15:23:37Z</meta:print-date>
  </office:meta>
</office:document-meta>
</file>