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3" style:family="table-cell" style:parent-style-name="Migliaia" style:data-style-name="N35">
      <style:table-cell-properties style:vertical-align="middle" fo:background-color="#FFFFFF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Default" style:data-style-name="N0">
      <style:table-cell-properties style:vertical-align="middle" fo:background-color="#FFFFFF"/>
    </style:style>
    <style:style style:name="ce6" style:family="table-cell" style:parent-style-name="Default" style:data-style-name="N0">
      <style:table-cell-properties style:vertical-align="middle" fo:background-color="#FFFFFF"/>
      <style:text-properties fo:color="#000000" style:font-name="Arial" style:font-name-asian="Arial" style:font-name-complex="Arial" fo:font-size="14pt" style:font-size-asian="14pt" style:font-size-complex="14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style:text-underline-style="solid" style:text-underline-type="single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2EFDA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Migliaia" style:data-style-name="N35">
      <style:table-cell-properties fo:border="thin solid #000000" style:vertical-align="top" fo:wrap-option="wrap" fo:background-color="#E2EFDA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Migliaia" style:data-style-name="N35"/>
    <style:style style:name="ce11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Migliaia" style:data-style-name="N35"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thin solid #9BC2E6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Migliaia" style:data-style-name="N35">
      <style:table-cell-properties style:vertical-align="middle" fo:background-color="#FFFFFF"/>
      <style:text-properties style:font-name="Arial" style:font-name-asian="Arial" style:font-name-complex="Arial"/>
    </style:style>
    <style:style style:name="ce15" style:family="table-cell" style:parent-style-name="Migliaia" style:data-style-name="N35">
      <style:table-cell-properties style:vertical-align="middle" fo:background-color="#FFFFFF"/>
      <style:text-properties style:font-name="Arial" style:font-name-asian="Arial" style:font-name-complex="Arial" style:text-underline-style="solid" style:text-underline-type="single"/>
    </style:style>
    <style:style style:name="ce16" style:family="table-cell" style:parent-style-name="Migliaia" style:data-style-name="N35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e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style="italic" style:font-style-asian="italic" style:font-style-complex="italic"/>
    </style:style>
    <style:style style:name="co1" style:family="table-column">
      <style:table-column-properties fo:break-before="auto" style:column-width="4.89479166666667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10.583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number-columns-repeated="16381" table:default-cell-style-name="ce1"/>
        <table:table-row table:style-name="ro1">
          <table:table-cell table:style-name="ce2"/>
          <table:table-cell table:number-columns-repeated="2" table:style-name="ce3"/>
          <table:table-cell table:number-columns-repeated="16381"/>
        </table:table-row>
        <table:table-row table:style-name="ro1">
          <table:table-cell table:style-name="ce2">
            <draw:frame draw:z-index="1" draw:id="id0" draw:style-name="a0" draw:name="Immagine 1" svg:x="0.14583in" svg:y="0.02083in" svg:width="2.13542in" svg:height="0.95833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2" table:style-name="ce14"/>
          <table:table-cell table:number-columns-repeated="16381"/>
        </table:table-row>
        <table:table-row table:style-name="ro1">
          <table:table-cell table:style-name="ce4"/>
          <table:table-cell table:number-columns-repeated="2" table:style-name="ce14"/>
          <table:table-cell table:number-columns-repeated="16381"/>
        </table:table-row>
        <table:table-row table:style-name="ro1">
          <table:table-cell table:style-name="ce1"/>
          <table:table-cell table:style-name="ce14"/>
          <table:table-cell office:value-type="string" table:style-name="ce16">
            <text:p>AZIENDA ULSS N. 5 POLESANA</text:p>
          </table:table-cell>
          <table:table-cell table:number-columns-repeated="16381"/>
        </table:table-row>
        <table:table-row table:style-name="ro1">
          <table:table-cell table:style-name="ce1"/>
          <table:table-cell table:style-name="ce14"/>
          <table:table-cell office:value-type="string" table:style-name="ce16">
            <text:p>P.IVA 01013470297</text:p>
          </table:table-cell>
          <table:table-cell table:number-columns-repeated="16381"/>
        </table:table-row>
        <table:table-row table:style-name="ro1">
          <table:table-cell table:style-name="ce5"/>
          <table:table-cell table:number-columns-repeated="2" table:style-name="ce14"/>
          <table:table-cell table:number-columns-repeated="16381"/>
        </table:table-row>
        <table:table-row table:style-name="ro1">
          <table:table-cell table:style-name="ce2"/>
          <table:table-cell table:number-columns-repeated="2" table:style-name="ce14"/>
          <table:table-cell table:number-columns-repeated="16381"/>
        </table:table-row>
        <table:table-row table:style-name="ro2">
          <table:table-cell table:style-name="ce4"/>
          <table:table-cell office:value-type="string" table:style-name="ce6">
            <text:p>DATI SUI PAGAMENTI SERVIZIO SANITARIO NAZIONALE</text:p>
          </table:table-cell>
          <table:table-cell table:style-name="ce14"/>
          <table:table-cell table:number-columns-repeated="16381"/>
        </table:table-row>
        <table:table-row table:style-name="ro2">
          <table:table-cell table:style-name="ce1"/>
          <table:table-cell office:value-type="string" table:style-name="ce6">
            <text:p>II TRIMESTRE 2026 - dal <text:s/>01/04/2026 al 30/06/2026</text:p>
          </table:table-cell>
          <table:table-cell table:style-name="ce14"/>
          <table:table-cell table:number-columns-repeated="16381"/>
        </table:table-row>
        <table:table-row table:style-name="ro1">
          <table:table-cell table:style-name="ce7"/>
          <table:table-cell table:number-columns-repeated="2" table:style-name="ce15"/>
          <table:table-cell table:number-columns-repeated="16381"/>
        </table:table-row>
        <table:table-row table:style-name="ro1">
          <table:table-cell office:value-type="string" table:style-name="ce8">
            <text:p>TIPOLOGIA DI SPESA</text:p>
          </table:table-cell>
          <table:table-cell office:value-type="string" table:style-name="ce9">
            <text:p>IMPORTO</text:p>
          </table:table-cell>
          <table:table-cell office:value-type="string" table:style-name="ce9">
            <text:p>BENEFICIARIO DEL PAGAMEN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044.209999999999" table:style-name="ce12">
            <text:p><text:s/>10.044,21<text:s/></text:p>
          </table:table-cell>
          <table:table-cell office:value-type="string" table:style-name="ce11">
            <text:p>3.M.C.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90.58" table:style-name="ce12">
            <text:p><text:s/>3.990,58<text:s/></text:p>
          </table:table-cell>
          <table:table-cell office:value-type="string" table:style-name="ce11">
            <text:p>3D SYSTE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261.44" table:style-name="ce12">
            <text:p><text:s/>7.261,44<text:s/></text:p>
          </table:table-cell>
          <table:table-cell office:value-type="string" table:style-name="ce11">
            <text:p>A.d.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917.14" table:style-name="ce12">
            <text:p><text:s/>12.917,14<text:s/></text:p>
          </table:table-cell>
          <table:table-cell office:value-type="string" table:style-name="ce11">
            <text:p>A.G.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372" table:style-name="ce12">
            <text:p><text:s/>15.372,00<text:s/></text:p>
          </table:table-cell>
          <table:table-cell office:value-type="string" table:style-name="ce11">
            <text:p>A.M.R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713.48" table:style-name="ce12">
            <text:p><text:s/>15.713,48<text:s/></text:p>
          </table:table-cell>
          <table:table-cell office:value-type="string" table:style-name="ce11">
            <text:p>A.MENARINI DIAGNOSTIC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24" table:style-name="ce12">
            <text:p><text:s/>924,00<text:s/></text:p>
          </table:table-cell>
          <table:table-cell office:value-type="string" table:style-name="ce11">
            <text:p>A.P.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940.25" table:style-name="ce12">
            <text:p><text:s/>17.940,25<text:s/></text:p>
          </table:table-cell>
          <table:table-cell office:value-type="string" table:style-name="ce11">
            <text:p>A.S.S.O. HOSPIT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25.12" table:style-name="ce12">
            <text:p><text:s/>1.825,12<text:s/></text:p>
          </table:table-cell>
          <table:table-cell office:value-type="string" table:style-name="ce11">
            <text:p>AB MEDI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2765.41999999998" table:style-name="ce12">
            <text:p><text:s/>162.765,42<text:s/></text:p>
          </table:table-cell>
          <table:table-cell office:value-type="string" table:style-name="ce11">
            <text:p>ABBOTT 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17.6" table:style-name="ce12">
            <text:p><text:s/>1.317,60<text:s/></text:p>
          </table:table-cell>
          <table:table-cell office:value-type="string" table:style-name="ce11">
            <text:p>ABBOTT RAPID DIAGNOSTIC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078" table:style-name="ce12">
            <text:p><text:s/>13.078,00<text:s/></text:p>
          </table:table-cell>
          <table:table-cell office:value-type="string" table:style-name="ce11">
            <text:p>ABBOT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48480.35" table:style-name="ce12">
            <text:p><text:s/>448.480,35<text:s/></text:p>
          </table:table-cell>
          <table:table-cell office:value-type="string" table:style-name="ce11">
            <text:p>AbbVi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76.56" table:style-name="ce12">
            <text:p><text:s/>2.776,56<text:s/></text:p>
          </table:table-cell>
          <table:table-cell office:value-type="string" table:style-name="ce11">
            <text:p>Abdi F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08" table:style-name="ce12">
            <text:p><text:s/>2.808,00<text:s/></text:p>
          </table:table-cell>
          <table:table-cell office:value-type="string" table:style-name="ce11">
            <text:p>ABIOGEN 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5.92" table:style-name="ce12">
            <text:p><text:s/>125,92<text:s/></text:p>
          </table:table-cell>
          <table:table-cell office:value-type="string" table:style-name="ce11">
            <text:p>ACARPIA FARMACEUTIC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0292.409999999996" table:style-name="ce12">
            <text:p><text:s/>60.292,41<text:s/></text:p>
          </table:table-cell>
          <table:table-cell office:value-type="string" table:style-name="ce11">
            <text:p>ACCORD HEALTHCAR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247.49" table:style-name="ce12">
            <text:p><text:s/>6.247,49<text:s/></text:p>
          </table:table-cell>
          <table:table-cell office:value-type="string" table:style-name="ce11">
            <text:p>ACTIV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44.01" table:style-name="ce12">
            <text:p><text:s/>744,01<text:s/></text:p>
          </table:table-cell>
          <table:table-cell office:value-type="string" table:style-name="ce11">
            <text:p>ACUTRON MEDICAL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469.879999999997" table:style-name="ce12">
            <text:p><text:s/>34.469,88<text:s/></text:p>
          </table:table-cell>
          <table:table-cell office:value-type="string" table:style-name="ce11">
            <text:p>ADHOX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1015.22" table:style-name="ce12">
            <text:p><text:s/>141.015,22<text:s/></text:p>
          </table:table-cell>
          <table:table-cell office:value-type="string" table:style-name="ce11">
            <text:p>ADLER ORTH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50.66" table:style-name="ce12">
            <text:p><text:s/>1.650,66<text:s/></text:p>
          </table:table-cell>
          <table:table-cell office:value-type="string" table:style-name="ce11">
            <text:p>ADRIA.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9600.49" table:style-name="ce12">
            <text:p><text:s/>109.600,49<text:s/></text:p>
          </table:table-cell>
          <table:table-cell office:value-type="string" table:style-name="ce11">
            <text:p>ADVANCED ACCELERATOR APPLICATION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68.48" table:style-name="ce12">
            <text:p><text:s/>2.568,48<text:s/></text:p>
          </table:table-cell>
          <table:table-cell office:value-type="string" table:style-name="ce11">
            <text:p>ADVANZ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64" table:style-name="ce12">
            <text:p><text:s/>2.464,00<text:s/></text:p>
          </table:table-cell>
          <table:table-cell office:value-type="string" table:style-name="ce11">
            <text:p>AG. IND. DIFESA STABILIMENTO CHIMIC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42.54" table:style-name="ce12">
            <text:p><text:s/>1.342,54<text:s/></text:p>
          </table:table-cell>
          <table:table-cell office:value-type="string" table:style-name="ce11">
            <text:p>AGHENIE COSTANTIN &amp; C.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7.7" table:style-name="ce12">
            <text:p><text:s/>227,70<text:s/></text:p>
          </table:table-cell>
          <table:table-cell office:value-type="string" table:style-name="ce11">
            <text:p>AGUETTANT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43.88" table:style-name="ce12">
            <text:p><text:s/>543,88<text:s/></text:p>
          </table:table-cell>
          <table:table-cell office:value-type="string" table:style-name="ce11">
            <text:p>AIESI HOSPITAL SERVICE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07.20000000000005" table:style-name="ce12">
            <text:p><text:s/>607,20<text:s/></text:p>
          </table:table-cell>
          <table:table-cell office:value-type="string" table:style-name="ce11">
            <text:p>AIMR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4617.25" table:style-name="ce12">
            <text:p><text:s/>64.617,25<text:s/></text:p>
          </table:table-cell>
          <table:table-cell office:value-type="string" table:style-name="ce11">
            <text:p>AIR LIQUIDE ITALIA GAS E SERVIZ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88.88" table:style-name="ce12">
            <text:p><text:s/>2.688,88<text:s/></text:p>
          </table:table-cell>
          <table:table-cell office:value-type="string" table:style-name="ce11">
            <text:p>AJ OFTALMICA 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13.2399999999998" table:style-name="ce12">
            <text:p><text:s/>2.613,24<text:s/></text:p>
          </table:table-cell>
          <table:table-cell office:value-type="string" table:style-name="ce11">
            <text:p>AKER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881.97" table:style-name="ce12">
            <text:p><text:s/>30.881,97<text:s/></text:p>
          </table:table-cell>
          <table:table-cell office:value-type="string" table:style-name="ce11">
            <text:p>ALCON ITALI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9.55" table:style-name="ce12">
            <text:p><text:s/>99,55<text:s/></text:p>
          </table:table-cell>
          <table:table-cell office:value-type="string" table:style-name="ce11">
            <text:p>ALE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346.41" table:style-name="ce12">
            <text:p><text:s/>48.346,41<text:s/></text:p>
          </table:table-cell>
          <table:table-cell office:value-type="string" table:style-name="ce11">
            <text:p>ALEXION PHARMA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50.18" table:style-name="ce12">
            <text:p><text:s/>4.650,18<text:s/></text:p>
          </table:table-cell>
          <table:table-cell office:value-type="string" table:style-name="ce11">
            <text:p>ALFA INTES IND. TERAP.SPLENDO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49.6" table:style-name="ce12">
            <text:p><text:s/>2.049,60<text:s/></text:p>
          </table:table-cell>
          <table:table-cell office:value-type="string" table:style-name="ce11">
            <text:p>ALFA INT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7791.850000000006" table:style-name="ce12">
            <text:p><text:s/>67.791,85<text:s/></text:p>
          </table:table-cell>
          <table:table-cell office:value-type="string" table:style-name="ce11">
            <text:p>ALFASIG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762.7" table:style-name="ce12">
            <text:p><text:s/>31.762,70<text:s/></text:p>
          </table:table-cell>
          <table:table-cell office:value-type="string" table:style-name="ce11">
            <text:p>ALIFAX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232.74" table:style-name="ce12">
            <text:p><text:s/>9.232,74<text:s/></text:p>
          </table:table-cell>
          <table:table-cell office:value-type="string" table:style-name="ce11">
            <text:p>ALK-ABELLO'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479.800000000003" table:style-name="ce12">
            <text:p><text:s/>39.479,80<text:s/></text:p>
          </table:table-cell>
          <table:table-cell office:value-type="string" table:style-name="ce11">
            <text:p>ALKER MEDICAL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6473.77" table:style-name="ce12">
            <text:p><text:s/>96.473,77<text:s/></text:p>
          </table:table-cell>
          <table:table-cell office:value-type="string" table:style-name="ce11">
            <text:p>ALLOG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7.87" table:style-name="ce12">
            <text:p><text:s/>287,87<text:s/></text:p>
          </table:table-cell>
          <table:table-cell office:value-type="string" table:style-name="ce11">
            <text:p>ALMA ORTOPEDIC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351.53" table:style-name="ce12">
            <text:p><text:s/>5.351,53<text:s/></text:p>
          </table:table-cell>
          <table:table-cell office:value-type="string" table:style-name="ce11">
            <text:p>ALMAC MEDICALE di Pollini F.&amp; C.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4255.46000000002" table:style-name="ce12">
            <text:p><text:s/>294.255,46<text:s/></text:p>
          </table:table-cell>
          <table:table-cell office:value-type="string" table:style-name="ce11">
            <text:p>ALMAVIV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815.46" table:style-name="ce12">
            <text:p><text:s/>39.815,46<text:s/></text:p>
          </table:table-cell>
          <table:table-cell office:value-type="string" table:style-name="ce11">
            <text:p>ALMIRALL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156.5199999999995" table:style-name="ce12">
            <text:p><text:s/>7.156,52<text:s/></text:p>
          </table:table-cell>
          <table:table-cell office:value-type="string" table:style-name="ce11">
            <text:p>ALP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7.12" table:style-name="ce12">
            <text:p><text:s/>117,12<text:s/></text:p>
          </table:table-cell>
          <table:table-cell office:value-type="string" table:style-name="ce11">
            <text:p>ALPRETEC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56" table:style-name="ce12">
            <text:p><text:s/>1.056,00<text:s/></text:p>
          </table:table-cell>
          <table:table-cell office:value-type="string" table:style-name="ce11">
            <text:p>AMADI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2532.94" table:style-name="ce12">
            <text:p><text:s/>52.532,94<text:s/></text:p>
          </table:table-cell>
          <table:table-cell office:value-type="string" table:style-name="ce11">
            <text:p>AMBU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3819.44" table:style-name="ce12">
            <text:p><text:s/>283.819,44<text:s/></text:p>
          </table:table-cell>
          <table:table-cell office:value-type="string" table:style-name="ce11">
            <text:p>AMGE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551.32" table:style-name="ce12">
            <text:p><text:s/>24.551,32<text:s/></text:p>
          </table:table-cell>
          <table:table-cell office:value-type="string" table:style-name="ce11">
            <text:p>AMO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78.7200000000003" table:style-name="ce12">
            <text:p><text:s/>2.878,72<text:s/></text:p>
          </table:table-cell>
          <table:table-cell office:value-type="string" table:style-name="ce11">
            <text:p>AMOENA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97.46" table:style-name="ce12">
            <text:p><text:s/>7.397,46<text:s/></text:p>
          </table:table-cell>
          <table:table-cell office:value-type="string" table:style-name="ce11">
            <text:p>AMPLIFON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12" table:style-name="ce12">
            <text:p><text:s/>2.912,00<text:s/></text:p>
          </table:table-cell>
          <table:table-cell office:value-type="string" table:style-name="ce11">
            <text:p>AMS GROUP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908.959999999999" table:style-name="ce12">
            <text:p><text:s/>34.908,96<text:s/></text:p>
          </table:table-cell>
          <table:table-cell office:value-type="string" table:style-name="ce11">
            <text:p>ANGELINI 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94.4" table:style-name="ce12">
            <text:p><text:s/>894,40<text:s/></text:p>
          </table:table-cell>
          <table:table-cell office:value-type="string" table:style-name="ce11">
            <text:p>ANGIOLOGICA B.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92" table:style-name="ce12">
            <text:p><text:s/>2.392,00<text:s/></text:p>
          </table:table-cell>
          <table:table-cell office:value-type="string" table:style-name="ce11">
            <text:p>ANIKA THERAPEUTIC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1487.4" table:style-name="ce12">
            <text:p><text:s/>41.487,40<text:s/></text:p>
          </table:table-cell>
          <table:table-cell office:value-type="string" table:style-name="ce11">
            <text:p>ANTHAR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863" table:style-name="ce12">
            <text:p><text:s/>27.863,00<text:s/></text:p>
          </table:table-cell>
          <table:table-cell office:value-type="string" table:style-name="ce11">
            <text:p>AOP ORPHAN PHARMACEUTICAL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885.919999999998" table:style-name="ce12">
            <text:p><text:s/>31.885,92<text:s/></text:p>
          </table:table-cell>
          <table:table-cell office:value-type="string" table:style-name="ce11">
            <text:p>APPLIED MEDICAL DISTRIBUTION EUROP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2.25" table:style-name="ce12">
            <text:p><text:s/>362,25<text:s/></text:p>
          </table:table-cell>
          <table:table-cell office:value-type="string" table:style-name="ce11">
            <text:p>APTA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045.73" table:style-name="ce12">
            <text:p><text:s/>7.045,73<text:s/></text:p>
          </table:table-cell>
          <table:table-cell office:value-type="string" table:style-name="ce11">
            <text:p>APTIVA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20" table:style-name="ce12">
            <text:p><text:s/>1.220,00<text:s/></text:p>
          </table:table-cell>
          <table:table-cell office:value-type="string" table:style-name="ce11">
            <text:p>ARI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472.439999999999" table:style-name="ce12">
            <text:p><text:s/>19.472,44<text:s/></text:p>
          </table:table-cell>
          <table:table-cell office:value-type="string" table:style-name="ce11">
            <text:p>ARTE ORTOP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927.060000000005" table:style-name="ce12">
            <text:p><text:s/>34.927,06<text:s/></text:p>
          </table:table-cell>
          <table:table-cell office:value-type="string" table:style-name="ce11">
            <text:p>ARTHREX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749.9" table:style-name="ce12">
            <text:p><text:s/>57.749,90<text:s/></text:p>
          </table:table-cell>
          <table:table-cell office:value-type="string" table:style-name="ce11">
            <text:p>ARTHY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513.37" table:style-name="ce12">
            <text:p><text:s/>7.513,37<text:s/></text:p>
          </table:table-cell>
          <table:table-cell office:value-type="string" table:style-name="ce11">
            <text:p>ARTI GRAFICHE CARDAMON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316.17" table:style-name="ce12">
            <text:p><text:s/>5.316,17<text:s/></text:p>
          </table:table-cell>
          <table:table-cell office:value-type="string" table:style-name="ce11">
            <text:p>ARTSANIT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73.48" table:style-name="ce12">
            <text:p><text:s/>1.173,48<text:s/></text:p>
          </table:table-cell>
          <table:table-cell office:value-type="string" table:style-name="ce11">
            <text:p>ASPEN PHARMA IRELAND LTD -IT BRANCH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44.7" table:style-name="ce12">
            <text:p><text:s/>2.744,70<text:s/></text:p>
          </table:table-cell>
          <table:table-cell office:value-type="string" table:style-name="ce11">
            <text:p>ASSUT EUROP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1184.6" table:style-name="ce12">
            <text:p><text:s/>221.184,60<text:s/></text:p>
          </table:table-cell>
          <table:table-cell office:value-type="string" table:style-name="ce11">
            <text:p>ASTELLAS 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8811.67" table:style-name="ce12">
            <text:p><text:s/>328.811,67<text:s/></text:p>
          </table:table-cell>
          <table:table-cell office:value-type="string" table:style-name="ce11">
            <text:p>ASTRAZENE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70" table:style-name="ce12">
            <text:p><text:s/>770,00<text:s/></text:p>
          </table:table-cell>
          <table:table-cell office:value-type="string" table:style-name="ce11">
            <text:p>ASTROPHARMA VERTRIEB UND HANDEL GMBH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80" table:style-name="ce12">
            <text:p><text:s/>4.880,00<text:s/></text:p>
          </table:table-cell>
          <table:table-cell office:value-type="string" table:style-name="ce11">
            <text:p>ATESMEDICA.CO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24.98" table:style-name="ce12">
            <text:p><text:s/>1.824,98<text:s/></text:p>
          </table:table-cell>
          <table:table-cell office:value-type="string" table:style-name="ce11">
            <text:p>AUROBINDO PHARMA (ITALIA)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100.69" table:style-name="ce12">
            <text:p><text:s/>22.100,69<text:s/></text:p>
          </table:table-cell>
          <table:table-cell office:value-type="string" table:style-name="ce11">
            <text:p>AVAS PHARMACEUTICAL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81410.75" table:style-name="ce12">
            <text:p><text:s/>2.981.410,75<text:s/></text:p>
          </table:table-cell>
          <table:table-cell office:value-type="string" table:style-name="ce11">
            <text:p>AZIENDA ZERO altri debit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6836.24000000002" table:style-name="ce12">
            <text:p><text:s/>146.836,24<text:s/></text:p>
          </table:table-cell>
          <table:table-cell office:value-type="string" table:style-name="ce11">
            <text:p>B. BRAUN MILANO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6785.7" table:style-name="ce12">
            <text:p><text:s/>56.785,70<text:s/></text:p>
          </table:table-cell>
          <table:table-cell office:value-type="string" table:style-name="ce11">
            <text:p>BALT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403.7000000000007" table:style-name="ce12">
            <text:p><text:s/>6.403,70<text:s/></text:p>
          </table:table-cell>
          <table:table-cell office:value-type="string" table:style-name="ce11">
            <text:p>BARBIERI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6442.64" table:style-name="ce12">
            <text:p><text:s/>186.442,64<text:s/></text:p>
          </table:table-cell>
          <table:table-cell office:value-type="string" table:style-name="ce11">
            <text:p>BAUSCH &amp; LOMB IOM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3.78" table:style-name="ce12">
            <text:p><text:s/>153,78<text:s/></text:p>
          </table:table-cell>
          <table:table-cell office:value-type="string" table:style-name="ce11">
            <text:p>BAVARIAN NORDIC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9561.95" table:style-name="ce12">
            <text:p><text:s/>99.561,95<text:s/></text:p>
          </table:table-cell>
          <table:table-cell office:value-type="string" table:style-name="ce11">
            <text:p>BAXT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6234.12" table:style-name="ce12">
            <text:p><text:s/>236.234,12<text:s/></text:p>
          </table:table-cell>
          <table:table-cell office:value-type="string" table:style-name="ce11">
            <text:p>BAY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1148.92" table:style-name="ce12">
            <text:p><text:s/>91.148,92<text:s/></text:p>
          </table:table-cell>
          <table:table-cell office:value-type="string" table:style-name="ce11">
            <text:p>BEAVER VISITEC INTER.NAL SALES LTD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876.62" table:style-name="ce12">
            <text:p><text:s/>23.876,62<text:s/></text:p>
          </table:table-cell>
          <table:table-cell office:value-type="string" table:style-name="ce11">
            <text:p>BECKMAN COULT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9169.3" table:style-name="ce12">
            <text:p><text:s/>49.169,30<text:s/></text:p>
          </table:table-cell>
          <table:table-cell office:value-type="string" table:style-name="ce11">
            <text:p>BECTON DICKINSON ITALI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9719.490000000005" table:style-name="ce12">
            <text:p><text:s/>59.719,49<text:s/></text:p>
          </table:table-cell>
          <table:table-cell office:value-type="string" table:style-name="ce11">
            <text:p>BENEFI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0.48" table:style-name="ce12">
            <text:p><text:s/>220,48<text:s/></text:p>
          </table:table-cell>
          <table:table-cell office:value-type="string" table:style-name="ce11">
            <text:p>BERTO VASSIL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3.13" table:style-name="ce12">
            <text:p><text:s/>203,13<text:s/></text:p>
          </table:table-cell>
          <table:table-cell office:value-type="string" table:style-name="ce11">
            <text:p>BETA DIAGNOSTICI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00.83" table:style-name="ce12">
            <text:p><text:s/>1.600,83<text:s/></text:p>
          </table:table-cell>
          <table:table-cell office:value-type="string" table:style-name="ce11">
            <text:p>BI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158.3999999999996" table:style-name="ce12">
            <text:p><text:s/>5.158,40<text:s/></text:p>
          </table:table-cell>
          <table:table-cell office:value-type="string" table:style-name="ce11">
            <text:p>BIMAR ORTH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917.599999999999" table:style-name="ce12">
            <text:p><text:s/>31.917,60<text:s/></text:p>
          </table:table-cell>
          <table:table-cell office:value-type="string" table:style-name="ce11">
            <text:p>BIOCHEMICAL SYSTEMS INTERNATIONAL SP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10.0599999999995" table:style-name="ce12">
            <text:p><text:s/>5.710,06<text:s/></text:p>
          </table:table-cell>
          <table:table-cell office:value-type="string" table:style-name="ce11">
            <text:p>BIOCOMMERCIAL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039.18" table:style-name="ce12">
            <text:p><text:s/>6.039,18<text:s/></text:p>
          </table:table-cell>
          <table:table-cell office:value-type="string" table:style-name="ce11">
            <text:p>BIOCOMPOSIT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666.46" table:style-name="ce12">
            <text:p><text:s/>10.666,46<text:s/></text:p>
          </table:table-cell>
          <table:table-cell office:value-type="string" table:style-name="ce11">
            <text:p>BIOELEKTR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4378.68" table:style-name="ce12">
            <text:p><text:s/>124.378,68<text:s/></text:p>
          </table:table-cell>
          <table:table-cell office:value-type="string" table:style-name="ce11">
            <text:p>BIOGEN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619.44" table:style-name="ce12">
            <text:p><text:s/>8.619,44<text:s/></text:p>
          </table:table-cell>
          <table:table-cell office:value-type="string" table:style-name="ce11">
            <text:p>BIOINDUSTRIA L.I.M.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4.88" table:style-name="ce12">
            <text:p><text:s/>304,88<text:s/></text:p>
          </table:table-cell>
          <table:table-cell office:value-type="string" table:style-name="ce11">
            <text:p>BIOLIFE ITALIAN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835.6100000000006" table:style-name="ce12">
            <text:p><text:s/>6.835,61<text:s/></text:p>
          </table:table-cell>
          <table:table-cell office:value-type="string" table:style-name="ce11">
            <text:p>BIOMEDIC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216.63" table:style-name="ce12">
            <text:p><text:s/>7.216,63<text:s/></text:p>
          </table:table-cell>
          <table:table-cell office:value-type="string" table:style-name="ce11">
            <text:p>BIOMEDIK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587.09" table:style-name="ce12">
            <text:p><text:s/>50.587,09<text:s/></text:p>
          </table:table-cell>
          <table:table-cell office:value-type="string" table:style-name="ce11">
            <text:p>BIOMERIEUX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07.19" table:style-name="ce12">
            <text:p><text:s/>1.207,19<text:s/></text:p>
          </table:table-cell>
          <table:table-cell office:value-type="string" table:style-name="ce11">
            <text:p>BIO-OPTICA MILAN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62.84" table:style-name="ce12">
            <text:p><text:s/>2.962,84<text:s/></text:p>
          </table:table-cell>
          <table:table-cell office:value-type="string" table:style-name="ce11">
            <text:p>BIOPROJET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60" table:style-name="ce12">
            <text:p><text:s/>3.660,00<text:s/></text:p>
          </table:table-cell>
          <table:table-cell office:value-type="string" table:style-name="ce11">
            <text:p>BIO-RAD LABORATORIES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43.34" table:style-name="ce12">
            <text:p><text:s/>2.843,34<text:s/></text:p>
          </table:table-cell>
          <table:table-cell office:value-type="string" table:style-name="ce11">
            <text:p>BIOSIG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80" table:style-name="ce12">
            <text:p><text:s/>4.880,00<text:s/></text:p>
          </table:table-cell>
          <table:table-cell office:value-type="string" table:style-name="ce11">
            <text:p>BIOTI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7207" table:style-name="ce12">
            <text:p><text:s/>187.207,00<text:s/></text:p>
          </table:table-cell>
          <table:table-cell office:value-type="string" table:style-name="ce11">
            <text:p>BIOTRONIK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124.34" table:style-name="ce12">
            <text:p><text:s/>4.124,34<text:s/></text:p>
          </table:table-cell>
          <table:table-cell office:value-type="string" table:style-name="ce11">
            <text:p>BIOVIIIX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76" table:style-name="ce12">
            <text:p><text:s/>976,00<text:s/></text:p>
          </table:table-cell>
          <table:table-cell office:value-type="string" table:style-name="ce11">
            <text:p>BIT4I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9.4" table:style-name="ce12">
            <text:p><text:s/>329,40<text:s/></text:p>
          </table:table-cell>
          <table:table-cell office:value-type="string" table:style-name="ce11">
            <text:p>BLEK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8.39999999999998" table:style-name="ce12">
            <text:p><text:s/>268,40<text:s/></text:p>
          </table:table-cell>
          <table:table-cell office:value-type="string" table:style-name="ce11">
            <text:p>BM MEDICAL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3663.43" table:style-name="ce12">
            <text:p><text:s/>173.663,43<text:s/></text:p>
          </table:table-cell>
          <table:table-cell office:value-type="string" table:style-name="ce11">
            <text:p>BOEHRINGER INGELHEIM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7196.42" table:style-name="ce12">
            <text:p><text:s/>277.196,42<text:s/></text:p>
          </table:table-cell>
          <table:table-cell office:value-type="string" table:style-name="ce11">
            <text:p>BOSTON SCIENTIFIC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538.73" table:style-name="ce12">
            <text:p><text:s/>17.538,73<text:s/></text:p>
          </table:table-cell>
          <table:table-cell office:value-type="string" table:style-name="ce11">
            <text:p>BRACCO IMAGIN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056.61" table:style-name="ce12">
            <text:p><text:s/>18.056,61<text:s/></text:p>
          </table:table-cell>
          <table:table-cell office:value-type="string" table:style-name="ce11">
            <text:p>BREVIGLIER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7036.13" table:style-name="ce12">
            <text:p><text:s/>187.036,13<text:s/></text:p>
          </table:table-cell>
          <table:table-cell office:value-type="string" table:style-name="ce11">
            <text:p>BRISTOL-MYERS SQUIBB S.r.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01.46" table:style-name="ce12">
            <text:p><text:s/>1.601,46<text:s/></text:p>
          </table:table-cell>
          <table:table-cell office:value-type="string" table:style-name="ce11">
            <text:p>BRUNO FARMACEUT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68.02" table:style-name="ce12">
            <text:p><text:s/>2.068,02<text:s/></text:p>
          </table:table-cell>
          <table:table-cell office:value-type="string" table:style-name="ce11">
            <text:p>BS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9633.24" table:style-name="ce12">
            <text:p><text:s/>59.633,24<text:s/></text:p>
          </table:table-cell>
          <table:table-cell office:value-type="string" table:style-name="ce11">
            <text:p>BURKE &amp; BURK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15.4" table:style-name="ce12">
            <text:p><text:s/>1.315,40<text:s/></text:p>
          </table:table-cell>
          <table:table-cell office:value-type="string" table:style-name="ce11">
            <text:p>C.B.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89.5" table:style-name="ce12">
            <text:p><text:s/>1.189,50<text:s/></text:p>
          </table:table-cell>
          <table:table-cell office:value-type="string" table:style-name="ce11">
            <text:p>C.E.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67.62" table:style-name="ce12">
            <text:p><text:s/>967,62<text:s/></text:p>
          </table:table-cell>
          <table:table-cell office:value-type="string" table:style-name="ce11">
            <text:p>C.F.I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978.2" table:style-name="ce12">
            <text:p><text:s/>5.978,20<text:s/></text:p>
          </table:table-cell>
          <table:table-cell office:value-type="string" table:style-name="ce11">
            <text:p>C.I.D.A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6.4" table:style-name="ce12">
            <text:p><text:s/>166,40<text:s/></text:p>
          </table:table-cell>
          <table:table-cell office:value-type="string" table:style-name="ce11">
            <text:p>C.P.O.-CENTRO PRES.ORTOPEDICI-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306.6" table:style-name="ce12">
            <text:p><text:s/>11.306,60<text:s/></text:p>
          </table:table-cell>
          <table:table-cell office:value-type="string" table:style-name="ce11">
            <text:p>CAI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384.14" table:style-name="ce12">
            <text:p><text:s/>14.384,14<text:s/></text:p>
          </table:table-cell>
          <table:table-cell office:value-type="string" table:style-name="ce11">
            <text:p>CANE'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784.58" table:style-name="ce12">
            <text:p><text:s/>7.784,58<text:s/></text:p>
          </table:table-cell>
          <table:table-cell office:value-type="string" table:style-name="ce11">
            <text:p>CARLO BIANCH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9.93" table:style-name="ce12">
            <text:p><text:s/>189,93<text:s/></text:p>
          </table:table-cell>
          <table:table-cell office:value-type="string" table:style-name="ce11">
            <text:p>CASA DI CURA CITTA'DI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71.6699999999996" table:style-name="ce12">
            <text:p><text:s/>2.971,67<text:s/></text:p>
          </table:table-cell>
          <table:table-cell office:value-type="string" table:style-name="ce11">
            <text:p>CASSA ECONOMALE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4867.97" table:style-name="ce12">
            <text:p><text:s/>44.867,97<text:s/></text:p>
          </table:table-cell>
          <table:table-cell office:value-type="string" table:style-name="ce11">
            <text:p>CELLTRION HEALTHCARE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15.29" table:style-name="ce12">
            <text:p><text:s/>1.315,29<text:s/></text:p>
          </table:table-cell>
          <table:table-cell office:value-type="string" table:style-name="ce11">
            <text:p>CENTRO OTOACUSTICO MARCHESI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45" table:style-name="ce12">
            <text:p><text:s/>2.745,00<text:s/></text:p>
          </table:table-cell>
          <table:table-cell office:value-type="string" table:style-name="ce11">
            <text:p>CENTRO PRIMAVERA SAS di Ferrari F.&amp;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94.1" table:style-name="ce12">
            <text:p><text:s/>3.094,10<text:s/></text:p>
          </table:table-cell>
          <table:table-cell office:value-type="string" table:style-name="ce11">
            <text:p>CENTRO SORDITA' DI MARIUZZO &amp; C.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7.6" table:style-name="ce12">
            <text:p><text:s/>237,60<text:s/></text:p>
          </table:table-cell>
          <table:table-cell office:value-type="string" table:style-name="ce11">
            <text:p>CENTRO VET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250" table:style-name="ce12">
            <text:p><text:s/>15.250,00<text:s/></text:p>
          </table:table-cell>
          <table:table-cell office:value-type="string" table:style-name="ce11">
            <text:p>CEPHEI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25.41" table:style-name="ce12">
            <text:p><text:s/>3.825,41<text:s/></text:p>
          </table:table-cell>
          <table:table-cell office:value-type="string" table:style-name="ce11">
            <text:p>CERACART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376.99" table:style-name="ce12">
            <text:p><text:s/>29.376,99<text:s/></text:p>
          </table:table-cell>
          <table:table-cell office:value-type="string" table:style-name="ce11">
            <text:p>CF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984.400000000001" table:style-name="ce12">
            <text:p><text:s/>21.984,40<text:s/></text:p>
          </table:table-cell>
          <table:table-cell office:value-type="string" table:style-name="ce11">
            <text:p>CHE VIST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25.69" table:style-name="ce12">
            <text:p><text:s/>7.325,69<text:s/></text:p>
          </table:table-cell>
          <table:table-cell office:value-type="string" table:style-name="ce11">
            <text:p>CHEMI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3580" table:style-name="ce12">
            <text:p><text:s/>33.580,00<text:s/></text:p>
          </table:table-cell>
          <table:table-cell office:value-type="string" table:style-name="ce11">
            <text:p>CHIESI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0.9" table:style-name="ce12">
            <text:p><text:s/>430,90<text:s/></text:p>
          </table:table-cell>
          <table:table-cell office:value-type="string" table:style-name="ce11">
            <text:p>CHIRONE S.C.S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0689.97" table:style-name="ce12">
            <text:p><text:s/>120.689,97<text:s/></text:p>
          </table:table-cell>
          <table:table-cell office:value-type="string" table:style-name="ce11">
            <text:p>CLAB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441.47" table:style-name="ce12">
            <text:p><text:s/>28.441,47<text:s/></text:p>
          </table:table-cell>
          <table:table-cell office:value-type="string" table:style-name="ce11">
            <text:p>CLINI-LAB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960" table:style-name="ce12">
            <text:p><text:s/>11.960,00<text:s/></text:p>
          </table:table-cell>
          <table:table-cell office:value-type="string" table:style-name="ce11">
            <text:p>COCHLEA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34.92" table:style-name="ce12">
            <text:p><text:s/>4.834,92<text:s/></text:p>
          </table:table-cell>
          <table:table-cell office:value-type="string" table:style-name="ce11">
            <text:p>CODIFI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88.7199999999998" table:style-name="ce12">
            <text:p><text:s/>2.288,72<text:s/></text:p>
          </table:table-cell>
          <table:table-cell office:value-type="string" table:style-name="ce11">
            <text:p>CODISAN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4.18" table:style-name="ce12">
            <text:p><text:s/>154,18<text:s/></text:p>
          </table:table-cell>
          <table:table-cell office:value-type="string" table:style-name="ce11">
            <text:p>COGNOLAT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08.52" table:style-name="ce12">
            <text:p><text:s/>3.008,52<text:s/></text:p>
          </table:table-cell>
          <table:table-cell office:value-type="string" table:style-name="ce11">
            <text:p>COL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1565.09" table:style-name="ce12">
            <text:p><text:s/>151.565,09<text:s/></text:p>
          </table:table-cell>
          <table:table-cell office:value-type="string" table:style-name="ce11">
            <text:p>COLOPLAST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350.960000000001" table:style-name="ce12">
            <text:p><text:s/>10.350,96<text:s/></text:p>
          </table:table-cell>
          <table:table-cell office:value-type="string" table:style-name="ce11">
            <text:p>CONMED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824.67" table:style-name="ce12">
            <text:p><text:s/>43.824,67<text:s/></text:p>
          </table:table-cell>
          <table:table-cell office:value-type="string" table:style-name="ce11">
            <text:p>CONVATEC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559.58" table:style-name="ce12">
            <text:p><text:s/>57.559,58<text:s/></text:p>
          </table:table-cell>
          <table:table-cell office:value-type="string" table:style-name="ce11">
            <text:p>COOK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.7" table:style-name="ce12">
            <text:p><text:s/>29,70<text:s/></text:p>
          </table:table-cell>
          <table:table-cell office:value-type="string" table:style-name="ce11">
            <text:p>COOPER CONSUMER HEALTH I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5407.240000000005" table:style-name="ce12">
            <text:p><text:s/>35.407,24<text:s/></text:p>
          </table:table-cell>
          <table:table-cell office:value-type="string" table:style-name="ce11">
            <text:p>CORDI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348" table:style-name="ce12">
            <text:p><text:s/>16.348,00<text:s/></text:p>
          </table:table-cell>
          <table:table-cell office:value-type="string" table:style-name="ce11">
            <text:p>CORIOS SOC.COOPERATIV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9678.93" table:style-name="ce12">
            <text:p><text:s/>199.678,93<text:s/></text:p>
          </table:table-cell>
          <table:table-cell office:value-type="string" table:style-name="ce11">
            <text:p>CROMA GIO.BATT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600" table:style-name="ce12">
            <text:p><text:s/>28.600,00<text:s/></text:p>
          </table:table-cell>
          <table:table-cell office:value-type="string" table:style-name="ce11">
            <text:p>CSL BEHRING SPA (EX ZLB BEHRING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0704.41" table:style-name="ce12">
            <text:p><text:s/>70.704,41<text:s/></text:p>
          </table:table-cell>
          <table:table-cell office:value-type="string" table:style-name="ce11">
            <text:p>CURIUM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82.23" table:style-name="ce12">
            <text:p><text:s/>3.282,23<text:s/></text:p>
          </table:table-cell>
          <table:table-cell office:value-type="string" table:style-name="ce11">
            <text:p>D.D.E. DYNAMIC DEVICES EUROP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08.16" table:style-name="ce12">
            <text:p><text:s/>2.108,16<text:s/></text:p>
          </table:table-cell>
          <table:table-cell office:value-type="string" table:style-name="ce11">
            <text:p>D.I.D. SPA DIAGNOSTIC INTERNATIONA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782.3999999999996" table:style-name="ce12">
            <text:p><text:s/>4.782,40<text:s/></text:p>
          </table:table-cell>
          <table:table-cell office:value-type="string" table:style-name="ce11">
            <text:p>D.I.M.E.D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5262.68" table:style-name="ce12">
            <text:p><text:s/>65.262,68<text:s/></text:p>
          </table:table-cell>
          <table:table-cell office:value-type="string" table:style-name="ce11">
            <text:p>D.O.R.C. ITALY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99.1" table:style-name="ce12">
            <text:p><text:s/>799,10<text:s/></text:p>
          </table:table-cell>
          <table:table-cell office:value-type="string" table:style-name="ce11">
            <text:p>DAHLHAUSEN ITALY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7799.3" table:style-name="ce12">
            <text:p><text:s/>67.799,30<text:s/></text:p>
          </table:table-cell>
          <table:table-cell office:value-type="string" table:style-name="ce11">
            <text:p>DAIICHI SANKYO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787.99" table:style-name="ce12">
            <text:p><text:s/>6.787,99<text:s/></text:p>
          </table:table-cell>
          <table:table-cell office:value-type="string" table:style-name="ce11">
            <text:p>DANONE NUTRICIA SPA SOCIETA' BENEFIT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574.01" table:style-name="ce12">
            <text:p><text:s/>9.574,01<text:s/></text:p>
          </table:table-cell>
          <table:table-cell office:value-type="string" table:style-name="ce11">
            <text:p>DAS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9353.929999999993" table:style-name="ce12">
            <text:p><text:s/>79.353,93<text:s/></text:p>
          </table:table-cell>
          <table:table-cell office:value-type="string" table:style-name="ce11">
            <text:p>DASIT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04.79" table:style-name="ce12">
            <text:p><text:s/>1.304,79<text:s/></text:p>
          </table:table-cell>
          <table:table-cell office:value-type="string" table:style-name="ce11">
            <text:p>DBNSTORE DI TIZIANO PELLAT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660.33" table:style-name="ce12">
            <text:p><text:s/>50.660,33<text:s/></text:p>
          </table:table-cell>
          <table:table-cell office:value-type="string" table:style-name="ce11">
            <text:p>DE MORI A.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839.05" table:style-name="ce12">
            <text:p><text:s/>14.839,05<text:s/></text:p>
          </table:table-cell>
          <table:table-cell office:value-type="string" table:style-name="ce11">
            <text:p>DEALF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733.6000000000004" table:style-name="ce12">
            <text:p><text:s/>4.733,60<text:s/></text:p>
          </table:table-cell>
          <table:table-cell office:value-type="string" table:style-name="ce11">
            <text:p>DEA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079.26" table:style-name="ce12">
            <text:p><text:s/>23.079,26<text:s/></text:p>
          </table:table-cell>
          <table:table-cell office:value-type="string" table:style-name="ce11">
            <text:p>DECO MED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739.439999999999" table:style-name="ce12">
            <text:p><text:s/>16.739,44<text:s/></text:p>
          </table:table-cell>
          <table:table-cell office:value-type="string" table:style-name="ce11">
            <text:p>DELTA MED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84.61" table:style-name="ce12">
            <text:p><text:s/>3.284,61<text:s/></text:p>
          </table:table-cell>
          <table:table-cell office:value-type="string" table:style-name="ce11">
            <text:p>DELTAVOX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8.48" table:style-name="ce12">
            <text:p><text:s/>168,48<text:s/></text:p>
          </table:table-cell>
          <table:table-cell office:value-type="string" table:style-name="ce11">
            <text:p>DENTAL WORL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375" table:style-name="ce12">
            <text:p><text:s/>18.375,00<text:s/></text:p>
          </table:table-cell>
          <table:table-cell office:value-type="string" table:style-name="ce11">
            <text:p>DIAL MEDICA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092.1" table:style-name="ce12">
            <text:p><text:s/>7.092,10<text:s/></text:p>
          </table:table-cell>
          <table:table-cell office:value-type="string" table:style-name="ce11">
            <text:p>DIAPATH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467.48" table:style-name="ce12">
            <text:p><text:s/>28.467,48<text:s/></text:p>
          </table:table-cell>
          <table:table-cell office:value-type="string" table:style-name="ce11">
            <text:p>DIASORIN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7.16" table:style-name="ce12">
            <text:p><text:s/>217,16<text:s/></text:p>
          </table:table-cell>
          <table:table-cell office:value-type="string" table:style-name="ce11">
            <text:p>DIEMME DISPOSITIVI MED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1.23" table:style-name="ce12">
            <text:p><text:s/>71,23<text:s/></text:p>
          </table:table-cell>
          <table:table-cell office:value-type="string" table:style-name="ce11">
            <text:p>DIFA COOPER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2150.66" table:style-name="ce12">
            <text:p><text:s/>102.150,66<text:s/></text:p>
          </table:table-cell>
          <table:table-cell office:value-type="string" table:style-name="ce11">
            <text:p>DIMEDIC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987.27" table:style-name="ce12">
            <text:p><text:s/>10.987,27<text:s/></text:p>
          </table:table-cell>
          <table:table-cell office:value-type="string" table:style-name="ce11">
            <text:p>DIMENSIONE UDIRE SNC DI SUMAN A.&amp;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66.34" table:style-name="ce12">
            <text:p><text:s/>1.666,34<text:s/></text:p>
          </table:table-cell>
          <table:table-cell office:value-type="string" table:style-name="ce11">
            <text:p>DIPRO MEDICAL DEVIC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645.7" table:style-name="ce12">
            <text:p><text:s/>5.645,70<text:s/></text:p>
          </table:table-cell>
          <table:table-cell office:value-type="string" table:style-name="ce11">
            <text:p>DMF PHARMA FOODA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935.18" table:style-name="ce12">
            <text:p><text:s/>7.935,18<text:s/></text:p>
          </table:table-cell>
          <table:table-cell office:value-type="string" table:style-name="ce11">
            <text:p>DOC GENER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6.32" table:style-name="ce12">
            <text:p><text:s/>216,32<text:s/></text:p>
          </table:table-cell>
          <table:table-cell office:value-type="string" table:style-name="ce11">
            <text:p>DOLESE SAS -ORTOPEDIA E SANITARIA-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.340000000000003" table:style-name="ce12">
            <text:p><text:s/>32,34<text:s/></text:p>
          </table:table-cell>
          <table:table-cell office:value-type="string" table:style-name="ce11">
            <text:p>DOMPE' FARMACEUTICI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619.76" table:style-name="ce12">
            <text:p><text:s/>11.619,76<text:s/></text:p>
          </table:table-cell>
          <table:table-cell office:value-type="string" table:style-name="ce11">
            <text:p>DR. REDDY'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62.75" table:style-name="ce12">
            <text:p><text:s/>3.762,75<text:s/></text:p>
          </table:table-cell>
          <table:table-cell office:value-type="string" table:style-name="ce11">
            <text:p>DR. SCHA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6.49" table:style-name="ce12">
            <text:p><text:s/>386,49<text:s/></text:p>
          </table:table-cell>
          <table:table-cell office:value-type="string" table:style-name="ce11">
            <text:p>EDAN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421.74" table:style-name="ce12">
            <text:p><text:s/>10.421,74<text:s/></text:p>
          </table:table-cell>
          <table:table-cell office:value-type="string" table:style-name="ce11">
            <text:p>EDWARDS LIFESCIENCE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241.23" table:style-name="ce12">
            <text:p><text:s/>12.241,23<text:s/></text:p>
          </table:table-cell>
          <table:table-cell office:value-type="string" table:style-name="ce11">
            <text:p>EFFEBI HOSPIT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732" table:style-name="ce12">
            <text:p><text:s/>13.732,00<text:s/></text:p>
          </table:table-cell>
          <table:table-cell office:value-type="string" table:style-name="ce11">
            <text:p>E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557.12" table:style-name="ce12">
            <text:p><text:s/>12.557,12<text:s/></text:p>
          </table:table-cell>
          <table:table-cell office:value-type="string" table:style-name="ce11">
            <text:p>EISA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93" table:style-name="ce12">
            <text:p><text:s/>793,00<text:s/></text:p>
          </table:table-cell>
          <table:table-cell office:value-type="string" table:style-name="ce11">
            <text:p>EL.MED. GARDA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674.52" table:style-name="ce12">
            <text:p><text:s/>7.674,52<text:s/></text:p>
          </table:table-cell>
          <table:table-cell office:value-type="string" table:style-name="ce11">
            <text:p>ELETTROVENET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3861.9" table:style-name="ce12">
            <text:p><text:s/>393.861,90<text:s/></text:p>
          </table:table-cell>
          <table:table-cell office:value-type="string" table:style-name="ce11">
            <text:p>ELI LILLY ITALI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763.33" table:style-name="ce12">
            <text:p><text:s/>4.763,33<text:s/></text:p>
          </table:table-cell>
          <table:table-cell office:value-type="string" table:style-name="ce11">
            <text:p>EMMECIQUATTRO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04" table:style-name="ce12">
            <text:p><text:s/>3.904,00<text:s/></text:p>
          </table:table-cell>
          <table:table-cell office:value-type="string" table:style-name="ce11">
            <text:p>EMMEDI INSTRUMENT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755.48" table:style-name="ce12">
            <text:p><text:s/>16.755,48<text:s/></text:p>
          </table:table-cell>
          <table:table-cell office:value-type="string" table:style-name="ce11">
            <text:p>EMODIAL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61.48" table:style-name="ce12">
            <text:p><text:s/>1.661,48<text:s/></text:p>
          </table:table-cell>
          <table:table-cell office:value-type="string" table:style-name="ce11">
            <text:p>EPIONPHARMA GROUP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024.23" table:style-name="ce12">
            <text:p><text:s/>11.024,23<text:s/></text:p>
          </table:table-cell>
          <table:table-cell office:value-type="string" table:style-name="ce11">
            <text:p>ERB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761.6" table:style-name="ce12">
            <text:p><text:s/>13.761,60<text:s/></text:p>
          </table:table-cell>
          <table:table-cell office:value-type="string" table:style-name="ce11">
            <text:p>ESA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155.15" table:style-name="ce12">
            <text:p><text:s/>26.155,15<text:s/></text:p>
          </table:table-cell>
          <table:table-cell office:value-type="string" table:style-name="ce11">
            <text:p>ESSITY ITALY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53.23" table:style-name="ce12">
            <text:p><text:s/>1.853,23<text:s/></text:p>
          </table:table-cell>
          <table:table-cell office:value-type="string" table:style-name="ce11">
            <text:p>ESTEVE PHARMACEUTICAL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5827.919999999998" table:style-name="ce12">
            <text:p><text:s/>35.827,92<text:s/></text:p>
          </table:table-cell>
          <table:table-cell office:value-type="string" table:style-name="ce11">
            <text:p>ESTOR SPA (HMR DIALISI SRL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010.97" table:style-name="ce12">
            <text:p><text:s/>4.010,97<text:s/></text:p>
          </table:table-cell>
          <table:table-cell office:value-type="string" table:style-name="ce11">
            <text:p>ETHYPHARM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807.2000000000007" table:style-name="ce12">
            <text:p><text:s/>9.807,20<text:s/></text:p>
          </table:table-cell>
          <table:table-cell office:value-type="string" table:style-name="ce11">
            <text:p>EU K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156.5" table:style-name="ce12">
            <text:p><text:s/>10.156,50<text:s/></text:p>
          </table:table-cell>
          <table:table-cell office:value-type="string" table:style-name="ce11">
            <text:p>EUROCOLUMBU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08.56" table:style-name="ce12">
            <text:p><text:s/>5.708,56<text:s/></text:p>
          </table:table-cell>
          <table:table-cell office:value-type="string" table:style-name="ce11">
            <text:p>EUROCONTACT-EREDI LANZIERI CLAUDI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95.1400000000001" table:style-name="ce12">
            <text:p><text:s/>1.195,14<text:s/></text:p>
          </table:table-cell>
          <table:table-cell office:value-type="string" table:style-name="ce11">
            <text:p>EUROIMMUN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6271.149999999994" table:style-name="ce12">
            <text:p><text:s/>66.271,15<text:s/></text:p>
          </table:table-cell>
          <table:table-cell office:value-type="string" table:style-name="ce11">
            <text:p>Euromed Pharm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52.16" table:style-name="ce12">
            <text:p><text:s/>2.352,16<text:s/></text:p>
          </table:table-cell>
          <table:table-cell office:value-type="string" table:style-name="ce11">
            <text:p>EURO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8.02" table:style-name="ce12">
            <text:p><text:s/>258,02<text:s/></text:p>
          </table:table-cell>
          <table:table-cell office:value-type="string" table:style-name="ce11">
            <text:p>EURO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775.58" table:style-name="ce12">
            <text:p><text:s/>8.775,58<text:s/></text:p>
          </table:table-cell>
          <table:table-cell office:value-type="string" table:style-name="ce11">
            <text:p>EVER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60.4" table:style-name="ce12">
            <text:p><text:s/>3.260,40<text:s/></text:p>
          </table:table-cell>
          <table:table-cell office:value-type="string" table:style-name="ce11">
            <text:p>EVOLUZIONI MEDICH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05.7199999999998" table:style-name="ce12">
            <text:p><text:s/>2.105,72<text:s/></text:p>
          </table:table-cell>
          <table:table-cell office:value-type="string" table:style-name="ce11">
            <text:p>FA SECURIT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5.85" table:style-name="ce12">
            <text:p><text:s/>245,85<text:s/></text:p>
          </table:table-cell>
          <table:table-cell office:value-type="string" table:style-name="ce11">
            <text:p>FARMACEUTICA INTERNAZIONALE ITALIA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0" table:style-name="ce12">
            <text:p><text:s/>100,00<text:s/></text:p>
          </table:table-cell>
          <table:table-cell office:value-type="string" table:style-name="ce11">
            <text:p>FARMACIA LE VALL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1" table:style-name="ce12">
            <text:p><text:s/>81,00<text:s/></text:p>
          </table:table-cell>
          <table:table-cell office:value-type="string" table:style-name="ce11">
            <text:p>FARMACIA SAN CARL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9.44" table:style-name="ce12">
            <text:p><text:s/>199,44<text:s/></text:p>
          </table:table-cell>
          <table:table-cell office:value-type="string" table:style-name="ce11">
            <text:p>FARMACIA SAN GAETAN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145.08" table:style-name="ce12">
            <text:p><text:s/>21.145,08<text:s/></text:p>
          </table:table-cell>
          <table:table-cell office:value-type="string" table:style-name="ce11">
            <text:p>FARMACIE INTERNAZIONA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649.439999999999" table:style-name="ce12">
            <text:p><text:s/>30.649,44<text:s/></text:p>
          </table:table-cell>
          <table:table-cell office:value-type="string" table:style-name="ce11">
            <text:p>FARMAC-ZABBAN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4.19999999999999" table:style-name="ce12">
            <text:p><text:s/>134,20<text:s/></text:p>
          </table:table-cell>
          <table:table-cell office:value-type="string" table:style-name="ce11">
            <text:p>FARMALABO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432.639999999999" table:style-name="ce12">
            <text:p><text:s/>37.432,64<text:s/></text:p>
          </table:table-cell>
          <table:table-cell office:value-type="string" table:style-name="ce11">
            <text:p>FARMALVARI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1.6" table:style-name="ce12">
            <text:p><text:s/>501,60<text:s/></text:p>
          </table:table-cell>
          <table:table-cell office:value-type="string" table:style-name="ce11">
            <text:p>FARMAZAN COSMOCEUT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5694.87" table:style-name="ce12">
            <text:p><text:s/>85.694,87<text:s/></text:p>
          </table:table-cell>
          <table:table-cell office:value-type="string" table:style-name="ce11">
            <text:p>FATER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60" table:style-name="ce12">
            <text:p><text:s/>3.860,00<text:s/></text:p>
          </table:table-cell>
          <table:table-cell office:value-type="string" table:style-name="ce11">
            <text:p>FE.MA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8.88" table:style-name="ce12">
            <text:p><text:s/>248,88<text:s/></text:p>
          </table:table-cell>
          <table:table-cell office:value-type="string" table:style-name="ce11">
            <text:p>FE-GROUP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73.24" table:style-name="ce12">
            <text:p><text:s/>473,24<text:s/></text:p>
          </table:table-cell>
          <table:table-cell office:value-type="string" table:style-name="ce11">
            <text:p>FER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25.9" table:style-name="ce12">
            <text:p><text:s/>725,90<text:s/></text:p>
          </table:table-cell>
          <table:table-cell office:value-type="string" table:style-name="ce11">
            <text:p>FERRARI L. DI FERRARI PIETR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3.41999999999999" table:style-name="ce12">
            <text:p><text:s/>143,42<text:s/></text:p>
          </table:table-cell>
          <table:table-cell office:value-type="string" table:style-name="ce11">
            <text:p>FERRIN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3374.15" table:style-name="ce12">
            <text:p><text:s/>33.374,15<text:s/></text:p>
          </table:table-cell>
          <table:table-cell office:value-type="string" table:style-name="ce11">
            <text:p>FIAB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010.620000000003" table:style-name="ce12">
            <text:p><text:s/>22.010,62<text:s/></text:p>
          </table:table-cell>
          <table:table-cell office:value-type="string" table:style-name="ce11">
            <text:p>FIDIA FARMACEUTIC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343" table:style-name="ce12">
            <text:p><text:s/>34.343,00<text:s/></text:p>
          </table:table-cell>
          <table:table-cell office:value-type="string" table:style-name="ce11">
            <text:p>FISHER &amp; PAYKEL HEALTHCARE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1.85000000000002" table:style-name="ce12">
            <text:p><text:s/>311,85<text:s/></text:p>
          </table:table-cell>
          <table:table-cell office:value-type="string" table:style-name="ce11">
            <text:p>FITOPROJEC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265.35" table:style-name="ce12">
            <text:p><text:s/>6.265,35<text:s/></text:p>
          </table:table-cell>
          <table:table-cell office:value-type="string" table:style-name="ce11">
            <text:p>FLEXI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84.79" table:style-name="ce12">
            <text:p><text:s/>684,79<text:s/></text:p>
          </table:table-cell>
          <table:table-cell office:value-type="string" table:style-name="ce11">
            <text:p>FLEX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115" table:style-name="ce12">
            <text:p><text:s/>11.115,00<text:s/></text:p>
          </table:table-cell>
          <table:table-cell office:value-type="string" table:style-name="ce11">
            <text:p>FONDAZIONE BANCA DEGLI OCCHI VENE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750.72" table:style-name="ce12">
            <text:p><text:s/>7.750,72<text:s/></text:p>
          </table:table-cell>
          <table:table-cell office:value-type="string" table:style-name="ce11">
            <text:p>FONDAZIONE BANCA DEI TESSUTI VENE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237.47" table:style-name="ce12">
            <text:p><text:s/>20.237,47<text:s/></text:p>
          </table:table-cell>
          <table:table-cell office:value-type="string" table:style-name="ce11">
            <text:p>FPC INFORMAT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7.25" table:style-name="ce12">
            <text:p><text:s/>137,25<text:s/></text:p>
          </table:table-cell>
          <table:table-cell office:value-type="string" table:style-name="ce11">
            <text:p>FRE.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9340.319999999992" table:style-name="ce12">
            <text:p><text:s/>99.340,32<text:s/></text:p>
          </table:table-cell>
          <table:table-cell office:value-type="string" table:style-name="ce11">
            <text:p>FRESENIUS KABI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389.570000000007" table:style-name="ce12">
            <text:p><text:s/>73.389,57<text:s/></text:p>
          </table:table-cell>
          <table:table-cell office:value-type="string" table:style-name="ce11">
            <text:p>FRESENIUS MEDICAL CARE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28" table:style-name="ce12">
            <text:p><text:s/>2.928,00<text:s/></text:p>
          </table:table-cell>
          <table:table-cell office:value-type="string" table:style-name="ce11">
            <text:p>FUJIREBIO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08.52" table:style-name="ce12">
            <text:p><text:s/>3.008,52<text:s/></text:p>
          </table:table-cell>
          <table:table-cell office:value-type="string" table:style-name="ce11">
            <text:p>G.L. PHARMA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2792.89" table:style-name="ce12">
            <text:p><text:s/>62.792,89<text:s/></text:p>
          </table:table-cell>
          <table:table-cell office:value-type="string" table:style-name="ce11">
            <text:p>GADA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839.200000000001" table:style-name="ce12">
            <text:p><text:s/>24.839,20<text:s/></text:p>
          </table:table-cell>
          <table:table-cell office:value-type="string" table:style-name="ce11">
            <text:p>GALIAZZO BRUN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00.3" table:style-name="ce12">
            <text:p><text:s/>3.600,30<text:s/></text:p>
          </table:table-cell>
          <table:table-cell office:value-type="string" table:style-name="ce11">
            <text:p>GAMMA SERVIZ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7027.92" table:style-name="ce12">
            <text:p><text:s/>97.027,92<text:s/></text:p>
          </table:table-cell>
          <table:table-cell office:value-type="string" table:style-name="ce11">
            <text:p>GE HEALTH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6.48" table:style-name="ce12">
            <text:p><text:s/>286,48<text:s/></text:p>
          </table:table-cell>
          <table:table-cell office:value-type="string" table:style-name="ce11">
            <text:p>GEDEON RICHTE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92" table:style-name="ce12">
            <text:p><text:s/>4.392,00<text:s/></text:p>
          </table:table-cell>
          <table:table-cell office:value-type="string" table:style-name="ce11">
            <text:p>GE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47" table:style-name="ce12">
            <text:p><text:s/>1.947,00<text:s/></text:p>
          </table:table-cell>
          <table:table-cell office:value-type="string" table:style-name="ce11">
            <text:p>GENOMIC HEALTH, INC. SEDE SEC. MI/1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38.5" table:style-name="ce12">
            <text:p><text:s/>1.738,50<text:s/></text:p>
          </table:table-cell>
          <table:table-cell office:value-type="string" table:style-name="ce11">
            <text:p>GERHO'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5588.62" table:style-name="ce12">
            <text:p><text:s/>115.588,62<text:s/></text:p>
          </table:table-cell>
          <table:table-cell office:value-type="string" table:style-name="ce11">
            <text:p>GETING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12.08" table:style-name="ce12">
            <text:p><text:s/>812,08<text:s/></text:p>
          </table:table-cell>
          <table:table-cell office:value-type="string" table:style-name="ce11">
            <text:p>GHIOTTI B. E L.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6665.81" table:style-name="ce12">
            <text:p><text:s/>86.665,81<text:s/></text:p>
          </table:table-cell>
          <table:table-cell office:value-type="string" table:style-name="ce11">
            <text:p>GILEAD SCIENC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520.58" table:style-name="ce12">
            <text:p><text:s/>13.520,58<text:s/></text:p>
          </table:table-cell>
          <table:table-cell office:value-type="string" table:style-name="ce11">
            <text:p>GIOCHEM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4279.71" table:style-name="ce12">
            <text:p><text:s/>394.279,71<text:s/></text:p>
          </table:table-cell>
          <table:table-cell office:value-type="string" table:style-name="ce11">
            <text:p>GLAXO SMITHKLIN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221.24" table:style-name="ce12">
            <text:p><text:s/>4.221,24<text:s/></text:p>
          </table:table-cell>
          <table:table-cell office:value-type="string" table:style-name="ce11">
            <text:p>GLOBAL 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59.13" table:style-name="ce12">
            <text:p><text:s/>559,13<text:s/></text:p>
          </table:table-cell>
          <table:table-cell office:value-type="string" table:style-name="ce11">
            <text:p>GM TECNOFER DI GHIGNA MASSIM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99.8500000000004" table:style-name="ce12">
            <text:p><text:s/>5.099,85<text:s/></text:p>
          </table:table-cell>
          <table:table-cell office:value-type="string" table:style-name="ce11">
            <text:p>GOMIERO S.R.L. OFFICINA ORTOPEDIC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4828.66" table:style-name="ce12">
            <text:p><text:s/>94.828,66<text:s/></text:p>
          </table:table-cell>
          <table:table-cell office:value-type="string" table:style-name="ce11">
            <text:p>GORE W.L. &amp; ASSOCIAT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506.33" table:style-name="ce12">
            <text:p><text:s/>73.506,33<text:s/></text:p>
          </table:table-cell>
          <table:table-cell office:value-type="string" table:style-name="ce11">
            <text:p>GREINER BIO-ON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389.379999999999" table:style-name="ce12">
            <text:p><text:s/>10.389,38<text:s/></text:p>
          </table:table-cell>
          <table:table-cell office:value-type="string" table:style-name="ce11">
            <text:p>GRIFOLS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8.66999999999996" table:style-name="ce12">
            <text:p><text:s/>578,67<text:s/></text:p>
          </table:table-cell>
          <table:table-cell office:value-type="string" table:style-name="ce11">
            <text:p>GRINDEKS KALCEK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85.26" table:style-name="ce12">
            <text:p><text:s/>985,26<text:s/></text:p>
          </table:table-cell>
          <table:table-cell office:value-type="string" table:style-name="ce11">
            <text:p>GRUNENTH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84" table:style-name="ce12">
            <text:p><text:s/>2.684,00<text:s/></text:p>
          </table:table-cell>
          <table:table-cell office:value-type="string" table:style-name="ce11">
            <text:p>GUERBET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93.76" table:style-name="ce12">
            <text:p><text:s/>3.693,76<text:s/></text:p>
          </table:table-cell>
          <table:table-cell office:value-type="string" table:style-name="ce11">
            <text:p>HALEON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42.03" table:style-name="ce12">
            <text:p><text:s/>3.842,03<text:s/></text:p>
          </table:table-cell>
          <table:table-cell office:value-type="string" table:style-name="ce11">
            <text:p>HAMELN 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320.4" table:style-name="ce12">
            <text:p><text:s/>9.320,40<text:s/></text:p>
          </table:table-cell>
          <table:table-cell office:value-type="string" table:style-name="ce11">
            <text:p>HENRY SCHEIN KRUG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197.95" table:style-name="ce12">
            <text:p><text:s/>19.197,95<text:s/></text:p>
          </table:table-cell>
          <table:table-cell office:value-type="string" table:style-name="ce11">
            <text:p>HIKMA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0045.49" table:style-name="ce12">
            <text:p><text:s/>100.045,49<text:s/></text:p>
          </table:table-cell>
          <table:table-cell office:value-type="string" table:style-name="ce11">
            <text:p>HILL-ROM SPA (SSI MEDICAL SERVICE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02.14" table:style-name="ce12">
            <text:p><text:s/>1.702,14<text:s/></text:p>
          </table:table-cell>
          <table:table-cell office:value-type="string" table:style-name="ce11">
            <text:p>HISTO-LINE LABORATORI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99.84" table:style-name="ce12">
            <text:p><text:s/>2.299,84<text:s/></text:p>
          </table:table-cell>
          <table:table-cell office:value-type="string" table:style-name="ce11">
            <text:p>HMC PREMEDICAL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1949.89" table:style-name="ce12">
            <text:p><text:s/>61.949,89<text:s/></text:p>
          </table:table-cell>
          <table:table-cell office:value-type="string" table:style-name="ce11">
            <text:p>HOLLIST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639.380000000005" table:style-name="ce12">
            <text:p><text:s/>46.639,38<text:s/></text:p>
          </table:table-cell>
          <table:table-cell office:value-type="string" table:style-name="ce11">
            <text:p>HOLOGIC ITALIA SRL (EX CYTYC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455.99" table:style-name="ce12">
            <text:p><text:s/>5.455,99<text:s/></text:p>
          </table:table-cell>
          <table:table-cell office:value-type="string" table:style-name="ce11">
            <text:p>HORIBA ABX A.S. ITAL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94" table:style-name="ce12">
            <text:p><text:s/>3.894,00<text:s/></text:p>
          </table:table-cell>
          <table:table-cell office:value-type="string" table:style-name="ce11">
            <text:p>HS HOSPITAL SERVICE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76.16" table:style-name="ce12">
            <text:p><text:s/>4.676,16<text:s/></text:p>
          </table:table-cell>
          <table:table-cell office:value-type="string" table:style-name="ce11">
            <text:p>HUMANA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39.63" table:style-name="ce12">
            <text:p><text:s/>639,63<text:s/></text:p>
          </table:table-cell>
          <table:table-cell office:value-type="string" table:style-name="ce11">
            <text:p>I.B.N. SAVI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605.96" table:style-name="ce12">
            <text:p><text:s/>14.605,96<text:s/></text:p>
          </table:table-cell>
          <table:table-cell office:value-type="string" table:style-name="ce11">
            <text:p>I.N.A.I.L. CENTRO PROTES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08" table:style-name="ce12">
            <text:p><text:s/>2.808,00<text:s/></text:p>
          </table:table-cell>
          <table:table-cell office:value-type="string" table:style-name="ce11">
            <text:p>IATROTEK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44.49" table:style-name="ce12">
            <text:p><text:s/>3.244,49<text:s/></text:p>
          </table:table-cell>
          <table:table-cell office:value-type="string" table:style-name="ce11">
            <text:p>IBSA FARMACEUTICI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81.98" table:style-name="ce12">
            <text:p><text:s/>3.781,98<text:s/></text:p>
          </table:table-cell>
          <table:table-cell office:value-type="string" table:style-name="ce11">
            <text:p>IC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07.7" table:style-name="ce12">
            <text:p><text:s/>3.207,70<text:s/></text:p>
          </table:table-cell>
          <table:table-cell office:value-type="string" table:style-name="ce11">
            <text:p>ICU MEDICAL (Prodotti SM)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89.76" table:style-name="ce12">
            <text:p><text:s/>4.889,76<text:s/></text:p>
          </table:table-cell>
          <table:table-cell office:value-type="string" table:style-name="ce11">
            <text:p>ICU MEDICAL EUROP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053.400000000001" table:style-name="ce12">
            <text:p><text:s/>13.053,40<text:s/></text:p>
          </table:table-cell>
          <table:table-cell office:value-type="string" table:style-name="ce11">
            <text:p>ID &amp; C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02.22" table:style-name="ce12">
            <text:p><text:s/>1.602,22<text:s/></text:p>
          </table:table-cell>
          <table:table-cell office:value-type="string" table:style-name="ce11">
            <text:p>IL POINT S.R.L.-SANITARIA ORTOPED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932.4" table:style-name="ce12">
            <text:p><text:s/>9.932,40<text:s/></text:p>
          </table:table-cell>
          <table:table-cell office:value-type="string" table:style-name="ce11">
            <text:p>IN.CAS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8.61" table:style-name="ce12">
            <text:p><text:s/>108,61<text:s/></text:p>
          </table:table-cell>
          <table:table-cell office:value-type="string" table:style-name="ce11">
            <text:p>INCA-PHAR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510.47" table:style-name="ce12">
            <text:p><text:s/>50.510,47<text:s/></text:p>
          </table:table-cell>
          <table:table-cell office:value-type="string" table:style-name="ce11">
            <text:p>INCYTE BIOSCIENCE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181.21" table:style-name="ce12">
            <text:p><text:s/>5.181,21<text:s/></text:p>
          </table:table-cell>
          <table:table-cell office:value-type="string" table:style-name="ce11">
            <text:p>INFECTOPHAR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22.8000000000002" table:style-name="ce12">
            <text:p><text:s/>2.122,80<text:s/></text:p>
          </table:table-cell>
          <table:table-cell office:value-type="string" table:style-name="ce11">
            <text:p>INFRATEC SRL SOCIETA' BENEFIT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346.209999999999" table:style-name="ce12">
            <text:p><text:s/>10.346,21<text:s/></text:p>
          </table:table-cell>
          <table:table-cell office:value-type="string" table:style-name="ce11">
            <text:p>INNOVA HT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577.7800000000007" table:style-name="ce12">
            <text:p><text:s/>9.577,78<text:s/></text:p>
          </table:table-cell>
          <table:table-cell office:value-type="string" table:style-name="ce11">
            <text:p>INNOVA 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799.61" table:style-name="ce12">
            <text:p><text:s/>12.799,61<text:s/></text:p>
          </table:table-cell>
          <table:table-cell office:value-type="string" table:style-name="ce11">
            <text:p>INNOVAMEDI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25.6" table:style-name="ce12">
            <text:p><text:s/>3.025,60<text:s/></text:p>
          </table:table-cell>
          <table:table-cell office:value-type="string" table:style-name="ce11">
            <text:p>INO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9212.429999999993" table:style-name="ce12">
            <text:p><text:s/>69.212,43<text:s/></text:p>
          </table:table-cell>
          <table:table-cell office:value-type="string" table:style-name="ce11">
            <text:p>INSTRUMENTATION LABORATORY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56.4" table:style-name="ce12">
            <text:p><text:s/>756,40<text:s/></text:p>
          </table:table-cell>
          <table:table-cell office:value-type="string" table:style-name="ce11">
            <text:p>INTEGRA LIFESCIENCE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254.06" table:style-name="ce12">
            <text:p><text:s/>24.254,06<text:s/></text:p>
          </table:table-cell>
          <table:table-cell office:value-type="string" table:style-name="ce11">
            <text:p>INTERSURGICAL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123.32" table:style-name="ce12">
            <text:p><text:s/>10.123,32<text:s/></text:p>
          </table:table-cell>
          <table:table-cell office:value-type="string" table:style-name="ce11">
            <text:p>INTRAU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7.87" table:style-name="ce12">
            <text:p><text:s/>287,87<text:s/></text:p>
          </table:table-cell>
          <table:table-cell office:value-type="string" table:style-name="ce11">
            <text:p>INVICTU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8793.45" table:style-name="ce12">
            <text:p><text:s/>88.793,45<text:s/></text:p>
          </table:table-cell>
          <table:table-cell office:value-type="string" table:style-name="ce11">
            <text:p>IP PLU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382.66" table:style-name="ce12">
            <text:p><text:s/>25.382,66<text:s/></text:p>
          </table:table-cell>
          <table:table-cell office:value-type="string" table:style-name="ce11">
            <text:p>IPSEN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40" table:style-name="ce12">
            <text:p><text:s/>540,00<text:s/></text:p>
          </table:table-cell>
          <table:table-cell office:value-type="string" table:style-name="ce11">
            <text:p>IRC EDIZIO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30.58" table:style-name="ce12">
            <text:p><text:s/>2.630,58<text:s/></text:p>
          </table:table-cell>
          <table:table-cell office:value-type="string" table:style-name="ce11">
            <text:p>ISTITUTO ACUSTICO PONTO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437.29" table:style-name="ce12">
            <text:p><text:s/>7.437,29<text:s/></text:p>
          </table:table-cell>
          <table:table-cell office:value-type="string" table:style-name="ce11">
            <text:p>ISTITUTO BIOCHIMICO ITALIAN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283.22" table:style-name="ce12">
            <text:p><text:s/>34.283,22<text:s/></text:p>
          </table:table-cell>
          <table:table-cell office:value-type="string" table:style-name="ce11">
            <text:p>ISTITUTO GENTI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538.259999999998" table:style-name="ce12">
            <text:p><text:s/>19.538,26<text:s/></text:p>
          </table:table-cell>
          <table:table-cell office:value-type="string" table:style-name="ce11">
            <text:p>ITALFARMACO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67.83" table:style-name="ce12">
            <text:p><text:s/>867,83<text:s/></text:p>
          </table:table-cell>
          <table:table-cell office:value-type="string" table:style-name="ce11">
            <text:p>ITALSANITAR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.06" table:style-name="ce12">
            <text:p><text:s/>27,06<text:s/></text:p>
          </table:table-cell>
          <table:table-cell office:value-type="string" table:style-name="ce11">
            <text:p>ITC F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50197.65" table:style-name="ce12">
            <text:p><text:s/>750.197,65<text:s/></text:p>
          </table:table-cell>
          <table:table-cell office:value-type="string" table:style-name="ce11">
            <text:p>JANSSEN-CILA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437.2" table:style-name="ce12">
            <text:p><text:s/>6.437,20<text:s/></text:p>
          </table:table-cell>
          <table:table-cell office:value-type="string" table:style-name="ce11">
            <text:p>JAZZ HEALTHCARE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24592.81000000006" table:style-name="ce12">
            <text:p><text:s/>624.592,81<text:s/></text:p>
          </table:table-cell>
          <table:table-cell office:value-type="string" table:style-name="ce11">
            <text:p>JOHNSON &amp; JOHNSON MEDICAL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24.64" table:style-name="ce12">
            <text:p><text:s/>1.524,64<text:s/></text:p>
          </table:table-cell>
          <table:table-cell office:value-type="string" table:style-name="ce11">
            <text:p>JOIN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729.23" table:style-name="ce12">
            <text:p><text:s/>11.729,23<text:s/></text:p>
          </table:table-cell>
          <table:table-cell office:value-type="string" table:style-name="ce11">
            <text:p>KALTEK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312.599999999999" table:style-name="ce12">
            <text:p><text:s/>17.312,60<text:s/></text:p>
          </table:table-cell>
          <table:table-cell office:value-type="string" table:style-name="ce11">
            <text:p>KARD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867.34" table:style-name="ce12">
            <text:p><text:s/>10.867,34<text:s/></text:p>
          </table:table-cell>
          <table:table-cell office:value-type="string" table:style-name="ce11">
            <text:p>KEDRION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37.6" table:style-name="ce12">
            <text:p><text:s/>2.537,60<text:s/></text:p>
          </table:table-cell>
          <table:table-cell office:value-type="string" table:style-name="ce11">
            <text:p>KERNA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9.32" table:style-name="ce12">
            <text:p><text:s/>129,32<text:s/></text:p>
          </table:table-cell>
          <table:table-cell office:value-type="string" table:style-name="ce11">
            <text:p>KNOW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42.94" table:style-name="ce12">
            <text:p><text:s/>3.842,94<text:s/></text:p>
          </table:table-cell>
          <table:table-cell office:value-type="string" table:style-name="ce11">
            <text:p>KOS BIOM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1.27" table:style-name="ce12">
            <text:p><text:s/>71,27<text:s/></text:p>
          </table:table-cell>
          <table:table-cell office:value-type="string" table:style-name="ce11">
            <text:p>KRKA FARMACEUTICI MILAN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362.400000000001" table:style-name="ce12">
            <text:p><text:s/>27.362,40<text:s/></text:p>
          </table:table-cell>
          <table:table-cell office:value-type="string" table:style-name="ce11">
            <text:p>KRYO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580.24" table:style-name="ce12">
            <text:p><text:s/>11.580,24<text:s/></text:p>
          </table:table-cell>
          <table:table-cell office:value-type="string" table:style-name="ce11">
            <text:p>KW APPARECCHI SCIENTIF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2583.75" table:style-name="ce12">
            <text:p><text:s/>72.583,75<text:s/></text:p>
          </table:table-cell>
          <table:table-cell office:value-type="string" table:style-name="ce11">
            <text:p>KYOWA KIRI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988.810000000001" table:style-name="ce12">
            <text:p><text:s/>19.988,81<text:s/></text:p>
          </table:table-cell>
          <table:table-cell office:value-type="string" table:style-name="ce11">
            <text:p>LA CASALIND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2796.67" table:style-name="ce12">
            <text:p><text:s/>72.796,67<text:s/></text:p>
          </table:table-cell>
          <table:table-cell office:value-type="string" table:style-name="ce11">
            <text:p>LA PITAGORA DI MACRELLI G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225" table:style-name="ce12">
            <text:p><text:s/>5.225,00<text:s/></text:p>
          </table:table-cell>
          <table:table-cell office:value-type="string" table:style-name="ce11">
            <text:p>LAB. ITAL.NO FARM.CO LISA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42.93000000000006" table:style-name="ce12">
            <text:p><text:s/>642,93<text:s/></text:p>
          </table:table-cell>
          <table:table-cell office:value-type="string" table:style-name="ce11">
            <text:p>LAB51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577.170000000006" table:style-name="ce12">
            <text:p><text:s/>38.577,17<text:s/></text:p>
          </table:table-cell>
          <table:table-cell office:value-type="string" table:style-name="ce11">
            <text:p>LABOINDUSTRI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074.6" table:style-name="ce12">
            <text:p><text:s/>57.074,60<text:s/></text:p>
          </table:table-cell>
          <table:table-cell office:value-type="string" table:style-name="ce11">
            <text:p>LAB-OR S.C.A.R.L. LAB. ARTIGIAN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1.96" table:style-name="ce12">
            <text:p><text:s/>251,96<text:s/></text:p>
          </table:table-cell>
          <table:table-cell office:value-type="string" table:style-name="ce11">
            <text:p>LABORATORIO FARMACEUTICO C.T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375.99" table:style-name="ce12">
            <text:p><text:s/>6.375,99<text:s/></text:p>
          </table:table-cell>
          <table:table-cell office:value-type="string" table:style-name="ce11">
            <text:p>LABORATORIO FARMACOLOGICO MILANES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88" table:style-name="ce12">
            <text:p><text:s/>988,00<text:s/></text:p>
          </table:table-cell>
          <table:table-cell office:value-type="string" table:style-name="ce11">
            <text:p>LABORATORIO ORTOPEDICO MONZA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445.4399999999996" table:style-name="ce12">
            <text:p><text:s/>4.445,44<text:s/></text:p>
          </table:table-cell>
          <table:table-cell office:value-type="string" table:style-name="ce11">
            <text:p>LAERDAL MEDICAL 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0.16" table:style-name="ce12">
            <text:p><text:s/>160,16<text:s/></text:p>
          </table:table-cell>
          <table:table-cell office:value-type="string" table:style-name="ce11">
            <text:p>LANOVA FARMACEUT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073.57" table:style-name="ce12">
            <text:p><text:s/>29.073,57<text:s/></text:p>
          </table:table-cell>
          <table:table-cell office:value-type="string" table:style-name="ce11">
            <text:p>LEICA MICROSYSTEM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92" table:style-name="ce12">
            <text:p><text:s/>4.392,00<text:s/></text:p>
          </table:table-cell>
          <table:table-cell office:value-type="string" table:style-name="ce11">
            <text:p>LEMAITRE VASCULA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2186.49" table:style-name="ce12">
            <text:p><text:s/>52.186,49<text:s/></text:p>
          </table:table-cell>
          <table:table-cell office:value-type="string" table:style-name="ce11">
            <text:p>LEO 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162.17" table:style-name="ce12">
            <text:p><text:s/>10.162,17<text:s/></text:p>
          </table:table-cell>
          <table:table-cell office:value-type="string" table:style-name="ce11">
            <text:p>L'HORTOPEDICO 2.0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7307.34" table:style-name="ce12">
            <text:p><text:s/>67.307,34<text:s/></text:p>
          </table:table-cell>
          <table:table-cell office:value-type="string" table:style-name="ce11">
            <text:p>LIMACORPORAT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352.060000000001" table:style-name="ce12">
            <text:p><text:s/>17.352,06<text:s/></text:p>
          </table:table-cell>
          <table:table-cell office:value-type="string" table:style-name="ce11">
            <text:p>LINDE MEDICAL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240.54" table:style-name="ce12">
            <text:p><text:s/>6.240,54<text:s/></text:p>
          </table:table-cell>
          <table:table-cell office:value-type="string" table:style-name="ce11">
            <text:p>LIOFILCHE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74.20000000000005" table:style-name="ce12">
            <text:p><text:s/>574,20<text:s/></text:p>
          </table:table-cell>
          <table:table-cell office:value-type="string" table:style-name="ce11">
            <text:p>LIPOMED GMBH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92.4400000000005" table:style-name="ce12">
            <text:p><text:s/>7.392,44<text:s/></text:p>
          </table:table-cell>
          <table:table-cell office:value-type="string" table:style-name="ce11">
            <text:p>LOFARMA SRL - LABORAT.FARMACEUTIC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24.55" table:style-name="ce12">
            <text:p><text:s/>3.624,55<text:s/></text:p>
          </table:table-cell>
          <table:table-cell office:value-type="string" table:style-name="ce11">
            <text:p>LOHMANN &amp; RAUSCH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79.95" table:style-name="ce12">
            <text:p><text:s/>1.579,95<text:s/></text:p>
          </table:table-cell>
          <table:table-cell office:value-type="string" table:style-name="ce11">
            <text:p>LOMBARDA 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49.83" table:style-name="ce12">
            <text:p><text:s/>449,83<text:s/></text:p>
          </table:table-cell>
          <table:table-cell office:value-type="string" table:style-name="ce11">
            <text:p>LORO F.LL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139.38" table:style-name="ce12">
            <text:p><text:s/>5.139,38<text:s/></text:p>
          </table:table-cell>
          <table:table-cell office:value-type="string" table:style-name="ce11">
            <text:p>LUNDBECK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82" table:style-name="ce12">
            <text:p><text:s/>3.782,00<text:s/></text:p>
          </table:table-cell>
          <table:table-cell office:value-type="string" table:style-name="ce11">
            <text:p>M.B.T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16.94" table:style-name="ce12">
            <text:p><text:s/>2.716,94<text:s/></text:p>
          </table:table-cell>
          <table:table-cell office:value-type="string" table:style-name="ce11">
            <text:p>M.D.L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50.5200000000004" table:style-name="ce12">
            <text:p><text:s/>4.650,52<text:s/></text:p>
          </table:table-cell>
          <table:table-cell office:value-type="string" table:style-name="ce11">
            <text:p>M.G. LORENZATT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48.39" table:style-name="ce12">
            <text:p><text:s/>2.248,39<text:s/></text:p>
          </table:table-cell>
          <table:table-cell office:value-type="string" table:style-name="ce11">
            <text:p>MAB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300.32" table:style-name="ce12">
            <text:p><text:s/>31.300,32<text:s/></text:p>
          </table:table-cell>
          <table:table-cell office:value-type="string" table:style-name="ce11">
            <text:p>MACO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20.5" table:style-name="ce12">
            <text:p><text:s/>2.920,50<text:s/></text:p>
          </table:table-cell>
          <table:table-cell office:value-type="string" table:style-name="ce11">
            <text:p>MAMOX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21.34" table:style-name="ce12">
            <text:p><text:s/>2.121,34<text:s/></text:p>
          </table:table-cell>
          <table:table-cell office:value-type="string" table:style-name="ce11">
            <text:p>MASCIA BRUNELLI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273.14" table:style-name="ce12">
            <text:p><text:s/>21.273,14<text:s/></text:p>
          </table:table-cell>
          <table:table-cell office:value-type="string" table:style-name="ce11">
            <text:p>MASIMO EUROPE LTD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639.2799999999988" table:style-name="ce12">
            <text:p><text:s/>8.639,28<text:s/></text:p>
          </table:table-cell>
          <table:table-cell office:value-type="string" table:style-name="ce11">
            <text:p>MC HEALT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118.7" table:style-name="ce12">
            <text:p><text:s/>4.118,70<text:s/></text:p>
          </table:table-cell>
          <table:table-cell office:value-type="string" table:style-name="ce11">
            <text:p>MCG GROUP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81.12" table:style-name="ce12">
            <text:p><text:s/>1.581,12<text:s/></text:p>
          </table:table-cell>
          <table:table-cell office:value-type="string" table:style-name="ce11">
            <text:p>MECCANICA G.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387.84" table:style-name="ce12">
            <text:p><text:s/>18.387,84<text:s/></text:p>
          </table:table-cell>
          <table:table-cell office:value-type="string" table:style-name="ce11">
            <text:p>MECTRON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610.560000000001" table:style-name="ce12">
            <text:p><text:s/>17.610,56<text:s/></text:p>
          </table:table-cell>
          <table:table-cell office:value-type="string" table:style-name="ce11">
            <text:p>MEDAC 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1754.82" table:style-name="ce12">
            <text:p><text:s/>111.754,82<text:s/></text:p>
          </table:table-cell>
          <table:table-cell office:value-type="string" table:style-name="ce11">
            <text:p>MEDACT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960" table:style-name="ce12">
            <text:p><text:s/>24.960,00<text:s/></text:p>
          </table:table-cell>
          <table:table-cell office:value-type="string" table:style-name="ce11">
            <text:p>MED-EL ELEKTROMEDIZINISCH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679.37" table:style-name="ce12">
            <text:p><text:s/>46.679,37<text:s/></text:p>
          </table:table-cell>
          <table:table-cell office:value-type="string" table:style-name="ce11">
            <text:p>MEDIBER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906.59" table:style-name="ce12">
            <text:p><text:s/>11.906,59<text:s/></text:p>
          </table:table-cell>
          <table:table-cell office:value-type="string" table:style-name="ce11">
            <text:p>MEDICA SRL - PORDENONE -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320" table:style-name="ce12">
            <text:p><text:s/>8.320,00<text:s/></text:p>
          </table:table-cell>
          <table:table-cell office:value-type="string" table:style-name="ce11">
            <text:p>MEDICAIR ITALIA SRL (EX GASTEC SRL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078.82" table:style-name="ce12">
            <text:p><text:s/>8.078,82<text:s/></text:p>
          </table:table-cell>
          <table:table-cell office:value-type="string" table:style-name="ce11">
            <text:p>MEDICAL 2011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1466.78" table:style-name="ce12">
            <text:p><text:s/>51.466,78<text:s/></text:p>
          </table:table-cell>
          <table:table-cell office:value-type="string" table:style-name="ce11">
            <text:p>MEDICAL DE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36.66" table:style-name="ce12">
            <text:p><text:s/>3.836,66<text:s/></text:p>
          </table:table-cell>
          <table:table-cell office:value-type="string" table:style-name="ce11">
            <text:p>MEDICAL LUM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520" table:style-name="ce12">
            <text:p><text:s/>19.520,00<text:s/></text:p>
          </table:table-cell>
          <table:table-cell office:value-type="string" table:style-name="ce11">
            <text:p>MEDICAL SYSTEM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48.51" table:style-name="ce12">
            <text:p><text:s/>848,51<text:s/></text:p>
          </table:table-cell>
          <table:table-cell office:value-type="string" table:style-name="ce11">
            <text:p>MEDICAL SYSTEMS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995.18" table:style-name="ce12">
            <text:p><text:s/>17.995,18<text:s/></text:p>
          </table:table-cell>
          <table:table-cell office:value-type="string" table:style-name="ce11">
            <text:p>MEDIGAS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85.02" table:style-name="ce12">
            <text:p><text:s/>2.185,02<text:s/></text:p>
          </table:table-cell>
          <table:table-cell office:value-type="string" table:style-name="ce11">
            <text:p>MEDIMA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20" table:style-name="ce12">
            <text:p><text:s/>7.320,00<text:s/></text:p>
          </table:table-cell>
          <table:table-cell office:value-type="string" table:style-name="ce11">
            <text:p>MEDISERV TECHNOLOGIE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520.73" table:style-name="ce12">
            <text:p><text:s/>8.520,73<text:s/></text:p>
          </table:table-cell>
          <table:table-cell office:value-type="string" table:style-name="ce11">
            <text:p>MED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54.36" table:style-name="ce12">
            <text:p><text:s/>1.754,36<text:s/></text:p>
          </table:table-cell>
          <table:table-cell office:value-type="string" table:style-name="ce11">
            <text:p>MEDIV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904.32" table:style-name="ce12">
            <text:p><text:s/>16.904,32<text:s/></text:p>
          </table:table-cell>
          <table:table-cell office:value-type="string" table:style-name="ce11">
            <text:p>MEDIX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355.05" table:style-name="ce12">
            <text:p><text:s/>18.355,05<text:s/></text:p>
          </table:table-cell>
          <table:table-cell office:value-type="string" table:style-name="ce11">
            <text:p>MEDLINE INTERNATIONAL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25201.81999999983" table:style-name="ce12">
            <text:p><text:s/>725.201,82<text:s/></text:p>
          </table:table-cell>
          <table:table-cell office:value-type="string" table:style-name="ce11">
            <text:p>MEDTRONIC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02.45" table:style-name="ce12">
            <text:p><text:s/>702,45<text:s/></text:p>
          </table:table-cell>
          <table:table-cell office:value-type="string" table:style-name="ce11">
            <text:p>MEGAPHARMA OSPEDALIER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56.19" table:style-name="ce12">
            <text:p><text:s/>2.056,19<text:s/></text:p>
          </table:table-cell>
          <table:table-cell office:value-type="string" table:style-name="ce11">
            <text:p>MEHO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955.11" table:style-name="ce12">
            <text:p><text:s/>28.955,11<text:s/></text:p>
          </table:table-cell>
          <table:table-cell office:value-type="string" table:style-name="ce11">
            <text:p>MENARINI STEMLIN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1083.98" table:style-name="ce12">
            <text:p><text:s/>61.083,98<text:s/></text:p>
          </table:table-cell>
          <table:table-cell office:value-type="string" table:style-name="ce11">
            <text:p>MERCK SERON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439.32" table:style-name="ce12">
            <text:p><text:s/>18.439,32<text:s/></text:p>
          </table:table-cell>
          <table:table-cell office:value-type="string" table:style-name="ce11">
            <text:p>MERIDIAN BIOSCIENCE EUROP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585.58" table:style-name="ce12">
            <text:p><text:s/>3.585,58<text:s/></text:p>
          </table:table-cell>
          <table:table-cell office:value-type="string" table:style-name="ce11">
            <text:p>MERIT MEDICAL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69.45" table:style-name="ce12">
            <text:p><text:s/>1.369,45<text:s/></text:p>
          </table:table-cell>
          <table:table-cell office:value-type="string" table:style-name="ce11">
            <text:p>MERZ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7.49" table:style-name="ce12">
            <text:p><text:s/>397,49<text:s/></text:p>
          </table:table-cell>
          <table:table-cell office:value-type="string" table:style-name="ce11">
            <text:p>METAN GAS AUT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0.71" table:style-name="ce12">
            <text:p><text:s/>480,71<text:s/></text:p>
          </table:table-cell>
          <table:table-cell office:value-type="string" table:style-name="ce11">
            <text:p>MIBE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816.080000000002" table:style-name="ce12">
            <text:p><text:s/>34.816,08<text:s/></text:p>
          </table:table-cell>
          <table:table-cell office:value-type="string" table:style-name="ce11">
            <text:p>MICROPORT CR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960" table:style-name="ce12">
            <text:p><text:s/>11.960,00<text:s/></text:p>
          </table:table-cell>
          <table:table-cell office:value-type="string" table:style-name="ce11">
            <text:p>MICROVENTION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68.94000000000005" table:style-name="ce12">
            <text:p><text:s/>568,94<text:s/></text:p>
          </table:table-cell>
          <table:table-cell office:value-type="string" table:style-name="ce11">
            <text:p>MID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03.96" table:style-name="ce12">
            <text:p><text:s/>1.103,96<text:s/></text:p>
          </table:table-cell>
          <table:table-cell office:value-type="string" table:style-name="ce11">
            <text:p>MIKA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48.8100000000004" table:style-name="ce12">
            <text:p><text:s/>4.648,81<text:s/></text:p>
          </table:table-cell>
          <table:table-cell office:value-type="string" table:style-name="ce11">
            <text:p>MOLNLYCKE HEALTH 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242.91" table:style-name="ce12">
            <text:p><text:s/>15.242,91<text:s/></text:p>
          </table:table-cell>
          <table:table-cell office:value-type="string" table:style-name="ce11">
            <text:p>MOLTENI L. &amp; C.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811.53" table:style-name="ce12">
            <text:p><text:s/>10.811,53<text:s/></text:p>
          </table:table-cell>
          <table:table-cell office:value-type="string" table:style-name="ce11">
            <text:p>MONIC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65.6" table:style-name="ce12">
            <text:p><text:s/>1.965,60<text:s/></text:p>
          </table:table-cell>
          <table:table-cell office:value-type="string" table:style-name="ce11">
            <text:p>MOTIVA ITALY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2776.53999999998" table:style-name="ce12">
            <text:p><text:s/>132.776,54<text:s/></text:p>
          </table:table-cell>
          <table:table-cell office:value-type="string" table:style-name="ce11">
            <text:p>MOVI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28465.03" table:style-name="ce12">
            <text:p><text:s/>428.465,03<text:s/></text:p>
          </table:table-cell>
          <table:table-cell office:value-type="string" table:style-name="ce11">
            <text:p>MSD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6.98" table:style-name="ce12">
            <text:p><text:s/>266,98<text:s/></text:p>
          </table:table-cell>
          <table:table-cell office:value-type="string" table:style-name="ce11">
            <text:p>MUNDIPHARMA PHARMACEUTICAL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2" table:style-name="ce12">
            <text:p><text:s/>122,00<text:s/></text:p>
          </table:table-cell>
          <table:table-cell office:value-type="string" table:style-name="ce11">
            <text:p>N.G.C.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771.12" table:style-name="ce12">
            <text:p><text:s/>20.771,12<text:s/></text:p>
          </table:table-cell>
          <table:table-cell office:value-type="string" table:style-name="ce11">
            <text:p>NACATUR INTERNATION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7.25" table:style-name="ce12">
            <text:p><text:s/>137,25<text:s/></text:p>
          </table:table-cell>
          <table:table-cell office:value-type="string" table:style-name="ce11">
            <text:p>NAL VON MINDE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10.08" table:style-name="ce12">
            <text:p><text:s/>810,08<text:s/></text:p>
          </table:table-cell>
          <table:table-cell office:value-type="string" table:style-name="ce11">
            <text:p>NATUS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872.75" table:style-name="ce12">
            <text:p><text:s/>9.872,75<text:s/></text:p>
          </table:table-cell>
          <table:table-cell office:value-type="string" table:style-name="ce11">
            <text:p>NEOPHARMED GENTIL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696.72" table:style-name="ce12">
            <text:p><text:s/>15.696,72<text:s/></text:p>
          </table:table-cell>
          <table:table-cell office:value-type="string" table:style-name="ce11">
            <text:p>NESTLE'ITALIAN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801.5799999999981" table:style-name="ce12">
            <text:p><text:s/>8.801,58<text:s/></text:p>
          </table:table-cell>
          <table:table-cell office:value-type="string" table:style-name="ce11">
            <text:p>NEU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419.15" table:style-name="ce12">
            <text:p><text:s/>9.419,15<text:s/></text:p>
          </table:table-cell>
          <table:table-cell office:value-type="string" table:style-name="ce11">
            <text:p>NEURAXPHARM ITALY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11.04" table:style-name="ce12">
            <text:p><text:s/>3.211,04<text:s/></text:p>
          </table:table-cell>
          <table:table-cell office:value-type="string" table:style-name="ce11">
            <text:p>NEUROMED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122.94" table:style-name="ce12">
            <text:p><text:s/>14.122,94<text:s/></text:p>
          </table:table-cell>
          <table:table-cell office:value-type="string" table:style-name="ce11">
            <text:p>NIPRO MEDICAL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636.4" table:style-name="ce12">
            <text:p><text:s/>5.636,40<text:s/></text:p>
          </table:table-cell>
          <table:table-cell office:value-type="string" table:style-name="ce11">
            <text:p>NORD TECNIC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00.81" table:style-name="ce12">
            <text:p><text:s/>1.400,81<text:s/></text:p>
          </table:table-cell>
          <table:table-cell office:value-type="string" table:style-name="ce11">
            <text:p>NORDIC 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9624.76" table:style-name="ce12">
            <text:p><text:s/>49.624,76<text:s/></text:p>
          </table:table-cell>
          <table:table-cell office:value-type="string" table:style-name="ce11">
            <text:p>NORGIN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49.78" table:style-name="ce12">
            <text:p><text:s/>449,78<text:s/></text:p>
          </table:table-cell>
          <table:table-cell office:value-type="string" table:style-name="ce11">
            <text:p>NOVA ARGENT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135.68" table:style-name="ce12">
            <text:p><text:s/>22.135,68<text:s/></text:p>
          </table:table-cell>
          <table:table-cell office:value-type="string" table:style-name="ce11">
            <text:p>NOVA BIO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73.5999999999999" table:style-name="ce12">
            <text:p><text:s/>1.073,60<text:s/></text:p>
          </table:table-cell>
          <table:table-cell office:value-type="string" table:style-name="ce11">
            <text:p>NOVA HEALT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91305.62" table:style-name="ce12">
            <text:p><text:s/>1.391.305,62<text:s/></text:p>
          </table:table-cell>
          <table:table-cell office:value-type="string" table:style-name="ce11">
            <text:p>NOVARTIS F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554.58" table:style-name="ce12">
            <text:p><text:s/>21.554,58<text:s/></text:p>
          </table:table-cell>
          <table:table-cell office:value-type="string" table:style-name="ce11">
            <text:p>NOVO NORDISK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871.8" table:style-name="ce12">
            <text:p><text:s/>14.871,80<text:s/></text:p>
          </table:table-cell>
          <table:table-cell office:value-type="string" table:style-name="ce11">
            <text:p>NUCLEAR LASER MEDICIN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53" table:style-name="ce12">
            <text:p><text:s/>1.353,00<text:s/></text:p>
          </table:table-cell>
          <table:table-cell office:value-type="string" table:style-name="ce11">
            <text:p>NUOVA FARMEC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676" table:style-name="ce12">
            <text:p><text:s/>5.676,00<text:s/></text:p>
          </table:table-cell>
          <table:table-cell office:value-type="string" table:style-name="ce11">
            <text:p>OCTAPHARMA ITALY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33.6" table:style-name="ce12">
            <text:p><text:s/>633,60<text:s/></text:p>
          </table:table-cell>
          <table:table-cell office:value-type="string" table:style-name="ce11">
            <text:p>OFFHEALTH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5.2" table:style-name="ce12">
            <text:p><text:s/>195,20<text:s/></text:p>
          </table:table-cell>
          <table:table-cell office:value-type="string" table:style-name="ce11">
            <text:p>OFFICINA BIOMEDICA DIV.SERVIZ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3.47000000000003" table:style-name="ce12">
            <text:p><text:s/>303,47<text:s/></text:p>
          </table:table-cell>
          <table:table-cell office:value-type="string" table:style-name="ce11">
            <text:p>OFFICINA ORTOPEDICA FERRER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74.24" table:style-name="ce12">
            <text:p><text:s/>2.674,24<text:s/></text:p>
          </table:table-cell>
          <table:table-cell office:value-type="string" table:style-name="ce11">
            <text:p>OFTALM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33.59" table:style-name="ce12">
            <text:p><text:s/>2.233,59<text:s/></text:p>
          </table:table-cell>
          <table:table-cell office:value-type="string" table:style-name="ce11">
            <text:p>OLCELLI FARMACEUT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35.76" table:style-name="ce12">
            <text:p><text:s/>1.635,76<text:s/></text:p>
          </table:table-cell>
          <table:table-cell office:value-type="string" table:style-name="ce11">
            <text:p>OLMEDO SPECIAL VEHICLE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2778.63" table:style-name="ce12">
            <text:p><text:s/>82.778,63<text:s/></text:p>
          </table:table-cell>
          <table:table-cell office:value-type="string" table:style-name="ce11">
            <text:p>OLYMPU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09.66" table:style-name="ce12">
            <text:p><text:s/>3.209,66<text:s/></text:p>
          </table:table-cell>
          <table:table-cell office:value-type="string" table:style-name="ce11">
            <text:p>OMNIGESS GROUP S.R.L.S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50.3" table:style-name="ce12">
            <text:p><text:s/>1.550,30<text:s/></text:p>
          </table:table-cell>
          <table:table-cell office:value-type="string" table:style-name="ce11">
            <text:p>OPELLA HEALTHCARE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796.75" table:style-name="ce12">
            <text:p><text:s/>13.796,75<text:s/></text:p>
          </table:table-cell>
          <table:table-cell office:value-type="string" table:style-name="ce11">
            <text:p>ORASENT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802.13" table:style-name="ce12">
            <text:p><text:s/>31.802,13<text:s/></text:p>
          </table:table-cell>
          <table:table-cell office:value-type="string" table:style-name="ce11">
            <text:p>ORGANON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2.43" table:style-name="ce12">
            <text:p><text:s/>122,43<text:s/></text:p>
          </table:table-cell>
          <table:table-cell office:value-type="string" table:style-name="ce11">
            <text:p>ORIGIO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23.46" table:style-name="ce12">
            <text:p><text:s/>823,46<text:s/></text:p>
          </table:table-cell>
          <table:table-cell office:value-type="string" table:style-name="ce11">
            <text:p>ORION 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11.75" table:style-name="ce12">
            <text:p><text:s/>411,75<text:s/></text:p>
          </table:table-cell>
          <table:table-cell office:value-type="string" table:style-name="ce11">
            <text:p>O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387.62" table:style-name="ce12">
            <text:p><text:s/>43.387,62<text:s/></text:p>
          </table:table-cell>
          <table:table-cell office:value-type="string" table:style-name="ce11">
            <text:p>ORTHO CLINICAL DIAGNOSTIC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871.17" table:style-name="ce12">
            <text:p><text:s/>14.871,17<text:s/></text:p>
          </table:table-cell>
          <table:table-cell office:value-type="string" table:style-name="ce11">
            <text:p>ORTHOFIX SRL -DIVISIONE DMO-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344.400000000001" table:style-name="ce12">
            <text:p><text:s/>30.344,40<text:s/></text:p>
          </table:table-cell>
          <table:table-cell office:value-type="string" table:style-name="ce11">
            <text:p>ORTHOLAB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02.0500000000002" table:style-name="ce12">
            <text:p><text:s/>2.502,05<text:s/></text:p>
          </table:table-cell>
          <table:table-cell office:value-type="string" table:style-name="ce11">
            <text:p>ORTHOM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777.75" table:style-name="ce12">
            <text:p><text:s/>12.777,75<text:s/></text:p>
          </table:table-cell>
          <table:table-cell office:value-type="string" table:style-name="ce11">
            <text:p>ORTOPEDIA ANTONIAN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7.87" table:style-name="ce12">
            <text:p><text:s/>287,87<text:s/></text:p>
          </table:table-cell>
          <table:table-cell office:value-type="string" table:style-name="ce11">
            <text:p>ORTOPEDIA PASETTO DI GIAROLA G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76" table:style-name="ce12">
            <text:p><text:s/>1.976,00<text:s/></text:p>
          </table:table-cell>
          <table:table-cell office:value-type="string" table:style-name="ce11">
            <text:p>ORTOPEDIA SAN.S.ANNA DI GRAZZ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91.69" table:style-name="ce12">
            <text:p><text:s/>891,69<text:s/></text:p>
          </table:table-cell>
          <table:table-cell office:value-type="string" table:style-name="ce11">
            <text:p>ORTOPEDIA TECNICA DI MICA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3.2" table:style-name="ce12">
            <text:p><text:s/>83,20<text:s/></text:p>
          </table:table-cell>
          <table:table-cell office:value-type="string" table:style-name="ce11">
            <text:p>ORTOPEDIA TIREL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3248.4" table:style-name="ce12">
            <text:p><text:s/>53.248,40<text:s/></text:p>
          </table:table-cell>
          <table:table-cell office:value-type="string" table:style-name="ce11">
            <text:p>OTSUKA PHARMACEUTICAL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67" table:style-name="ce12">
            <text:p><text:s/>1.567,00<text:s/></text:p>
          </table:table-cell>
          <table:table-cell office:value-type="string" table:style-name="ce11">
            <text:p>OTTICA FREGUGLIA DI FREGUGLIA F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4771.55" table:style-name="ce12">
            <text:p><text:s/>24.771,55<text:s/></text:p>
          </table:table-cell>
          <table:table-cell office:value-type="string" table:style-name="ce11">
            <text:p>OTTO BOCK SOLUZIONI ORTOPEDICH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008.21" table:style-name="ce12">
            <text:p><text:s/>3.008,21<text:s/></text:p>
          </table:table-cell>
          <table:table-cell office:value-type="string" table:style-name="ce11">
            <text:p>OTTO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925.9" table:style-name="ce12">
            <text:p><text:s/>28.925,90<text:s/></text:p>
          </table:table-cell>
          <table:table-cell office:value-type="string" table:style-name="ce11">
            <text:p>PAUL HARTMANN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431" table:style-name="ce12">
            <text:p><text:s/>18.431,00<text:s/></text:p>
          </table:table-cell>
          <table:table-cell office:value-type="string" table:style-name="ce11">
            <text:p>PEGASUS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690.04" table:style-name="ce12">
            <text:p><text:s/>11.690,04<text:s/></text:p>
          </table:table-cell>
          <table:table-cell office:value-type="string" table:style-name="ce11">
            <text:p>PENTAX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620" table:style-name="ce12">
            <text:p><text:s/>25.620,00<text:s/></text:p>
          </table:table-cell>
          <table:table-cell office:value-type="string" table:style-name="ce11">
            <text:p>PERFORMANCE HOSPIT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53.6" table:style-name="ce12">
            <text:p><text:s/>1.653,60<text:s/></text:p>
          </table:table-cell>
          <table:table-cell office:value-type="string" table:style-name="ce11">
            <text:p>PERMEDI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92471.52" table:style-name="ce12">
            <text:p><text:s/>392.471,52<text:s/></text:p>
          </table:table-cell>
          <table:table-cell office:value-type="string" table:style-name="ce11">
            <text:p>PFIZ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151.39" table:style-name="ce12">
            <text:p><text:s/>9.151,39<text:s/></text:p>
          </table:table-cell>
          <table:table-cell office:value-type="string" table:style-name="ce11">
            <text:p>PHARM@IDE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79.93" table:style-name="ce12">
            <text:p><text:s/>4.879,93<text:s/></text:p>
          </table:table-cell>
          <table:table-cell office:value-type="string" table:style-name="ce11">
            <text:p>PHARMAELL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017.26" table:style-name="ce12">
            <text:p><text:s/>4.017,26<text:s/></text:p>
          </table:table-cell>
          <table:table-cell office:value-type="string" table:style-name="ce11">
            <text:p>PHARMATEX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824.66" table:style-name="ce12">
            <text:p><text:s/>9.824,66<text:s/></text:p>
          </table:table-cell>
          <table:table-cell office:value-type="string" table:style-name="ce11">
            <text:p>PHILIP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402.97" table:style-name="ce12">
            <text:p><text:s/>23.402,97<text:s/></text:p>
          </table:table-cell>
          <table:table-cell office:value-type="string" table:style-name="ce11">
            <text:p>PIAM FARMACEUTIC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503.46" table:style-name="ce12">
            <text:p><text:s/>6.503,46<text:s/></text:p>
          </table:table-cell>
          <table:table-cell office:value-type="string" table:style-name="ce11">
            <text:p>PIKD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127.04" table:style-name="ce12">
            <text:p><text:s/>6.127,04<text:s/></text:p>
          </table:table-cell>
          <table:table-cell office:value-type="string" table:style-name="ce11">
            <text:p>PLAN 1 HEALT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88.88" table:style-name="ce12">
            <text:p><text:s/>2.388,88<text:s/></text:p>
          </table:table-cell>
          <table:table-cell office:value-type="string" table:style-name="ce11">
            <text:p>POLIFARM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23.41999999999996" table:style-name="ce12">
            <text:p><text:s/>623,42<text:s/></text:p>
          </table:table-cell>
          <table:table-cell office:value-type="string" table:style-name="ce11">
            <text:p>POZZON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588" table:style-name="ce12">
            <text:p><text:s/>3.588,00<text:s/></text:p>
          </table:table-cell>
          <table:table-cell office:value-type="string" table:style-name="ce11">
            <text:p>PRO SENECTUT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6451.7" table:style-name="ce12">
            <text:p><text:s/>16.451,70<text:s/></text:p>
          </table:table-cell>
          <table:table-cell office:value-type="string" table:style-name="ce11">
            <text:p>PRO.LAB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3347.49" table:style-name="ce12">
            <text:p><text:s/>143.347,49<text:s/></text:p>
          </table:table-cell>
          <table:table-cell office:value-type="string" table:style-name="ce11">
            <text:p>PRO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33.2" table:style-name="ce12">
            <text:p><text:s/>3.733,20<text:s/></text:p>
          </table:table-cell>
          <table:table-cell office:value-type="string" table:style-name="ce11">
            <text:p>PROMO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42.07" table:style-name="ce12">
            <text:p><text:s/>1.242,07<text:s/></text:p>
          </table:table-cell>
          <table:table-cell office:value-type="string" table:style-name="ce11">
            <text:p>PROTECNICA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14" table:style-name="ce12">
            <text:p><text:s/>2.314,00<text:s/></text:p>
          </table:table-cell>
          <table:table-cell office:value-type="string" table:style-name="ce11">
            <text:p>PULMOJ SRL (EX NOVATECH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12.06" table:style-name="ce12">
            <text:p><text:s/>3.212,06<text:s/></text:p>
          </table:table-cell>
          <table:table-cell office:value-type="string" table:style-name="ce11">
            <text:p>QUARI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30.58" table:style-name="ce12">
            <text:p><text:s/>3.630,58<text:s/></text:p>
          </table:table-cell>
          <table:table-cell office:value-type="string" table:style-name="ce11">
            <text:p>QUFOR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8" table:style-name="ce12">
            <text:p><text:s/>488,00<text:s/></text:p>
          </table:table-cell>
          <table:table-cell office:value-type="string" table:style-name="ce11">
            <text:p>R.C.M. RINASCITA COOP. MUSIC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200.6099999999997" table:style-name="ce12">
            <text:p><text:s/>4.200,61<text:s/></text:p>
          </table:table-cell>
          <table:table-cell office:value-type="string" table:style-name="ce11">
            <text:p>RADIOLOGICAL SERVICE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6.56" table:style-name="ce12">
            <text:p><text:s/>196,56<text:s/></text:p>
          </table:table-cell>
          <table:table-cell office:value-type="string" table:style-name="ce11">
            <text:p>RAYNE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46.5999999999999" table:style-name="ce12">
            <text:p><text:s/>1.246,60<text:s/></text:p>
          </table:table-cell>
          <table:table-cell office:value-type="string" table:style-name="ce11">
            <text:p>RAY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513.99" table:style-name="ce12">
            <text:p><text:s/>11.513,99<text:s/></text:p>
          </table:table-cell>
          <table:table-cell office:value-type="string" table:style-name="ce11">
            <text:p>RECORDATI RARE DISEASE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938.1200000000008" table:style-name="ce12">
            <text:p><text:s/>9.938,12<text:s/></text:p>
          </table:table-cell>
          <table:table-cell office:value-type="string" table:style-name="ce11">
            <text:p>REDAX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172.599999999999" table:style-name="ce12">
            <text:p><text:s/>17.172,60<text:s/></text:p>
          </table:table-cell>
          <table:table-cell office:value-type="string" table:style-name="ce11">
            <text:p>REGENERON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941.89" table:style-name="ce12">
            <text:p><text:s/>32.941,89<text:s/></text:p>
          </table:table-cell>
          <table:table-cell office:value-type="string" table:style-name="ce11">
            <text:p>RELAB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543.48" table:style-name="ce12">
            <text:p><text:s/>6.543,48<text:s/></text:p>
          </table:table-cell>
          <table:table-cell office:value-type="string" table:style-name="ce11">
            <text:p>REUMASAN SAS DI PIZZO &amp; 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59.71999999999991" table:style-name="ce12">
            <text:p><text:s/>859,72<text:s/></text:p>
          </table:table-cell>
          <table:table-cell office:value-type="string" table:style-name="ce11">
            <text:p>ROCHE DIABETES CARE ITALY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2504.70999999996" table:style-name="ce12">
            <text:p><text:s/>482.504,71<text:s/></text:p>
          </table:table-cell>
          <table:table-cell office:value-type="string" table:style-name="ce11">
            <text:p>ROCHE DIAGNOSTIC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54438.08000000007" table:style-name="ce12">
            <text:p><text:s/>654.438,08<text:s/></text:p>
          </table:table-cell>
          <table:table-cell office:value-type="string" table:style-name="ce11">
            <text:p>ROCH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581.1" table:style-name="ce12">
            <text:p><text:s/>9.581,10<text:s/></text:p>
          </table:table-cell>
          <table:table-cell office:value-type="string" table:style-name="ce11">
            <text:p>ROVI BIOTEC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637.56" table:style-name="ce12">
            <text:p><text:s/>10.637,56<text:s/></text:p>
          </table:table-cell>
          <table:table-cell office:value-type="string" table:style-name="ce11">
            <text:p>S.A.L.F.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97.71" table:style-name="ce12">
            <text:p><text:s/>1.097,71<text:s/></text:p>
          </table:table-cell>
          <table:table-cell office:value-type="string" table:style-name="ce11">
            <text:p>S.F. GROUP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.21" table:style-name="ce12">
            <text:p><text:s/>31,21<text:s/></text:p>
          </table:table-cell>
          <table:table-cell office:value-type="string" table:style-name="ce11">
            <text:p>S.I.L.L.A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820.6200000000008" table:style-name="ce12">
            <text:p><text:s/>9.820,62<text:s/></text:p>
          </table:table-cell>
          <table:table-cell office:value-type="string" table:style-name="ce11">
            <text:p>S.I.T.-LABORATORIO FARMACEUTIC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96.6" table:style-name="ce12">
            <text:p><text:s/>2.996,60<text:s/></text:p>
          </table:table-cell>
          <table:table-cell office:value-type="string" table:style-name="ce11">
            <text:p>S.O.M.P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06.86" table:style-name="ce12">
            <text:p><text:s/>2.506,86<text:s/></text:p>
          </table:table-cell>
          <table:table-cell office:value-type="string" table:style-name="ce11">
            <text:p>S.V.A.R. SAS DI D.SARTORI &amp; 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54.44" table:style-name="ce12">
            <text:p><text:s/>1.954,44<text:s/></text:p>
          </table:table-cell>
          <table:table-cell office:value-type="string" table:style-name="ce11">
            <text:p>S.V.A.S. BIOSAN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601.71" table:style-name="ce12">
            <text:p><text:s/>11.601,71<text:s/></text:p>
          </table:table-cell>
          <table:table-cell office:value-type="string" table:style-name="ce11">
            <text:p>SA.VE.PA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0.74" table:style-name="ce12">
            <text:p><text:s/>170,74<text:s/></text:p>
          </table:table-cell>
          <table:table-cell office:value-type="string" table:style-name="ce11">
            <text:p>SAGO M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92" table:style-name="ce12">
            <text:p><text:s/>4.392,00<text:s/></text:p>
          </table:table-cell>
          <table:table-cell office:value-type="string" table:style-name="ce11">
            <text:p>SANAC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9379.52" table:style-name="ce12">
            <text:p><text:s/>289.379,52<text:s/></text:p>
          </table:table-cell>
          <table:table-cell office:value-type="string" table:style-name="ce11">
            <text:p>SANDOZ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38.49" table:style-name="ce12">
            <text:p><text:s/>938,49<text:s/></text:p>
          </table:table-cell>
          <table:table-cell office:value-type="string" table:style-name="ce11">
            <text:p>SANIBO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8.1" table:style-name="ce12">
            <text:p><text:s/>128,10<text:s/></text:p>
          </table:table-cell>
          <table:table-cell office:value-type="string" table:style-name="ce11">
            <text:p>SANI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0.8" table:style-name="ce12">
            <text:p><text:s/>280,80<text:s/></text:p>
          </table:table-cell>
          <table:table-cell office:value-type="string" table:style-name="ce11">
            <text:p>SANITARIA ORTOPEDIA CASTELL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87.87" table:style-name="ce12">
            <text:p><text:s/>287,87<text:s/></text:p>
          </table:table-cell>
          <table:table-cell office:value-type="string" table:style-name="ce11">
            <text:p>SANITARIA ORTOPEDIA SANT'ANTONI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318.16" table:style-name="ce12">
            <text:p><text:s/>2.318,16<text:s/></text:p>
          </table:table-cell>
          <table:table-cell office:value-type="string" table:style-name="ce11">
            <text:p>SANITARIA ORTOPEDIA VIALE KENNEDY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63788.30000000005" table:style-name="ce12">
            <text:p><text:s/>563.788,30<text:s/></text:p>
          </table:table-cell>
          <table:table-cell office:value-type="string" table:style-name="ce11">
            <text:p>SANOF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488.8" table:style-name="ce12">
            <text:p><text:s/>10.488,80<text:s/></text:p>
          </table:table-cell>
          <table:table-cell office:value-type="string" table:style-name="ce11">
            <text:p>SANTEN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42.59" table:style-name="ce12">
            <text:p><text:s/>4.342,59<text:s/></text:p>
          </table:table-cell>
          <table:table-cell office:value-type="string" table:style-name="ce11">
            <text:p>SAPI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60.91" table:style-name="ce12">
            <text:p><text:s/>3.760,91<text:s/></text:p>
          </table:table-cell>
          <table:table-cell office:value-type="string" table:style-name="ce11">
            <text:p>SAPIO LIF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984.48" table:style-name="ce12">
            <text:p><text:s/>7.984,48<text:s/></text:p>
          </table:table-cell>
          <table:table-cell office:value-type="string" table:style-name="ce11">
            <text:p>SARSTED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80.97" table:style-name="ce12">
            <text:p><text:s/>3.180,97<text:s/></text:p>
          </table:table-cell>
          <table:table-cell office:value-type="string" table:style-name="ce11">
            <text:p>SATIP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0055.360000000001" table:style-name="ce12">
            <text:p><text:s/>80.055,36<text:s/></text:p>
          </table:table-cell>
          <table:table-cell office:value-type="string" table:style-name="ce11">
            <text:p>SCIENSUS INTERNATIONAL B.V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1408.7" table:style-name="ce12">
            <text:p><text:s/>61.408,70<text:s/></text:p>
          </table:table-cell>
          <table:table-cell office:value-type="string" table:style-name="ce11">
            <text:p>SEBI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28.9" table:style-name="ce12">
            <text:p><text:s/>2.128,90<text:s/></text:p>
          </table:table-cell>
          <table:table-cell office:value-type="string" table:style-name="ce11">
            <text:p>SED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3.12" table:style-name="ce12">
            <text:p><text:s/>173,12<text:s/></text:p>
          </table:table-cell>
          <table:table-cell office:value-type="string" table:style-name="ce11">
            <text:p>SEI EM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28.5" table:style-name="ce12">
            <text:p><text:s/>1.128,50<text:s/></text:p>
          </table:table-cell>
          <table:table-cell office:value-type="string" table:style-name="ce11">
            <text:p>SELEFA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396.06" table:style-name="ce12">
            <text:p><text:s/>21.396,06<text:s/></text:p>
          </table:table-cell>
          <table:table-cell office:value-type="string" table:style-name="ce11">
            <text:p>SERVIER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778.18" table:style-name="ce12">
            <text:p><text:s/>3.778,18<text:s/></text:p>
          </table:table-cell>
          <table:table-cell office:value-type="string" table:style-name="ce11">
            <text:p>SERVIZI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6301.87" table:style-name="ce12">
            <text:p><text:s/>226.301,87<text:s/></text:p>
          </table:table-cell>
          <table:table-cell office:value-type="string" table:style-name="ce11">
            <text:p>SERVIZI OSPEDALIER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849.96" table:style-name="ce12">
            <text:p><text:s/>15.849,96<text:s/></text:p>
          </table:table-cell>
          <table:table-cell office:value-type="string" table:style-name="ce11">
            <text:p>SHIONOG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140" table:style-name="ce12">
            <text:p><text:s/>10.140,00<text:s/></text:p>
          </table:table-cell>
          <table:table-cell office:value-type="string" table:style-name="ce11">
            <text:p>SHOCKWAVE MEDICAL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848.38" table:style-name="ce12">
            <text:p><text:s/>12.848,38<text:s/></text:p>
          </table:table-cell>
          <table:table-cell office:value-type="string" table:style-name="ce11">
            <text:p>SIDA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343.099999999999" table:style-name="ce12">
            <text:p><text:s/>19.343,10<text:s/></text:p>
          </table:table-cell>
          <table:table-cell office:value-type="string" table:style-name="ce11">
            <text:p>SIDEM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6450" table:style-name="ce12">
            <text:p><text:s/>366.450,00<text:s/></text:p>
          </table:table-cell>
          <table:table-cell office:value-type="string" table:style-name="ce11">
            <text:p>SIEMENS HEALTH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4339.73" table:style-name="ce12">
            <text:p><text:s/>14.339,73<text:s/></text:p>
          </table:table-cell>
          <table:table-cell office:value-type="string" table:style-name="ce11">
            <text:p>SIFI S.P.A. SOC.IND.FARM.ITALIA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86.4" table:style-name="ce12">
            <text:p><text:s/>686,40<text:s/></text:p>
          </table:table-cell>
          <table:table-cell office:value-type="string" table:style-name="ce11">
            <text:p>SILI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40.04" table:style-name="ce12">
            <text:p><text:s/>5.040,04<text:s/></text:p>
          </table:table-cell>
          <table:table-cell office:value-type="string" table:style-name="ce11">
            <text:p>SINTESY 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6740.5" table:style-name="ce12">
            <text:p><text:s/>6.740,50<text:s/></text:p>
          </table:table-cell>
          <table:table-cell office:value-type="string" table:style-name="ce11">
            <text:p>SME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3323.179999999993" table:style-name="ce12">
            <text:p><text:s/>83.323,18<text:s/></text:p>
          </table:table-cell>
          <table:table-cell office:value-type="string" table:style-name="ce11">
            <text:p>SMITH AND NEPHEW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78.27" table:style-name="ce12">
            <text:p><text:s/>1.078,27<text:s/></text:p>
          </table:table-cell>
          <table:table-cell office:value-type="string" table:style-name="ce11">
            <text:p>SOL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47.2" table:style-name="ce12">
            <text:p><text:s/>447,20<text:s/></text:p>
          </table:table-cell>
          <table:table-cell office:value-type="string" table:style-name="ce11">
            <text:p>SOLUZIONI &amp; SALUT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794.25" table:style-name="ce12">
            <text:p><text:s/>13.794,25<text:s/></text:p>
          </table:table-cell>
          <table:table-cell office:value-type="string" table:style-name="ce11">
            <text:p>SOLVENTUM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666.14" table:style-name="ce12">
            <text:p><text:s/>7.666,14<text:s/></text:p>
          </table:table-cell>
          <table:table-cell office:value-type="string" table:style-name="ce11">
            <text:p>SONOVA AUDIOLOGICAL CAR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944.11" table:style-name="ce12">
            <text:p><text:s/>2.944,11<text:s/></text:p>
          </table:table-cell>
          <table:table-cell office:value-type="string" table:style-name="ce11">
            <text:p>SORIN GROUP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8151.32" table:style-name="ce12">
            <text:p><text:s/>38.151,32<text:s/></text:p>
          </table:table-cell>
          <table:table-cell office:value-type="string" table:style-name="ce11">
            <text:p>SPINDIAL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0539.1" table:style-name="ce12">
            <text:p><text:s/>40.539,10<text:s/></text:p>
          </table:table-cell>
          <table:table-cell office:value-type="string" table:style-name="ce11">
            <text:p>STAGO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839.26" table:style-name="ce12">
            <text:p><text:s/>12.839,26<text:s/></text:p>
          </table:table-cell>
          <table:table-cell office:value-type="string" table:style-name="ce11">
            <text:p>STALLERGENE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25" table:style-name="ce12">
            <text:p><text:s/>1.525,00<text:s/></text:p>
          </table:table-cell>
          <table:table-cell office:value-type="string" table:style-name="ce11">
            <text:p>STERI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965.06" table:style-name="ce12">
            <text:p><text:s/>36.965,06<text:s/></text:p>
          </table:table-cell>
          <table:table-cell office:value-type="string" table:style-name="ce11">
            <text:p>STRYKE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519.53" table:style-name="ce12">
            <text:p><text:s/>3.519,53<text:s/></text:p>
          </table:table-cell>
          <table:table-cell office:value-type="string" table:style-name="ce11">
            <text:p>SUN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052.96" table:style-name="ce12">
            <text:p><text:s/>2.052,96<text:s/></text:p>
          </table:table-cell>
          <table:table-cell office:value-type="string" table:style-name="ce11">
            <text:p>SUN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684" table:style-name="ce12">
            <text:p><text:s/>2.684,00<text:s/></text:p>
          </table:table-cell>
          <table:table-cell office:value-type="string" table:style-name="ce11">
            <text:p>SUNSHINE 7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15.3" table:style-name="ce12">
            <text:p><text:s/>915,30<text:s/></text:p>
          </table:table-cell>
          <table:table-cell office:value-type="string" table:style-name="ce11">
            <text:p>SURG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11.83999999999997" table:style-name="ce12">
            <text:p><text:s/>311,84<text:s/></text:p>
          </table:table-cell>
          <table:table-cell office:value-type="string" table:style-name="ce11">
            <text:p>SURGILIN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0934.74" table:style-name="ce12">
            <text:p><text:s/>100.934,74<text:s/></text:p>
          </table:table-cell>
          <table:table-cell office:value-type="string" table:style-name="ce11">
            <text:p>SWEDISH ORPHAN BIOVITRU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15141.89" table:style-name="ce12">
            <text:p><text:s/>215.141,89<text:s/></text:p>
          </table:table-cell>
          <table:table-cell office:value-type="string" table:style-name="ce11">
            <text:p>TAKEDA ITALI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90.64" table:style-name="ce12">
            <text:p><text:s/>1.890,64<text:s/></text:p>
          </table:table-cell>
          <table:table-cell office:value-type="string" table:style-name="ce11">
            <text:p>TAU M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9815.040000000001" table:style-name="ce12">
            <text:p><text:s/>49.815,04<text:s/></text:p>
          </table:table-cell>
          <table:table-cell office:value-type="string" table:style-name="ce11">
            <text:p>TECHDOW PHARMA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635.6" table:style-name="ce12">
            <text:p><text:s/>3.635,60<text:s/></text:p>
          </table:table-cell>
          <table:table-cell office:value-type="string" table:style-name="ce11">
            <text:p>TECHNOLOGIC SRL IN LIQUIDAZIO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1588.29999999999" table:style-name="ce12">
            <text:p><text:s/>111.588,30<text:s/></text:p>
          </table:table-cell>
          <table:table-cell office:value-type="string" table:style-name="ce11">
            <text:p>TECNOLIF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906" table:style-name="ce12">
            <text:p><text:s/>8.906,00<text:s/></text:p>
          </table:table-cell>
          <table:table-cell office:value-type="string" table:style-name="ce11">
            <text:p>TELEA ELECTRONIC ENGINEERIN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9936.07" table:style-name="ce12">
            <text:p><text:s/>59.936,07<text:s/></text:p>
          </table:table-cell>
          <table:table-cell office:value-type="string" table:style-name="ce11">
            <text:p>TELEFLEX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334.39" table:style-name="ce12">
            <text:p><text:s/>11.334,39<text:s/></text:p>
          </table:table-cell>
          <table:table-cell office:value-type="string" table:style-name="ce11">
            <text:p>TEOF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642.5499999999993" table:style-name="ce12">
            <text:p><text:s/>8.642,55<text:s/></text:p>
          </table:table-cell>
          <table:table-cell office:value-type="string" table:style-name="ce11">
            <text:p>TEO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64.8700000000008" table:style-name="ce12">
            <text:p><text:s/>4.864,87<text:s/></text:p>
          </table:table-cell>
          <table:table-cell office:value-type="string" table:style-name="ce11">
            <text:p>TERUMO BTC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99.47" table:style-name="ce12">
            <text:p><text:s/>199,47<text:s/></text:p>
          </table:table-cell>
          <table:table-cell office:value-type="string" table:style-name="ce11">
            <text:p>TEST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0837.200000000004" table:style-name="ce12">
            <text:p><text:s/>50.837,20<text:s/></text:p>
          </table:table-cell>
          <table:table-cell office:value-type="string" table:style-name="ce11">
            <text:p>TEV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8391.5" table:style-name="ce12">
            <text:p><text:s/>18.391,50<text:s/></text:p>
          </table:table-cell>
          <table:table-cell office:value-type="string" table:style-name="ce11">
            <text:p>THE BINDING SIT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1066.089999999998" table:style-name="ce12">
            <text:p><text:s/>11.066,09<text:s/></text:p>
          </table:table-cell>
          <table:table-cell office:value-type="string" table:style-name="ce11">
            <text:p>THEA F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23741.28" table:style-name="ce12">
            <text:p><text:s/>123.741,28<text:s/></text:p>
          </table:table-cell>
          <table:table-cell office:value-type="string" table:style-name="ce11">
            <text:p>THERAS LIFETEC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0899.269999999997" table:style-name="ce12">
            <text:p><text:s/>40.899,27<text:s/></text:p>
          </table:table-cell>
          <table:table-cell office:value-type="string" table:style-name="ce11">
            <text:p>THERMO FISHER DIAGNOSTIC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5996.37" table:style-name="ce12">
            <text:p><text:s/>55.996,37<text:s/></text:p>
          </table:table-cell>
          <table:table-cell office:value-type="string" table:style-name="ce11">
            <text:p>TILLOMED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4424.88" table:style-name="ce12">
            <text:p><text:s/>74.424,88<text:s/></text:p>
          </table:table-cell>
          <table:table-cell office:value-type="string" table:style-name="ce11">
            <text:p>TIM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88.74" table:style-name="ce12">
            <text:p><text:s/>1.388,74<text:s/></text:p>
          </table:table-cell>
          <table:table-cell office:value-type="string" table:style-name="ce11">
            <text:p>TRENTIN E FRANZOS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138.07" table:style-name="ce12">
            <text:p><text:s/>13.138,07<text:s/></text:p>
          </table:table-cell>
          <table:table-cell office:value-type="string" table:style-name="ce11">
            <text:p>TRIVENETA MEDICAL TECHNOLOG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0904.4" table:style-name="ce12">
            <text:p><text:s/>10.904,40<text:s/></text:p>
          </table:table-cell>
          <table:table-cell office:value-type="string" table:style-name="ce11">
            <text:p>TRX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8496.5" table:style-name="ce12">
            <text:p><text:s/>48.496,50<text:s/></text:p>
          </table:table-cell>
          <table:table-cell office:value-type="string" table:style-name="ce11">
            <text:p>UCB 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40.69" table:style-name="ce12">
            <text:p><text:s/>340,69<text:s/></text:p>
          </table:table-cell>
          <table:table-cell office:value-type="string" table:style-name="ce11">
            <text:p>UNIFARC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530.89" table:style-name="ce12">
            <text:p><text:s/>2.530,89<text:s/></text:p>
          </table:table-cell>
          <table:table-cell office:value-type="string" table:style-name="ce11">
            <text:p>UNI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849.240000000002" table:style-name="ce12">
            <text:p><text:s/>17.849,24<text:s/></text:p>
          </table:table-cell>
          <table:table-cell office:value-type="string" table:style-name="ce11">
            <text:p>URGO 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3199.429999999993" table:style-name="ce12">
            <text:p><text:s/>83.199,43<text:s/></text:p>
          </table:table-cell>
          <table:table-cell office:value-type="string" table:style-name="ce11">
            <text:p>VANTIV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586.1900000000005" table:style-name="ce12">
            <text:p><text:s/>4.586,19<text:s/></text:p>
          </table:table-cell>
          <table:table-cell office:value-type="string" table:style-name="ce11">
            <text:p>VASSILLI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60377.69" table:style-name="ce12">
            <text:p><text:s/>460.377,69<text:s/></text:p>
          </table:table-cell>
          <table:table-cell office:value-type="string" table:style-name="ce11">
            <text:p>VEOLIA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1541.65" table:style-name="ce12">
            <text:p><text:s/>171.541,65<text:s/></text:p>
          </table:table-cell>
          <table:table-cell office:value-type="string" table:style-name="ce11">
            <text:p>VERTEX PHARMACEUTICALS (ITALY)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96908.28" table:style-name="ce12">
            <text:p><text:s/>96.908,28<text:s/></text:p>
          </table:table-cell>
          <table:table-cell office:value-type="string" table:style-name="ce11">
            <text:p>VIATRI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3332" table:style-name="ce12">
            <text:p><text:s/>13.332,00<text:s/></text:p>
          </table:table-cell>
          <table:table-cell office:value-type="string" table:style-name="ce11">
            <text:p>VIFOR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30.54" table:style-name="ce12">
            <text:p><text:s/>730,54<text:s/></text:p>
          </table:table-cell>
          <table:table-cell office:value-type="string" table:style-name="ce11">
            <text:p>VIGE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2329.81" table:style-name="ce12">
            <text:p><text:s/>52.329,81<text:s/></text:p>
          </table:table-cell>
          <table:table-cell office:value-type="string" table:style-name="ce11">
            <text:p>ViiV HEALTH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761.9" table:style-name="ce12">
            <text:p><text:s/>1.761,90<text:s/></text:p>
          </table:table-cell>
          <table:table-cell office:value-type="string" table:style-name="ce11">
            <text:p>VISUF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111.03" table:style-name="ce12">
            <text:p><text:s/>22.111,03<text:s/></text:p>
          </table:table-cell>
          <table:table-cell office:value-type="string" table:style-name="ce11">
            <text:p>VITALAIRE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7998.18" table:style-name="ce12">
            <text:p><text:s/>7.998,18<text:s/></text:p>
          </table:table-cell>
          <table:table-cell office:value-type="string" table:style-name="ce11">
            <text:p>VYGON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3645.790000000008" table:style-name="ce12">
            <text:p><text:s/>83.645,79<text:s/></text:p>
          </table:table-cell>
          <table:table-cell office:value-type="string" table:style-name="ce11">
            <text:p>WALDNER TECNOLOGIE MEDICA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8465.18" table:style-name="ce12">
            <text:p><text:s/>8.465,18<text:s/></text:p>
          </table:table-cell>
          <table:table-cell office:value-type="string" table:style-name="ce11">
            <text:p>WELLSPEC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92" table:style-name="ce12">
            <text:p><text:s/>4.392,00<text:s/></text:p>
          </table:table-cell>
          <table:table-cell office:value-type="string" table:style-name="ce11">
            <text:p>X-MED INNOVAZIONI MEDICA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2985.040000000001" table:style-name="ce12">
            <text:p><text:s/>22.985,04<text:s/></text:p>
          </table:table-cell>
          <table:table-cell office:value-type="string" table:style-name="ce11">
            <text:p>YPSOMED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59598.95" table:style-name="ce12">
            <text:p><text:s/>59.598,95<text:s/></text:p>
          </table:table-cell>
          <table:table-cell office:value-type="string" table:style-name="ce11">
            <text:p>ZACCANT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27.56" table:style-name="ce12">
            <text:p><text:s/>427,56<text:s/></text:p>
          </table:table-cell>
          <table:table-cell office:value-type="string" table:style-name="ce11">
            <text:p>ZAMBON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355.8500000000004" table:style-name="ce12">
            <text:p><text:s/>4.355,85<text:s/></text:p>
          </table:table-cell>
          <table:table-cell office:value-type="string" table:style-name="ce11">
            <text:p>ZEISS CARL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3288.43" table:style-name="ce12">
            <text:p><text:s/>3.288,43<text:s/></text:p>
          </table:table-cell>
          <table:table-cell office:value-type="string" table:style-name="ce11">
            <text:p>ZENTIV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27195.98" table:style-name="ce12">
            <text:p><text:s/>27.195,98<text:s/></text:p>
          </table:table-cell>
          <table:table-cell office:value-type="string" table:style-name="ce11">
            <text:p>ZIMMER BIOMET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4228.47" table:style-name="ce12">
            <text:p><text:s/>4.228,47<text:s/></text:p>
          </table:table-cell>
          <table:table-cell office:value-type="string" table:style-name="ce11">
            <text:p>ZOLL 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BENE</text:p>
          </table:table-cell>
          <table:table-cell office:value-type="float" office:value="1536.62" table:style-name="ce12">
            <text:p><text:s/>1.536,62<text:s/></text:p>
          </table:table-cell>
          <table:table-cell office:value-type="string" table:style-name="ce11">
            <text:p>ZORZAN CARBURANTI SRL</text:p>
          </table:table-cell>
          <table:table-cell table:number-columns-repeated="16381"/>
        </table:table-row>
        <table:table-row table:style-name="ro1">
          <table:table-cell office:value-type="string" table:style-name="ce13">
            <text:p>BENE</text:p>
          </table:table-cell>
          <table:table-cell office:value-type="float" office:value="16349.650000000001" table:style-name="ce12">
            <text:p><text:s/>16.349,65<text:s/></text:p>
          </table:table-cell>
          <table:table-cell office:value-type="string" table:style-name="ce11">
            <text:p>SOGGETTO PRIVA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9822.560000000001" table:style-name="ce12">
            <text:p><text:s/>19.822,56<text:s/></text:p>
          </table:table-cell>
          <table:table-cell office:value-type="string" table:style-name="ce11">
            <text:p>ALLEGRO IMPIANTI &amp; SERVIZ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206267.71" table:style-name="ce12">
            <text:p><text:s/>206.267,71<text:s/></text:p>
          </table:table-cell>
          <table:table-cell office:value-type="string" table:style-name="ce11">
            <text:p>ATHESTE COSTRUZIO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2806" table:style-name="ce12">
            <text:p><text:s/>2.806,00<text:s/></text:p>
          </table:table-cell>
          <table:table-cell office:value-type="string" table:style-name="ce11">
            <text:p>BEDENDO PREFABBRICAT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5830.99" table:style-name="ce12">
            <text:p><text:s/>5.830,99<text:s/></text:p>
          </table:table-cell>
          <table:table-cell office:value-type="string" table:style-name="ce11">
            <text:p>CIMA ELEVATOR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45571.42" table:style-name="ce12">
            <text:p><text:s/>45.571,42<text:s/></text:p>
          </table:table-cell>
          <table:table-cell office:value-type="string" table:style-name="ce11">
            <text:p>D.S. MEDICA TECNOLOGI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3325.72" table:style-name="ce12">
            <text:p><text:s/>3.325,72<text:s/></text:p>
          </table:table-cell>
          <table:table-cell office:value-type="string" table:style-name="ce11">
            <text:p>ERREPI GRANDIMPIANT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00.21" table:style-name="ce12">
            <text:p><text:s/>100,21<text:s/></text:p>
          </table:table-cell>
          <table:table-cell office:value-type="string" table:style-name="ce11">
            <text:p>EURO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5636.4" table:style-name="ce12">
            <text:p><text:s/>5.636,40<text:s/></text:p>
          </table:table-cell>
          <table:table-cell office:value-type="string" table:style-name="ce11">
            <text:p>FLASH DI ZANCONATO MICHE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2470.5" table:style-name="ce12">
            <text:p><text:s/>2.470,50<text:s/></text:p>
          </table:table-cell>
          <table:table-cell office:value-type="string" table:style-name="ce11">
            <text:p>FPC INFORMAT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2974.36" table:style-name="ce12">
            <text:p><text:s/>12.974,36<text:s/></text:p>
          </table:table-cell>
          <table:table-cell office:value-type="string" table:style-name="ce11">
            <text:p>GHIOTTI B. E L.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2470.5100000000002" table:style-name="ce12">
            <text:p><text:s/>2.470,51<text:s/></text:p>
          </table:table-cell>
          <table:table-cell office:value-type="string" table:style-name="ce11">
            <text:p>GIUSTI &amp; TEMP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5673" table:style-name="ce12">
            <text:p><text:s/>5.673,00<text:s/></text:p>
          </table:table-cell>
          <table:table-cell office:value-type="string" table:style-name="ce11">
            <text:p>GRAPHIC DIVISI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4007.7" table:style-name="ce12">
            <text:p><text:s/>4.007,70<text:s/></text:p>
          </table:table-cell>
          <table:table-cell office:value-type="string" table:style-name="ce11">
            <text:p>INGROS'S FORNITU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07121.93" table:style-name="ce12">
            <text:p><text:s/>107.121,93<text:s/></text:p>
          </table:table-cell>
          <table:table-cell office:value-type="string" table:style-name="ce11">
            <text:p>LASA F.LLI NAT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76169.76" table:style-name="ce12">
            <text:p><text:s/>176.169,76<text:s/></text:p>
          </table:table-cell>
          <table:table-cell office:value-type="string" table:style-name="ce11">
            <text:p>MORO ANTONI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2411.7600000000002" table:style-name="ce12">
            <text:p><text:s/>2.411,76<text:s/></text:p>
          </table:table-cell>
          <table:table-cell office:value-type="string" table:style-name="ce11">
            <text:p>ORTOPEDICA SCALIGER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030.9000000000001" table:style-name="ce12">
            <text:p><text:s/>1.030,90<text:s/></text:p>
          </table:table-cell>
          <table:table-cell office:value-type="string" table:style-name="ce11">
            <text:p>SECOD STRUTTURE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437477.07" table:style-name="ce12">
            <text:p><text:s/>437.477,07<text:s/></text:p>
          </table:table-cell>
          <table:table-cell office:value-type="string" table:style-name="ce11">
            <text:p>SO.GE.DI.CO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1586" table:style-name="ce12">
            <text:p><text:s/>1.586,00<text:s/></text:p>
          </table:table-cell>
          <table:table-cell office:value-type="string" table:style-name="ce11">
            <text:p>TARGA COSTRUZIO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634.4" table:style-name="ce12">
            <text:p><text:s/>634,40<text:s/></text:p>
          </table:table-cell>
          <table:table-cell office:value-type="string" table:style-name="ce11">
            <text:p>TECNOCOPY PRINT &amp; CO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653.30999999999995" table:style-name="ce12">
            <text:p><text:s/>653,31<text:s/></text:p>
          </table:table-cell>
          <table:table-cell office:value-type="string" table:style-name="ce11">
            <text:p>TEO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4392" table:style-name="ce12">
            <text:p><text:s/>4.392,00<text:s/></text:p>
          </table:table-cell>
          <table:table-cell office:value-type="string" table:style-name="ce11">
            <text:p>TRENTIN E FRANZOS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LAVORO</text:p>
          </table:table-cell>
          <table:table-cell office:value-type="float" office:value="439.2" table:style-name="ce12">
            <text:p><text:s/>439,20<text:s/></text:p>
          </table:table-cell>
          <table:table-cell office:value-type="string" table:style-name="ce11">
            <text:p>TUV ITALIA SRL</text:p>
          </table:table-cell>
          <table:table-cell table:number-columns-repeated="16381"/>
        </table:table-row>
        <table:table-row table:style-name="ro1">
          <table:table-cell office:value-type="string" table:style-name="ce13">
            <text:p>LAVORO</text:p>
          </table:table-cell>
          <table:table-cell office:value-type="float" office:value="39589" table:style-name="ce12">
            <text:p><text:s/>39.589,00<text:s/></text:p>
          </table:table-cell>
          <table:table-cell office:value-type="string" table:style-name="ce11">
            <text:p>VERDIMPIANT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889.279999999999" table:style-name="ce12">
            <text:p><text:s/>15.889,28<text:s/></text:p>
          </table:table-cell>
          <table:table-cell office:value-type="string" table:style-name="ce11">
            <text:p>3 EFFE STERI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7.23" table:style-name="ce12">
            <text:p><text:s/>97,23<text:s/></text:p>
          </table:table-cell>
          <table:table-cell office:value-type="string" table:style-name="ce11">
            <text:p>3D SYSTE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64" table:style-name="ce12">
            <text:p><text:s/>1.464,00<text:s/></text:p>
          </table:table-cell>
          <table:table-cell office:value-type="string" table:style-name="ce11">
            <text:p>A.G.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337.27" table:style-name="ce12">
            <text:p><text:s/>5.337,27<text:s/></text:p>
          </table:table-cell>
          <table:table-cell office:value-type="string" table:style-name="ce11">
            <text:p>A.M.R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32.52" table:style-name="ce12">
            <text:p><text:s/>532,52<text:s/></text:p>
          </table:table-cell>
          <table:table-cell office:value-type="string" table:style-name="ce11">
            <text:p>A.R.P.A.V. REGIONE VENETO (FA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25" table:style-name="ce12">
            <text:p><text:s/>1.125,00<text:s/></text:p>
          </table:table-cell>
          <table:table-cell office:value-type="string" table:style-name="ce11">
            <text:p>A.S.SO.FARM-FONDO 0,02% E 0,15%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02.2399999999998" table:style-name="ce12">
            <text:p><text:s/>2.502,24<text:s/></text:p>
          </table:table-cell>
          <table:table-cell office:value-type="string" table:style-name="ce11">
            <text:p>ABBOTT 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8257" table:style-name="ce12">
            <text:p><text:s/>148.257,00<text:s/></text:p>
          </table:table-cell>
          <table:table-cell office:value-type="string" table:style-name="ce11">
            <text:p>ABILO SRL IMPRESA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918.75" table:style-name="ce12">
            <text:p><text:s/>5.918,75<text:s/></text:p>
          </table:table-cell>
          <table:table-cell office:value-type="string" table:style-name="ce11">
            <text:p>ACAT BASSO POLESI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843.35" table:style-name="ce12">
            <text:p><text:s/>24.843,35<text:s/></text:p>
          </table:table-cell>
          <table:table-cell office:value-type="string" table:style-name="ce11">
            <text:p>ACQUEVENET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50.78" table:style-name="ce12">
            <text:p><text:s/>1.750,78<text:s/></text:p>
          </table:table-cell>
          <table:table-cell office:value-type="string" table:style-name="ce11">
            <text:p>ADLER ORTH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843" table:style-name="ce12">
            <text:p><text:s/>7.843,00<text:s/></text:p>
          </table:table-cell>
          <table:table-cell office:value-type="string" table:style-name="ce11">
            <text:p>ADVANCED ACCELERATOR APPLICATION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607.9" table:style-name="ce12">
            <text:p><text:s/>10.607,90<text:s/></text:p>
          </table:table-cell>
          <table:table-cell office:value-type="string" table:style-name="ce11">
            <text:p>ADVENIA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77.14" table:style-name="ce12">
            <text:p><text:s/>3.177,14<text:s/></text:p>
          </table:table-cell>
          <table:table-cell office:value-type="string" table:style-name="ce11">
            <text:p>AES SRL - authentic enterprise..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9766.84" table:style-name="ce12">
            <text:p><text:s/>89.766,84<text:s/></text:p>
          </table:table-cell>
          <table:table-cell office:value-type="string" table:style-name="ce11">
            <text:p>AFFIDATARI DIVERS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" table:style-name="ce12">
            <text:p><text:s/>22,00<text:s/></text:p>
          </table:table-cell>
          <table:table-cell office:value-type="string" table:style-name="ce11">
            <text:p>AG. IND. DIFESA STABILIMENTO CHIMIC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6" table:style-name="ce12">
            <text:p><text:s/>276,00<text:s/></text:p>
          </table:table-cell>
          <table:table-cell office:value-type="string" table:style-name="ce11">
            <text:p>AGENZIA DELLE ENTRAT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670.4" table:style-name="ce12">
            <text:p><text:s/>7.670,40<text:s/></text:p>
          </table:table-cell>
          <table:table-cell office:value-type="string" table:style-name="ce11">
            <text:p>AGENZIA DELLE ENTRATE -RISCOSSIONE-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149.67" table:style-name="ce12">
            <text:p><text:s/>60.149,67<text:s/></text:p>
          </table:table-cell>
          <table:table-cell office:value-type="string" table:style-name="ce11">
            <text:p>AIR LIQUIDE ITALIA GAS E SERVIZ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22.4000000000001" table:style-name="ce12">
            <text:p><text:s/>1.122,40<text:s/></text:p>
          </table:table-cell>
          <table:table-cell office:value-type="string" table:style-name="ce11">
            <text:p>AIRNOV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69.57" table:style-name="ce12">
            <text:p><text:s/>969,57<text:s/></text:p>
          </table:table-cell>
          <table:table-cell office:value-type="string" table:style-name="ce11">
            <text:p>ALGEC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888.22" table:style-name="ce12">
            <text:p><text:s/>26.888,22<text:s/></text:p>
          </table:table-cell>
          <table:table-cell office:value-type="string" table:style-name="ce11">
            <text:p>ALI'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56.87" table:style-name="ce12">
            <text:p><text:s/>2.656,87<text:s/></text:p>
          </table:table-cell>
          <table:table-cell office:value-type="string" table:style-name="ce11">
            <text:p>ALTHEA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.24" table:style-name="ce12">
            <text:p><text:s/>6,24<text:s/></text:p>
          </table:table-cell>
          <table:table-cell office:value-type="string" table:style-name="ce11">
            <text:p>AMS GROUP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152.8" table:style-name="ce12">
            <text:p><text:s/>16.152,80<text:s/></text:p>
          </table:table-cell>
          <table:table-cell office:value-type="string" table:style-name="ce11">
            <text:p>ANDR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803.09" table:style-name="ce12">
            <text:p><text:s/>8.803,09<text:s/></text:p>
          </table:table-cell>
          <table:table-cell office:value-type="string" table:style-name="ce11">
            <text:p>ANICURA ITALY HOLDIN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17.25" table:style-name="ce12">
            <text:p><text:s/>6.917,25<text:s/></text:p>
          </table:table-cell>
          <table:table-cell office:value-type="string" table:style-name="ce11">
            <text:p>ANTHARE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92" table:style-name="ce12">
            <text:p><text:s/>2.592,00<text:s/></text:p>
          </table:table-cell>
          <table:table-cell office:value-type="string" table:style-name="ce11">
            <text:p>ANTICA FARMACIA MADONNA DELLA SALUT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996.45" table:style-name="ce12">
            <text:p><text:s/>5.996,45<text:s/></text:p>
          </table:table-cell>
          <table:table-cell office:value-type="string" table:style-name="ce11">
            <text:p>ANTICA FARMACIA MADONNA SALUT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836.32" table:style-name="ce12">
            <text:p><text:s/>8.836,32<text:s/></text:p>
          </table:table-cell>
          <table:table-cell office:value-type="string" table:style-name="ce11">
            <text:p>ANTICA FARMACIA SAN LEONARD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681.0499999999993" table:style-name="ce12">
            <text:p><text:s/>8.681,05<text:s/></text:p>
          </table:table-cell>
          <table:table-cell office:value-type="string" table:style-name="ce11">
            <text:p>ARETE' SOCIETA' COOPERATIVA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806.67" table:style-name="ce12">
            <text:p><text:s/>15.806,67<text:s/></text:p>
          </table:table-cell>
          <table:table-cell office:value-type="string" table:style-name="ce11">
            <text:p>ARKYS SERVICE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178.02" table:style-name="ce12">
            <text:p><text:s/>12.178,02<text:s/></text:p>
          </table:table-cell>
          <table:table-cell office:value-type="string" table:style-name="ce11">
            <text:p>ARSENAL.IT CENTRO VENETO RICERC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67.46" table:style-name="ce12">
            <text:p><text:s/>967,46<text:s/></text:p>
          </table:table-cell>
          <table:table-cell office:value-type="string" table:style-name="ce11">
            <text:p>ARTHN SNC DI REZZI ANTONELLA &amp; 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287.649999999998" table:style-name="ce12">
            <text:p><text:s/>26.287,65<text:s/></text:p>
          </table:table-cell>
          <table:table-cell office:value-type="string" table:style-name="ce11">
            <text:p>ASM ROVIG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672.75" table:style-name="ce12">
            <text:p><text:s/>5.672,75<text:s/></text:p>
          </table:table-cell>
          <table:table-cell office:value-type="string" table:style-name="ce11">
            <text:p>ASM SE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656.78" table:style-name="ce12">
            <text:p><text:s/>15.656,78<text:s/></text:p>
          </table:table-cell>
          <table:table-cell office:value-type="string" table:style-name="ce11">
            <text:p>ASPIAG 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601" table:style-name="ce12">
            <text:p><text:s/>8.601,00<text:s/></text:p>
          </table:table-cell>
          <table:table-cell office:value-type="string" table:style-name="ce11">
            <text:p>ASSIN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31460.14" table:style-name="ce12">
            <text:p><text:s/>931.460,14<text:s/></text:p>
          </table:table-cell>
          <table:table-cell office:value-type="string" table:style-name="ce11">
            <text:p>ASSOC. VOL. PUBBL. ASS. CROCE VERD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908.55" table:style-name="ce12">
            <text:p><text:s/>10.908,55<text:s/></text:p>
          </table:table-cell>
          <table:table-cell office:value-type="string" table:style-name="ce11">
            <text:p>ASSOCIAZ. DI VOLONTARIATO "SOL'UNA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00" table:style-name="ce12">
            <text:p><text:s/>3.000,00<text:s/></text:p>
          </table:table-cell>
          <table:table-cell office:value-type="string" table:style-name="ce11">
            <text:p>ASSOCIAZIONE A.M.A. POLESINE ODV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833" table:style-name="ce12">
            <text:p><text:s/>22.833,00<text:s/></text:p>
          </table:table-cell>
          <table:table-cell office:value-type="string" table:style-name="ce11">
            <text:p>ASSOCIAZIONE BETANIA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260" table:style-name="ce12">
            <text:p><text:s/>8.260,00<text:s/></text:p>
          </table:table-cell>
          <table:table-cell office:value-type="string" table:style-name="ce11">
            <text:p>ASSOCIAZIONE GIOVANNI DANIELI ET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272.87" table:style-name="ce12">
            <text:p><text:s/>31.272,87<text:s/></text:p>
          </table:table-cell>
          <table:table-cell office:value-type="string" table:style-name="ce11">
            <text:p>ASSOCIAZIONE JOSEPH AP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269.92" table:style-name="ce12">
            <text:p><text:s/>16.269,92<text:s/></text:p>
          </table:table-cell>
          <table:table-cell office:value-type="string" table:style-name="ce11">
            <text:p>ASSOCIAZIONE OFFICINE SOCIALI AP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17.53" table:style-name="ce12">
            <text:p><text:s/>6.017,53<text:s/></text:p>
          </table:table-cell>
          <table:table-cell office:value-type="string" table:style-name="ce11">
            <text:p>ASSOCIAZIONE PARKINSON ROVIGO ODV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4572" table:style-name="ce12">
            <text:p><text:s/>94.572,00<text:s/></text:p>
          </table:table-cell>
          <table:table-cell office:value-type="string" table:style-name="ce11">
            <text:p>ASSOCIAZIONE PRO.SOCIA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176" table:style-name="ce12">
            <text:p><text:s/>9.176,00<text:s/></text:p>
          </table:table-cell>
          <table:table-cell office:value-type="string" table:style-name="ce11">
            <text:p>ASSOCIAZIONE WELCOME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49.5" table:style-name="ce12">
            <text:p><text:s/>1.149,50<text:s/></text:p>
          </table:table-cell>
          <table:table-cell office:value-type="string" table:style-name="ce11">
            <text:p>AUTOCARROZZERIA 5 RUOTE -STIEVANO M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369.81" table:style-name="ce12">
            <text:p><text:s/>3.369,81<text:s/></text:p>
          </table:table-cell>
          <table:table-cell office:value-type="string" table:style-name="ce11">
            <text:p>AUTOFFICINA DA DIEGO DI TROMBIN DIEG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08" table:style-name="ce12">
            <text:p><text:s/>508,00<text:s/></text:p>
          </table:table-cell>
          <table:table-cell office:value-type="string" table:style-name="ce11">
            <text:p>AUTOLAVAGGIO DUE DI DOKO ERMIR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41.6199999999999" table:style-name="ce12">
            <text:p><text:s/>1.041,62<text:s/></text:p>
          </table:table-cell>
          <table:table-cell office:value-type="string" table:style-name="ce11">
            <text:p>AUTOSTRADE PER L'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2842" table:style-name="ce12">
            <text:p><text:s/>72.842,00<text:s/></text:p>
          </table:table-cell>
          <table:table-cell office:value-type="string" table:style-name="ce11">
            <text:p>AVIS PROVINCALE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046" table:style-name="ce12">
            <text:p><text:s/>5.046,00<text:s/></text:p>
          </table:table-cell>
          <table:table-cell office:value-type="string" table:style-name="ce11">
            <text:p>AZ. SPEC.PER I SERV. SOC."IDA ZUZZI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.96" table:style-name="ce12">
            <text:p><text:s/>26,96<text:s/></text:p>
          </table:table-cell>
          <table:table-cell office:value-type="string" table:style-name="ce11">
            <text:p>AZ.UNITA'SAN.LOCALE TOSCANA SUD-EST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088.48" table:style-name="ce12">
            <text:p><text:s/>8.088,48<text:s/></text:p>
          </table:table-cell>
          <table:table-cell office:value-type="string" table:style-name="ce11">
            <text:p>AZIENDA OSPEDALIERA UNIVER FERRAR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894.24" table:style-name="ce12">
            <text:p><text:s/>2.894,24<text:s/></text:p>
          </table:table-cell>
          <table:table-cell office:value-type="string" table:style-name="ce11">
            <text:p>AZIENDA USL DI FERRARA (FE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477.449999999999" table:style-name="ce12">
            <text:p><text:s/>10.477,45<text:s/></text:p>
          </table:table-cell>
          <table:table-cell office:value-type="string" table:style-name="ce11">
            <text:p>B. BRAUN MILANO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0587.5" table:style-name="ce12">
            <text:p><text:s/>20.587,50<text:s/></text:p>
          </table:table-cell>
          <table:table-cell office:value-type="string" table:style-name="ce11">
            <text:p>BAUSCH &amp; LOMB IOM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082.1" table:style-name="ce12">
            <text:p><text:s/>7.082,10<text:s/></text:p>
          </table:table-cell>
          <table:table-cell office:value-type="string" table:style-name="ce11">
            <text:p>BAY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417.2" table:style-name="ce12">
            <text:p><text:s/>6.417,20<text:s/></text:p>
          </table:table-cell>
          <table:table-cell office:value-type="string" table:style-name="ce11">
            <text:p>BECTON DICKINSON ITALIA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880" table:style-name="ce12">
            <text:p><text:s/>4.880,00<text:s/></text:p>
          </table:table-cell>
          <table:table-cell office:value-type="string" table:style-name="ce11">
            <text:p>BETA 80 SPA - Software e Sistem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46736.95" table:style-name="ce12">
            <text:p><text:s/>1.046.736,95<text:s/></text:p>
          </table:table-cell>
          <table:table-cell office:value-type="string" table:style-name="ce11">
            <text:p>BIANALISI VENET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55.3000000000002" table:style-name="ce12">
            <text:p><text:s/>2.255,30<text:s/></text:p>
          </table:table-cell>
          <table:table-cell office:value-type="string" table:style-name="ce11">
            <text:p>BIBLI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9.9" table:style-name="ce12">
            <text:p><text:s/>249,90<text:s/></text:p>
          </table:table-cell>
          <table:table-cell office:value-type="string" table:style-name="ce11">
            <text:p>BIOLIFE ITALIAN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.98" table:style-name="ce12">
            <text:p><text:s/>69,98<text:s/></text:p>
          </table:table-cell>
          <table:table-cell office:value-type="string" table:style-name="ce11">
            <text:p>BIOMEDIK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16.66" table:style-name="ce12">
            <text:p><text:s/>1.016,66<text:s/></text:p>
          </table:table-cell>
          <table:table-cell office:value-type="string" table:style-name="ce11">
            <text:p>BIOMERIEUX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56.8" table:style-name="ce12">
            <text:p><text:s/>1.756,80<text:s/></text:p>
          </table:table-cell>
          <table:table-cell office:value-type="string" table:style-name="ce11">
            <text:p>BIO-RAD LABORATORIES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07.89" table:style-name="ce12">
            <text:p><text:s/>407,89<text:s/></text:p>
          </table:table-cell>
          <table:table-cell office:value-type="string" table:style-name="ce11">
            <text:p>BIOTRONIK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351.63" table:style-name="ce12">
            <text:p><text:s/>6.351,63<text:s/></text:p>
          </table:table-cell>
          <table:table-cell office:value-type="string" table:style-name="ce11">
            <text:p>BIT4I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92.5" table:style-name="ce12">
            <text:p><text:s/>2.592,50<text:s/></text:p>
          </table:table-cell>
          <table:table-cell office:value-type="string" table:style-name="ce11">
            <text:p>BTRE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054.44" table:style-name="ce12">
            <text:p><text:s/>8.054,44<text:s/></text:p>
          </table:table-cell>
          <table:table-cell office:value-type="string" table:style-name="ce11">
            <text:p>BURKE &amp; BURK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3165.2" table:style-name="ce12">
            <text:p><text:s/>63.165,20<text:s/></text:p>
          </table:table-cell>
          <table:table-cell office:value-type="string" table:style-name="ce11">
            <text:p>C.F.P. SOC. COOP. A 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0270.2" table:style-name="ce12">
            <text:p><text:s/>190.270,20<text:s/></text:p>
          </table:table-cell>
          <table:table-cell office:value-type="string" table:style-name="ce11">
            <text:p>C.I.D.A.S. SOCIETA'COOPERATIVA ONLU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1304.88" table:style-name="ce12">
            <text:p><text:s/>61.304,88<text:s/></text:p>
          </table:table-cell>
          <table:table-cell office:value-type="string" table:style-name="ce11">
            <text:p>C.I.V.I.S.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595.43" table:style-name="ce12">
            <text:p><text:s/>23.595,43<text:s/></text:p>
          </table:table-cell>
          <table:table-cell office:value-type="string" table:style-name="ce11">
            <text:p>CARESTREAM HEALTH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19.6999999999998" table:style-name="ce12">
            <text:p><text:s/>1.219,70<text:s/></text:p>
          </table:table-cell>
          <table:table-cell office:value-type="string" table:style-name="ce11">
            <text:p>CARLO BIANCH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25509.5" table:style-name="ce12">
            <text:p><text:s/>925.509,50<text:s/></text:p>
          </table:table-cell>
          <table:table-cell office:value-type="string" table:style-name="ce11">
            <text:p>CASA ALBERGO PER ANZIANI LENDINAR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73004.87" table:style-name="ce12">
            <text:p><text:s/>573.004,87<text:s/></text:p>
          </table:table-cell>
          <table:table-cell office:value-type="string" table:style-name="ce11">
            <text:p>CASA DEL SORRISO DI BADIA POLESI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64242.8400000003" table:style-name="ce12">
            <text:p><text:s/>2.464.242,84<text:s/></text:p>
          </table:table-cell>
          <table:table-cell office:value-type="string" table:style-name="ce11">
            <text:p>CASA DI CURA CITTA'DI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082896.3399999999" table:style-name="ce12">
            <text:p><text:s/>9.082.896,34<text:s/></text:p>
          </table:table-cell>
          <table:table-cell office:value-type="string" table:style-name="ce11">
            <text:p>CASA DI CURA MADONNA DELLA SALUT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509121.9700000007" table:style-name="ce12">
            <text:p><text:s/>8.509.121,97<text:s/></text:p>
          </table:table-cell>
          <table:table-cell office:value-type="string" table:style-name="ce11">
            <text:p>CASA DI CURA PRIVATA S.M.MADDALE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6" table:style-name="ce12">
            <text:p><text:s/>6.246,00<text:s/></text:p>
          </table:table-cell>
          <table:table-cell office:value-type="string" table:style-name="ce11">
            <text:p>CASA DI RIPOSO "F. BEGGIATO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862" table:style-name="ce12">
            <text:p><text:s/>7.862,00<text:s/></text:p>
          </table:table-cell>
          <table:table-cell office:value-type="string" table:style-name="ce11">
            <text:p>CASA DI RIPOSO "SAN GIORGIO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472" table:style-name="ce12">
            <text:p><text:s/>17.472,00<text:s/></text:p>
          </table:table-cell>
          <table:table-cell office:value-type="string" table:style-name="ce11">
            <text:p>CASA DI RIPOSO DI LEGNA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5341.4" table:style-name="ce12">
            <text:p><text:s/>115.341,40<text:s/></text:p>
          </table:table-cell>
          <table:table-cell office:value-type="string" table:style-name="ce11">
            <text:p>CASA DI RIPOSO S.GAETANO-CRESPINO-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77026.61" table:style-name="ce12">
            <text:p><text:s/>377.026,61<text:s/></text:p>
          </table:table-cell>
          <table:table-cell office:value-type="string" table:style-name="ce11">
            <text:p>CASA DIVINA PROVV.ZA"S.ANTONIO"(FA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444" table:style-name="ce12">
            <text:p><text:s/>5.444,00<text:s/></text:p>
          </table:table-cell>
          <table:table-cell office:value-type="string" table:style-name="ce11">
            <text:p>CASA GENERALIZIA DEL PIO ISTITU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29482.44" table:style-name="ce12">
            <text:p><text:s/>729.482,44<text:s/></text:p>
          </table:table-cell>
          <table:table-cell office:value-type="string" table:style-name="ce11">
            <text:p>CASA SACRA FAMIGL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34.88" table:style-name="ce12">
            <text:p><text:s/>934,88<text:s/></text:p>
          </table:table-cell>
          <table:table-cell office:value-type="string" table:style-name="ce11">
            <text:p>CASSA ECONOMALE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400.47" table:style-name="ce12">
            <text:p><text:s/>11.400,47<text:s/></text:p>
          </table:table-cell>
          <table:table-cell office:value-type="string" table:style-name="ce11">
            <text:p>CAVAREI SOC. COOP. SOC. IMPRESA SO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400" table:style-name="ce12">
            <text:p><text:s/>24.400,00<text:s/></text:p>
          </table:table-cell>
          <table:table-cell office:value-type="string" table:style-name="ce11">
            <text:p>CEGEK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484.28" table:style-name="ce12">
            <text:p><text:s/>6.484,28<text:s/></text:p>
          </table:table-cell>
          <table:table-cell office:value-type="string" table:style-name="ce11">
            <text:p>CEN.SER. SPA CENTRO SERVIZI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522.92" table:style-name="ce12">
            <text:p><text:s/>8.522,92<text:s/></text:p>
          </table:table-cell>
          <table:table-cell office:value-type="string" table:style-name="ce11">
            <text:p>CENTRO ASSISTENZA ECOLOG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7999.21" table:style-name="ce12">
            <text:p><text:s/>197.999,21<text:s/></text:p>
          </table:table-cell>
          <table:table-cell office:value-type="string" table:style-name="ce11">
            <text:p>CENTRO SERV SOC C. RESEMI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69492.75" table:style-name="ce12">
            <text:p><text:s/>669.492,75<text:s/></text:p>
          </table:table-cell>
          <table:table-cell office:value-type="string" table:style-name="ce11">
            <text:p>CENTRO SERVIZI ANZIANI DI ADR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040" table:style-name="ce12">
            <text:p><text:s/>5.040,00<text:s/></text:p>
          </table:table-cell>
          <table:table-cell office:value-type="string" table:style-name="ce11">
            <text:p>CENTRO SERVIZI PER ANZIANI MONSELIC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2551.73000000001" table:style-name="ce12">
            <text:p><text:s/>112.551,73<text:s/></text:p>
          </table:table-cell>
          <table:table-cell office:value-type="string" table:style-name="ce11">
            <text:p>CHIRONE S.C.S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48786.12999999989" table:style-name="ce12">
            <text:p><text:s/>748.786,13<text:s/></text:p>
          </table:table-cell>
          <table:table-cell office:value-type="string" table:style-name="ce11">
            <text:p>CIASS - CONS.ISOLA DI ARIANO SERVIZ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04.5" table:style-name="ce12">
            <text:p><text:s/>2.104,50<text:s/></text:p>
          </table:table-cell>
          <table:table-cell office:value-type="string" table:style-name="ce11">
            <text:p>CIDITEC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18.78" table:style-name="ce12">
            <text:p><text:s/>1.218,78<text:s/></text:p>
          </table:table-cell>
          <table:table-cell office:value-type="string" table:style-name="ce11">
            <text:p>CLAB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072.55" table:style-name="ce12">
            <text:p><text:s/>21.072,55<text:s/></text:p>
          </table:table-cell>
          <table:table-cell office:value-type="string" table:style-name="ce11">
            <text:p>CO.ME.TE-ASS.NE COM.TA' MENTE SALUT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92.5" table:style-name="ce12">
            <text:p><text:s/>2.592,50<text:s/></text:p>
          </table:table-cell>
          <table:table-cell office:value-type="string" table:style-name="ce11">
            <text:p>COMEC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5555.91" table:style-name="ce12">
            <text:p><text:s/>85.555,91<text:s/></text:p>
          </table:table-cell>
          <table:table-cell office:value-type="string" table:style-name="ce11">
            <text:p>COMUNE DI ADR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303.08" table:style-name="ce12">
            <text:p><text:s/>4.303,08<text:s/></text:p>
          </table:table-cell>
          <table:table-cell office:value-type="string" table:style-name="ce11">
            <text:p>COMUNE DI ARIANO PO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16.7" table:style-name="ce12">
            <text:p><text:s/>1.316,70<text:s/></text:p>
          </table:table-cell>
          <table:table-cell office:value-type="string" table:style-name="ce11">
            <text:p>COMUNE DI BAGNOLO DI P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1.2" table:style-name="ce12">
            <text:p><text:s/>691,20<text:s/></text:p>
          </table:table-cell>
          <table:table-cell office:value-type="string" table:style-name="ce11">
            <text:p>COMUNE DI BERGANTIN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52.4" table:style-name="ce12">
            <text:p><text:s/>1.652,40<text:s/></text:p>
          </table:table-cell>
          <table:table-cell office:value-type="string" table:style-name="ce11">
            <text:p>COMUNE DI CASTELMASS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366.75" table:style-name="ce12">
            <text:p><text:s/>6.366,75<text:s/></text:p>
          </table:table-cell>
          <table:table-cell office:value-type="string" table:style-name="ce11">
            <text:p>COMUNE DI LENDINAR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296.29" table:style-name="ce12">
            <text:p><text:s/>15.296,29<text:s/></text:p>
          </table:table-cell>
          <table:table-cell office:value-type="string" table:style-name="ce11">
            <text:p>COMUNE DI LORE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97.6" table:style-name="ce12">
            <text:p><text:s/>1.797,60<text:s/></text:p>
          </table:table-cell>
          <table:table-cell office:value-type="string" table:style-name="ce11">
            <text:p>COMUNE DI OCCHIOBELL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33.9" table:style-name="ce12">
            <text:p><text:s/>3.033,90<text:s/></text:p>
          </table:table-cell>
          <table:table-cell office:value-type="string" table:style-name="ce11">
            <text:p>COMUNE DI PETTORAZZA GRIMA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28" table:style-name="ce12">
            <text:p><text:s/>1.728,00<text:s/></text:p>
          </table:table-cell>
          <table:table-cell office:value-type="string" table:style-name="ce11">
            <text:p>COMUNE DI POLESELL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050" table:style-name="ce12">
            <text:p><text:s/>5.050,00<text:s/></text:p>
          </table:table-cell>
          <table:table-cell office:value-type="string" table:style-name="ce11">
            <text:p>COMUNE DI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400" table:style-name="ce12">
            <text:p><text:s/>8.400,00<text:s/></text:p>
          </table:table-cell>
          <table:table-cell office:value-type="string" table:style-name="ce11">
            <text:p>COMUNE DI SAN MARTINO DI VENEZZ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08.4" table:style-name="ce12">
            <text:p><text:s/>2.708,40<text:s/></text:p>
          </table:table-cell>
          <table:table-cell office:value-type="string" table:style-name="ce11">
            <text:p>COMUNE DI STIENT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4272.07" table:style-name="ce12">
            <text:p><text:s/>34.272,07<text:s/></text:p>
          </table:table-cell>
          <table:table-cell office:value-type="string" table:style-name="ce11">
            <text:p>COMUNE DI TAGLIO DI P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791" table:style-name="ce12">
            <text:p><text:s/>7.791,00<text:s/></text:p>
          </table:table-cell>
          <table:table-cell office:value-type="string" table:style-name="ce11">
            <text:p>COMUNITA' CRISALIDE SOC. COOP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892.6" table:style-name="ce12">
            <text:p><text:s/>5.892,60<text:s/></text:p>
          </table:table-cell>
          <table:table-cell office:value-type="string" table:style-name="ce11">
            <text:p>COMUNITA' DI VENEZIA SOC.COOP.SO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56273.12" table:style-name="ce12">
            <text:p><text:s/>356.273,12<text:s/></text:p>
          </table:table-cell>
          <table:table-cell office:value-type="string" table:style-name="ce11">
            <text:p>CONSORZIO LEONARDO SERVIZI E LAVOR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9779.89" table:style-name="ce12">
            <text:p><text:s/>199.779,89<text:s/></text:p>
          </table:table-cell>
          <table:table-cell office:value-type="string" table:style-name="ce11">
            <text:p>CONSORZIO PASS POLESINE ASSISTENZ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.72" table:style-name="ce12">
            <text:p><text:s/>31,72<text:s/></text:p>
          </table:table-cell>
          <table:table-cell office:value-type="string" table:style-name="ce11">
            <text:p>COOK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365.57" table:style-name="ce12">
            <text:p><text:s/>21.365,57<text:s/></text:p>
          </table:table-cell>
          <table:table-cell office:value-type="string" table:style-name="ce11">
            <text:p>COOP ALLEANZA 3.0 SOC.COOPERATIV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240" table:style-name="ce12">
            <text:p><text:s/>21.240,00<text:s/></text:p>
          </table:table-cell>
          <table:table-cell office:value-type="string" table:style-name="ce11">
            <text:p>COOP. SOCIALE DON A. RIGHETT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442.95" table:style-name="ce12">
            <text:p><text:s/>23.442,95<text:s/></text:p>
          </table:table-cell>
          <table:table-cell office:value-type="string" table:style-name="ce11">
            <text:p>COOP.SOC. DI SOLIDARIETA' PROMOZIO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08429.07" table:style-name="ce12">
            <text:p><text:s/>708.429,07<text:s/></text:p>
          </table:table-cell>
          <table:table-cell office:value-type="string" table:style-name="ce11">
            <text:p>COOP.VA SOCIALE SOCIETA' DOLC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940.51" table:style-name="ce12">
            <text:p><text:s/>4.940,51<text:s/></text:p>
          </table:table-cell>
          <table:table-cell office:value-type="string" table:style-name="ce11">
            <text:p>COOPERATIVA SOCIALE L'ARCO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085.75" table:style-name="ce12">
            <text:p><text:s/>60.085,75<text:s/></text:p>
          </table:table-cell>
          <table:table-cell office:value-type="string" table:style-name="ce11">
            <text:p>COOPERATIVA SOCIALE TERR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23.13" table:style-name="ce12">
            <text:p><text:s/>823,13<text:s/></text:p>
          </table:table-cell>
          <table:table-cell office:value-type="string" table:style-name="ce11">
            <text:p>COOPERATIVA SOLIDARIETA'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37793.62" table:style-name="ce12">
            <text:p><text:s/>437.793,62<text:s/></text:p>
          </table:table-cell>
          <table:table-cell office:value-type="string" table:style-name="ce11">
            <text:p>COOPSELIOS COOPERATIVA SOCIALE SC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196.68" table:style-name="ce12">
            <text:p><text:s/>14.196,68<text:s/></text:p>
          </table:table-cell>
          <table:table-cell office:value-type="string" table:style-name="ce11">
            <text:p>CROCE VERDE SERVIZI SOC.COOP.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831" table:style-name="ce12">
            <text:p><text:s/>6.831,00<text:s/></text:p>
          </table:table-cell>
          <table:table-cell office:value-type="string" table:style-name="ce11">
            <text:p>CURIUM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50.54" table:style-name="ce12">
            <text:p><text:s/>1.350,54<text:s/></text:p>
          </table:table-cell>
          <table:table-cell office:value-type="string" table:style-name="ce11">
            <text:p>CYBERQU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8387.7" table:style-name="ce12">
            <text:p><text:s/>48.387,70<text:s/></text:p>
          </table:table-cell>
          <table:table-cell office:value-type="string" table:style-name="ce11">
            <text:p>D.S. MEDICA TECNOLOGI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803.56" table:style-name="ce12">
            <text:p><text:s/>2.803,56<text:s/></text:p>
          </table:table-cell>
          <table:table-cell office:value-type="string" table:style-name="ce11">
            <text:p>DASIT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987.72" table:style-name="ce12">
            <text:p><text:s/>3.987,72<text:s/></text:p>
          </table:table-cell>
          <table:table-cell office:value-type="string" table:style-name="ce11">
            <text:p>DATAMANAGEMENT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6670" table:style-name="ce12">
            <text:p><text:s/>236.670,00<text:s/></text:p>
          </table:table-cell>
          <table:table-cell office:value-type="string" table:style-name="ce11">
            <text:p>DAY RISTOSERVIC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89.7800000000007" table:style-name="ce12">
            <text:p><text:s/>6.089,78<text:s/></text:p>
          </table:table-cell>
          <table:table-cell office:value-type="string" table:style-name="ce11">
            <text:p>DE MORI A.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2.9" table:style-name="ce12">
            <text:p><text:s/>52,90<text:s/></text:p>
          </table:table-cell>
          <table:table-cell office:value-type="string" table:style-name="ce11">
            <text:p>DEB BEN DIVERS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3039.47" table:style-name="ce12">
            <text:p><text:s/>43.039,47<text:s/></text:p>
          </table:table-cell>
          <table:table-cell office:value-type="string" table:style-name="ce11">
            <text:p>DEDALUS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686.96" table:style-name="ce12">
            <text:p><text:s/>17.686,96<text:s/></text:p>
          </table:table-cell>
          <table:table-cell office:value-type="string" table:style-name="ce11">
            <text:p>DEKA M.E.L.A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457.2" table:style-name="ce12">
            <text:p><text:s/>11.457,20<text:s/></text:p>
          </table:table-cell>
          <table:table-cell office:value-type="string" table:style-name="ce11">
            <text:p>DIESEL 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499" table:style-name="ce12">
            <text:p><text:s/>17.499,00<text:s/></text:p>
          </table:table-cell>
          <table:table-cell office:value-type="string" table:style-name="ce11">
            <text:p>DIOCESI DI ADRIA E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8204.2" table:style-name="ce12">
            <text:p><text:s/>18.204,20<text:s/></text:p>
          </table:table-cell>
          <table:table-cell office:value-type="string" table:style-name="ce11">
            <text:p>DIVERSI - PRESTAZIONI INTEGRATIV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6400" table:style-name="ce12">
            <text:p><text:s/>36.400,00<text:s/></text:p>
          </table:table-cell>
          <table:table-cell office:value-type="string" table:style-name="ce11">
            <text:p>DIVERSI COMU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99279.58" table:style-name="ce12">
            <text:p><text:s/>399.279,58<text:s/></text:p>
          </table:table-cell>
          <table:table-cell office:value-type="string" table:style-name="ce11">
            <text:p>DIVERSI-CONTRIBUTI PRIVAT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57" table:style-name="ce12">
            <text:p><text:s/>2.257,00<text:s/></text:p>
          </table:table-cell>
          <table:table-cell office:value-type="string" table:style-name="ce11">
            <text:p>DORNIER MEDTECH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49" table:style-name="ce12">
            <text:p><text:s/>549,00<text:s/></text:p>
          </table:table-cell>
          <table:table-cell office:value-type="string" table:style-name="ce11">
            <text:p>DRAEGER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59157.03" table:style-name="ce12">
            <text:p><text:s/>1.459.157,03<text:s/></text:p>
          </table:table-cell>
          <table:table-cell office:value-type="string" table:style-name="ce11">
            <text:p>DUSSMANN 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83.57" table:style-name="ce12">
            <text:p><text:s/>883,57<text:s/></text:p>
          </table:table-cell>
          <table:table-cell office:value-type="string" table:style-name="ce11">
            <text:p>E.P.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1283.93" table:style-name="ce12">
            <text:p><text:s/>61.283,93<text:s/></text:p>
          </table:table-cell>
          <table:table-cell office:value-type="string" table:style-name="ce11">
            <text:p>ECO ERIDAN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2962.04" table:style-name="ce12">
            <text:p><text:s/>52.962,04<text:s/></text:p>
          </table:table-cell>
          <table:table-cell office:value-type="string" table:style-name="ce11">
            <text:p>ECOPHENIX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490" table:style-name="ce12">
            <text:p><text:s/>5.490,00<text:s/></text:p>
          </table:table-cell>
          <table:table-cell office:value-type="string" table:style-name="ce11">
            <text:p>EL.MED. GARDA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085" table:style-name="ce12">
            <text:p><text:s/>60.085,00<text:s/></text:p>
          </table:table-cell>
          <table:table-cell office:value-type="string" table:style-name="ce11">
            <text:p>ELEKT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10" table:style-name="ce12">
            <text:p><text:s/>610,00<text:s/></text:p>
          </table:table-cell>
          <table:table-cell office:value-type="string" table:style-name="ce11">
            <text:p>ELSE SOLUTION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80" table:style-name="ce12">
            <text:p><text:s/>4.680,00<text:s/></text:p>
          </table:table-cell>
          <table:table-cell office:value-type="string" table:style-name="ce11">
            <text:p>EMEIS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554.99" table:style-name="ce12">
            <text:p><text:s/>24.554,99<text:s/></text:p>
          </table:table-cell>
          <table:table-cell office:value-type="string" table:style-name="ce11">
            <text:p>EMMANUEL SOCIETA' COOP.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57.2799999999997" table:style-name="ce12">
            <text:p><text:s/>2.557,28<text:s/></text:p>
          </table:table-cell>
          <table:table-cell office:value-type="string" table:style-name="ce11">
            <text:p>ENEL ENERG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2.51" table:style-name="ce12">
            <text:p><text:s/>442,51<text:s/></text:p>
          </table:table-cell>
          <table:table-cell office:value-type="string" table:style-name="ce11">
            <text:p>ENEL SERVIZIO ELETTRIC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658.31" table:style-name="ce12">
            <text:p><text:s/>9.658,31<text:s/></text:p>
          </table:table-cell>
          <table:table-cell office:value-type="string" table:style-name="ce11">
            <text:p>ENTOSTUDI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21.99" table:style-name="ce12">
            <text:p><text:s/>1.921,99<text:s/></text:p>
          </table:table-cell>
          <table:table-cell office:value-type="string" table:style-name="ce11">
            <text:p>ERB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6.13" table:style-name="ce12">
            <text:p><text:s/>196,13<text:s/></text:p>
          </table:table-cell>
          <table:table-cell office:value-type="string" table:style-name="ce11">
            <text:p>EU K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848.78" table:style-name="ce12">
            <text:p><text:s/>6.848,78<text:s/></text:p>
          </table:table-cell>
          <table:table-cell office:value-type="string" table:style-name="ce11">
            <text:p>EUMAC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30" table:style-name="ce12">
            <text:p><text:s/>1.530,00<text:s/></text:p>
          </table:table-cell>
          <table:table-cell office:value-type="string" table:style-name="ce11">
            <text:p>EUROFINS GENOMA GROUP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40.78" table:style-name="ce12">
            <text:p><text:s/>1.340,78<text:s/></text:p>
          </table:table-cell>
          <table:table-cell office:value-type="string" table:style-name="ce11">
            <text:p>EUROSOFT CONSULTIN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563.93" table:style-name="ce12">
            <text:p><text:s/>7.563,93<text:s/></text:p>
          </table:table-cell>
          <table:table-cell office:value-type="string" table:style-name="ce11">
            <text:p>EVOLUZIONE AMBIENTE CONS.E FOR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770.53" table:style-name="ce12">
            <text:p><text:s/>6.770,53<text:s/></text:p>
          </table:table-cell>
          <table:table-cell office:value-type="string" table:style-name="ce11">
            <text:p>FARM.DELLE GRAZIE BURATTO GIOVAN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" table:style-name="ce12">
            <text:p><text:s/>22,00<text:s/></text:p>
          </table:table-cell>
          <table:table-cell office:value-type="string" table:style-name="ce11">
            <text:p>FARMACEUTICA INTERNAZIONALE ITALIA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602.51" table:style-name="ce12">
            <text:p><text:s/>5.602,51<text:s/></text:p>
          </table:table-cell>
          <table:table-cell office:value-type="string" table:style-name="ce11">
            <text:p>FARMACIA "S.PAOLO" DR.SSA BORSAR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19.08" table:style-name="ce12">
            <text:p><text:s/>2.119,08<text:s/></text:p>
          </table:table-cell>
          <table:table-cell office:value-type="string" table:style-name="ce11">
            <text:p>FARMACIA 37 DR. MANTOVANELLI GIN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382.64" table:style-name="ce12">
            <text:p><text:s/>3.382,64<text:s/></text:p>
          </table:table-cell>
          <table:table-cell office:value-type="string" table:style-name="ce11">
            <text:p>FARMACIA 45^PARALLELO DI CHIOLDIN 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456.68" table:style-name="ce12">
            <text:p><text:s/>7.456,68<text:s/></text:p>
          </table:table-cell>
          <table:table-cell office:value-type="string" table:style-name="ce11">
            <text:p>FARMACIA AI DUE LEONI-BENEDETTI D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999.13" table:style-name="ce12">
            <text:p><text:s/>4.999,13<text:s/></text:p>
          </table:table-cell>
          <table:table-cell office:value-type="string" table:style-name="ce11">
            <text:p>FARMACIA AL REDENTOR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236.43" table:style-name="ce12">
            <text:p><text:s/>3.236,43<text:s/></text:p>
          </table:table-cell>
          <table:table-cell office:value-type="string" table:style-name="ce11">
            <text:p>FARMACIA ALLA SALUTE DI GUIDORZ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165.6900000000005" table:style-name="ce12">
            <text:p><text:s/>5.165,69<text:s/></text:p>
          </table:table-cell>
          <table:table-cell office:value-type="string" table:style-name="ce11">
            <text:p>FARMACIA ALL'ADIG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431.92" table:style-name="ce12">
            <text:p><text:s/>7.431,92<text:s/></text:p>
          </table:table-cell>
          <table:table-cell office:value-type="string" table:style-name="ce11">
            <text:p>FARMACIA ARDUIN BRAG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100.59" table:style-name="ce12">
            <text:p><text:s/>5.100,59<text:s/></text:p>
          </table:table-cell>
          <table:table-cell office:value-type="string" table:style-name="ce11">
            <text:p>FARMACIA B.V. DELLA SALUT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6.25" table:style-name="ce12">
            <text:p><text:s/>36,25<text:s/></text:p>
          </table:table-cell>
          <table:table-cell office:value-type="string" table:style-name="ce11">
            <text:p>FARMACIA BARISANI DOTT.S.CARINC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66.67" table:style-name="ce12">
            <text:p><text:s/>1.366,67<text:s/></text:p>
          </table:table-cell>
          <table:table-cell office:value-type="string" table:style-name="ce11">
            <text:p>FARMACIA BEATA SERENITA'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44.67" table:style-name="ce12">
            <text:p><text:s/>3.144,67<text:s/></text:p>
          </table:table-cell>
          <table:table-cell office:value-type="string" table:style-name="ce11">
            <text:p>FARMACIA BENETT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376.34" table:style-name="ce12">
            <text:p><text:s/>5.376,34<text:s/></text:p>
          </table:table-cell>
          <table:table-cell office:value-type="string" table:style-name="ce11">
            <text:p>FARMACIA BULGARELLI DR. DANIE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468.15" table:style-name="ce12">
            <text:p><text:s/>5.468,15<text:s/></text:p>
          </table:table-cell>
          <table:table-cell office:value-type="string" table:style-name="ce11">
            <text:p>FARMACIA CASN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289.9399999999987" table:style-name="ce12">
            <text:p><text:s/>9.289,94<text:s/></text:p>
          </table:table-cell>
          <table:table-cell office:value-type="string" table:style-name="ce11">
            <text:p>FARMACIA CENTRALE DR.GIROTTO GIORGI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41.75" table:style-name="ce12">
            <text:p><text:s/>6.941,75<text:s/></text:p>
          </table:table-cell>
          <table:table-cell office:value-type="string" table:style-name="ce11">
            <text:p>FARMACIA CENTRALE SAS DEL DR.ZULIA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808.369999999999" table:style-name="ce12">
            <text:p><text:s/>8.808,37<text:s/></text:p>
          </table:table-cell>
          <table:table-cell office:value-type="string" table:style-name="ce11">
            <text:p>FARMACIA CENTRALE SNC - DR. STOPPA M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829" table:style-name="ce12">
            <text:p><text:s/>7.829,00<text:s/></text:p>
          </table:table-cell>
          <table:table-cell office:value-type="string" table:style-name="ce11">
            <text:p>FARMACIA CENTRALE SNC DR. NARSI ILD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32.3399999999992" table:style-name="ce12">
            <text:p><text:s/>6.232,34<text:s/></text:p>
          </table:table-cell>
          <table:table-cell office:value-type="string" table:style-name="ce11">
            <text:p>FARMACIA CESTER DEL DR. S. CESTER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667.1899999999996" table:style-name="ce12">
            <text:p><text:s/>3.667,19<text:s/></text:p>
          </table:table-cell>
          <table:table-cell office:value-type="string" table:style-name="ce11">
            <text:p>FARMACIA CIONI DR. ARMAND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59.46" table:style-name="ce12">
            <text:p><text:s/>4.459,46<text:s/></text:p>
          </table:table-cell>
          <table:table-cell office:value-type="string" table:style-name="ce11">
            <text:p>FARMACIA COLLA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70.1499999999996" table:style-name="ce12">
            <text:p><text:s/>4.470,15<text:s/></text:p>
          </table:table-cell>
          <table:table-cell office:value-type="string" table:style-name="ce11">
            <text:p>FARMACIA DEI MILL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82.54" table:style-name="ce12">
            <text:p><text:s/>3.182,54<text:s/></text:p>
          </table:table-cell>
          <table:table-cell office:value-type="string" table:style-name="ce11">
            <text:p>FARMACIA DI PINCARA TAMASELLI LAUR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559.82" table:style-name="ce12">
            <text:p><text:s/>9.559,82<text:s/></text:p>
          </table:table-cell>
          <table:table-cell office:value-type="string" table:style-name="ce11">
            <text:p>FARMACIA DISSETTE DEI DOTT.RI MARI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273.42" table:style-name="ce12">
            <text:p><text:s/>8.273,42<text:s/></text:p>
          </table:table-cell>
          <table:table-cell office:value-type="string" table:style-name="ce11">
            <text:p>FARMACIA DOTT. METALL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494.7800000000007" table:style-name="ce12">
            <text:p><text:s/>9.494,78<text:s/></text:p>
          </table:table-cell>
          <table:table-cell office:value-type="string" table:style-name="ce11">
            <text:p>FARMACIA DOTT.L.DIAN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255.59" table:style-name="ce12">
            <text:p><text:s/>3.255,59<text:s/></text:p>
          </table:table-cell>
          <table:table-cell office:value-type="string" table:style-name="ce11">
            <text:p>FARMACIA DR. BOLOGNESI ALESSANDR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158.8099999999995" table:style-name="ce12">
            <text:p><text:s/>5.158,81<text:s/></text:p>
          </table:table-cell>
          <table:table-cell office:value-type="string" table:style-name="ce11">
            <text:p>FARMACIA DR.SSA VICENZETTI PATRIZ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829.9500000000003" table:style-name="ce12">
            <text:p><text:s/>3.829,95<text:s/></text:p>
          </table:table-cell>
          <table:table-cell office:value-type="string" table:style-name="ce11">
            <text:p>FARMACIA ERIDANIA DR.SSA BIMBATTI 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69.3099999999995" table:style-name="ce12">
            <text:p><text:s/>6.069,31<text:s/></text:p>
          </table:table-cell>
          <table:table-cell office:value-type="string" table:style-name="ce11">
            <text:p>FARMACIA FENICE PIETROPOLI CLAUD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827.9700000000012" table:style-name="ce12">
            <text:p><text:s/>7.827,97<text:s/></text:p>
          </table:table-cell>
          <table:table-cell office:value-type="string" table:style-name="ce11">
            <text:p>FARMACIA FERRARI SNC DR. M. FERRAR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49.72" table:style-name="ce12">
            <text:p><text:s/>1.349,72<text:s/></text:p>
          </table:table-cell>
          <table:table-cell office:value-type="string" table:style-name="ce11">
            <text:p>FARMACIA FRANCESCHETTI SAS DI LUCA 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40.8200000000006" table:style-name="ce12">
            <text:p><text:s/>6.940,82<text:s/></text:p>
          </table:table-cell>
          <table:table-cell office:value-type="string" table:style-name="ce11">
            <text:p>FARMACIA GONELLA &amp; BIONDAN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197.55" table:style-name="ce12">
            <text:p><text:s/>6.197,55<text:s/></text:p>
          </table:table-cell>
          <table:table-cell office:value-type="string" table:style-name="ce11">
            <text:p>FARMACIA GRIFONE SAS DI P.CASALI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304.0700000000006" table:style-name="ce12">
            <text:p><text:s/>4.304,07<text:s/></text:p>
          </table:table-cell>
          <table:table-cell office:value-type="string" table:style-name="ce11">
            <text:p>FARMACIA IKONOMU SNC DI IKONOMU C&amp;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41.07" table:style-name="ce12">
            <text:p><text:s/>4.441,07<text:s/></text:p>
          </table:table-cell>
          <table:table-cell office:value-type="string" table:style-name="ce11">
            <text:p>FARMACIA LABORATORIO MASTELLI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289.91" table:style-name="ce12">
            <text:p><text:s/>5.289,91<text:s/></text:p>
          </table:table-cell>
          <table:table-cell office:value-type="string" table:style-name="ce11">
            <text:p>FARMACIA LE VALL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091.0600000000004" table:style-name="ce12">
            <text:p><text:s/>4.091,06<text:s/></text:p>
          </table:table-cell>
          <table:table-cell office:value-type="string" table:style-name="ce11">
            <text:p>FARMACIA MADONNA SALUTE DI ZIBORD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844.5" table:style-name="ce12">
            <text:p><text:s/>3.844,50<text:s/></text:p>
          </table:table-cell>
          <table:table-cell office:value-type="string" table:style-name="ce11">
            <text:p>FARMACIA MONAC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360.12" table:style-name="ce12">
            <text:p><text:s/>4.360,12<text:s/></text:p>
          </table:table-cell>
          <table:table-cell office:value-type="string" table:style-name="ce11">
            <text:p>FARMACIA NADALINI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581.12" table:style-name="ce12">
            <text:p><text:s/>3.581,12<text:s/></text:p>
          </table:table-cell>
          <table:table-cell office:value-type="string" table:style-name="ce11">
            <text:p>FARMACIA NEGRELL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931.6400000000003" table:style-name="ce12">
            <text:p><text:s/>3.931,64<text:s/></text:p>
          </table:table-cell>
          <table:table-cell office:value-type="string" table:style-name="ce11">
            <text:p>FARMACIA ORLANDIN DR. FRANCESC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566.34" table:style-name="ce12">
            <text:p><text:s/>3.566,34<text:s/></text:p>
          </table:table-cell>
          <table:table-cell office:value-type="string" table:style-name="ce11">
            <text:p>FARMACIA PETTORAZZ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186.969999999999" table:style-name="ce12">
            <text:p><text:s/>10.186,97<text:s/></text:p>
          </table:table-cell>
          <table:table-cell office:value-type="string" table:style-name="ce11">
            <text:p>FARMACIA POZZATO DI POZZATO MARIA R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497.01" table:style-name="ce12">
            <text:p><text:s/>3.497,01<text:s/></text:p>
          </table:table-cell>
          <table:table-cell office:value-type="string" table:style-name="ce11">
            <text:p>FARMACIA PRANDINI PIETRO DI PRANDI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170.67" table:style-name="ce12">
            <text:p><text:s/>9.170,67<text:s/></text:p>
          </table:table-cell>
          <table:table-cell office:value-type="string" table:style-name="ce11">
            <text:p>FARMACIA RHODIGIUM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641.32" table:style-name="ce12">
            <text:p><text:s/>8.641,32<text:s/></text:p>
          </table:table-cell>
          <table:table-cell office:value-type="string" table:style-name="ce11">
            <text:p>FARMACIA RIVIERA P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99.1500000000005" table:style-name="ce12">
            <text:p><text:s/>4.699,15<text:s/></text:p>
          </table:table-cell>
          <table:table-cell office:value-type="string" table:style-name="ce11">
            <text:p>FARMACIA ROMAGNOLO MARTINELLO ENZ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39.52" table:style-name="ce12">
            <text:p><text:s/>2.639,52<text:s/></text:p>
          </table:table-cell>
          <table:table-cell office:value-type="string" table:style-name="ce11">
            <text:p>FARMACIA ROSSI GIAMPAOL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14.54" table:style-name="ce12">
            <text:p><text:s/>3.014,54<text:s/></text:p>
          </table:table-cell>
          <table:table-cell office:value-type="string" table:style-name="ce11">
            <text:p>FARMACIA S. GIORGIO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2" table:style-name="ce12">
            <text:p><text:s/>102,00<text:s/></text:p>
          </table:table-cell>
          <table:table-cell office:value-type="string" table:style-name="ce11">
            <text:p>FARMACIA S.MARIA DELLE GRAZI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914.64" table:style-name="ce12">
            <text:p><text:s/>2.914,64<text:s/></text:p>
          </table:table-cell>
          <table:table-cell office:value-type="string" table:style-name="ce11">
            <text:p>FARMACIA SALUS SAS DI CHIEFA V.F.S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017.03" table:style-name="ce12">
            <text:p><text:s/>4.017,03<text:s/></text:p>
          </table:table-cell>
          <table:table-cell office:value-type="string" table:style-name="ce11">
            <text:p>FARMACIA SALUTIS SAS DI DR. A. PIV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29.77" table:style-name="ce12">
            <text:p><text:s/>2.129,77<text:s/></text:p>
          </table:table-cell>
          <table:table-cell office:value-type="string" table:style-name="ce11">
            <text:p>FARMACIA SAN BELLINO DI ZERBINATI N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365.42" table:style-name="ce12">
            <text:p><text:s/>7.365,42<text:s/></text:p>
          </table:table-cell>
          <table:table-cell office:value-type="string" table:style-name="ce11">
            <text:p>FARMACIA SAN BORTOLO DR CAZZUFF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624.71" table:style-name="ce12">
            <text:p><text:s/>6.624,71<text:s/></text:p>
          </table:table-cell>
          <table:table-cell office:value-type="string" table:style-name="ce11">
            <text:p>FARMACIA SAN FRANCESC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873.3999999999996" table:style-name="ce12">
            <text:p><text:s/>3.873,40<text:s/></text:p>
          </table:table-cell>
          <table:table-cell office:value-type="string" table:style-name="ce11">
            <text:p>FARMACIA SAN GAETANO MUNERATO MARC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510.79" table:style-name="ce12">
            <text:p><text:s/>11.510,79<text:s/></text:p>
          </table:table-cell>
          <table:table-cell office:value-type="string" table:style-name="ce11">
            <text:p>FARMACIA SAN GAETAN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546.1500000000005" table:style-name="ce12">
            <text:p><text:s/>7.546,15<text:s/></text:p>
          </table:table-cell>
          <table:table-cell office:value-type="string" table:style-name="ce11">
            <text:p>FARMACIA SAN GIOVANN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66.5099999999998" table:style-name="ce12">
            <text:p><text:s/>2.666,51<text:s/></text:p>
          </table:table-cell>
          <table:table-cell office:value-type="string" table:style-name="ce11">
            <text:p>FARMACIA SAN GIUSEPPE DI BERGAMIN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756.3499999999985" table:style-name="ce12">
            <text:p><text:s/>9.756,35<text:s/></text:p>
          </table:table-cell>
          <table:table-cell office:value-type="string" table:style-name="ce11">
            <text:p>FARMACIA SAN MARTINO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770.2999999999993" table:style-name="ce12">
            <text:p><text:s/>6.770,30<text:s/></text:p>
          </table:table-cell>
          <table:table-cell office:value-type="string" table:style-name="ce11">
            <text:p>FARMACIA SAN MICHEL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084.9899999999998" table:style-name="ce12">
            <text:p><text:s/>2.084,99<text:s/></text:p>
          </table:table-cell>
          <table:table-cell office:value-type="string" table:style-name="ce11">
            <text:p>FARMACIA SAN ROCCO DI GIRI UMBER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82.59" table:style-name="ce12">
            <text:p><text:s/>2.382,59<text:s/></text:p>
          </table:table-cell>
          <table:table-cell office:value-type="string" table:style-name="ce11">
            <text:p>FARMACIA SAN VALENTIN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869.54" table:style-name="ce12">
            <text:p><text:s/>3.869,54<text:s/></text:p>
          </table:table-cell>
          <table:table-cell office:value-type="string" table:style-name="ce11">
            <text:p>FARMACIA SANT'ANDREA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060.5199999999986" table:style-name="ce12">
            <text:p><text:s/>9.060,52<text:s/></text:p>
          </table:table-cell>
          <table:table-cell office:value-type="string" table:style-name="ce11">
            <text:p>FARMACIA SANT'ILARI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84.79" table:style-name="ce12">
            <text:p><text:s/>1.684,79<text:s/></text:p>
          </table:table-cell>
          <table:table-cell office:value-type="string" table:style-name="ce11">
            <text:p>FARMACIA SARAVALLE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16.85" table:style-name="ce12">
            <text:p><text:s/>3.016,85<text:s/></text:p>
          </table:table-cell>
          <table:table-cell office:value-type="string" table:style-name="ce11">
            <text:p>FARMACIA SERENA DELLA DR.SSA ONGAR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49.1900000000005" table:style-name="ce12">
            <text:p><text:s/>4.649,19<text:s/></text:p>
          </table:table-cell>
          <table:table-cell office:value-type="string" table:style-name="ce11">
            <text:p>FARMACIA SERENISSIM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19.15" table:style-name="ce12">
            <text:p><text:s/>2.419,15<text:s/></text:p>
          </table:table-cell>
          <table:table-cell office:value-type="string" table:style-name="ce11">
            <text:p>FARMACIA SS PIETRO E PAOLO 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918.76" table:style-name="ce12">
            <text:p><text:s/>2.918,76<text:s/></text:p>
          </table:table-cell>
          <table:table-cell office:value-type="string" table:style-name="ce11">
            <text:p>FARMACIA TESTA D'ORO DR. RIZZI P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15.53" table:style-name="ce12">
            <text:p><text:s/>3.115,53<text:s/></text:p>
          </table:table-cell>
          <table:table-cell office:value-type="string" table:style-name="ce11">
            <text:p>FARMACIA TOMAINI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43.2" table:style-name="ce12">
            <text:p><text:s/>4.443,20<text:s/></text:p>
          </table:table-cell>
          <table:table-cell office:value-type="string" table:style-name="ce11">
            <text:p>FARMACIA TOSCHI RIT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605.77" table:style-name="ce12">
            <text:p><text:s/>7.605,77<text:s/></text:p>
          </table:table-cell>
          <table:table-cell office:value-type="string" table:style-name="ce11">
            <text:p>FARMACIA TRE COLOMBI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267.26" table:style-name="ce12">
            <text:p><text:s/>5.267,26<text:s/></text:p>
          </table:table-cell>
          <table:table-cell office:value-type="string" table:style-name="ce11">
            <text:p>FARMACIA TRE MORI DI CHIARATO ROBER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5.93" table:style-name="ce12">
            <text:p><text:s/>6.245,93<text:s/></text:p>
          </table:table-cell>
          <table:table-cell office:value-type="string" table:style-name="ce11">
            <text:p>FARMACIA ZERBINATI DR.ZERBINATI IV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239.77" table:style-name="ce12">
            <text:p><text:s/>8.239,77<text:s/></text:p>
          </table:table-cell>
          <table:table-cell office:value-type="string" table:style-name="ce11">
            <text:p>FARMACIE BONETTO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658.16" table:style-name="ce12">
            <text:p><text:s/>9.658,16<text:s/></text:p>
          </table:table-cell>
          <table:table-cell office:value-type="string" table:style-name="ce11">
            <text:p>FARMACIE BONETTO SNC-Madonna Salut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127579.1099999994" table:style-name="ce12">
            <text:p><text:s/>8.127.579,11<text:s/></text:p>
          </table:table-cell>
          <table:table-cell office:value-type="string" table:style-name="ce11">
            <text:p>FARMACIE DIVERS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8591.580000000005" table:style-name="ce12">
            <text:p><text:s/>28.591,58<text:s/></text:p>
          </table:table-cell>
          <table:table-cell office:value-type="string" table:style-name="ce11">
            <text:p>FARMACIE ROSSI SNC DEL DOTT. MASSIM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0.05" table:style-name="ce12">
            <text:p><text:s/>0,05<text:s/></text:p>
          </table:table-cell>
          <table:table-cell office:value-type="string" table:style-name="ce11">
            <text:p>FARMALVARI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93048.77999999997" table:style-name="ce12">
            <text:p><text:s/>393.048,78<text:s/></text:p>
          </table:table-cell>
          <table:table-cell office:value-type="string" table:style-name="ce11">
            <text:p>FASTWEB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050.53" table:style-name="ce12">
            <text:p><text:s/>14.050,53<text:s/></text:p>
          </table:table-cell>
          <table:table-cell office:value-type="string" table:style-name="ce11">
            <text:p>FEDERFARMA PROVINCIALE 0,15%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83.59" table:style-name="ce12">
            <text:p><text:s/>4.683,59<text:s/></text:p>
          </table:table-cell>
          <table:table-cell office:value-type="string" table:style-name="ce11">
            <text:p>FEDERFARMA -VENE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556.92" table:style-name="ce12">
            <text:p><text:s/>6.556,92<text:s/></text:p>
          </table:table-cell>
          <table:table-cell office:value-type="string" table:style-name="ce11">
            <text:p>FEDERFARMA-ROMA 0,05%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20" table:style-name="ce12">
            <text:p><text:s/>1.720,00<text:s/></text:p>
          </table:table-cell>
          <table:table-cell office:value-type="string" table:style-name="ce11">
            <text:p>FERRARI ONORANZE FUNEBR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908" table:style-name="ce12">
            <text:p><text:s/>14.908,00<text:s/></text:p>
          </table:table-cell>
          <table:table-cell office:value-type="string" table:style-name="ce11">
            <text:p>FIDAS POLESANA (P.A.DO.S. ADRIA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476.11" table:style-name="ce12">
            <text:p><text:s/>16.476,11<text:s/></text:p>
          </table:table-cell>
          <table:table-cell office:value-type="string" table:style-name="ce11">
            <text:p>FIDELITA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0" table:style-name="ce12">
            <text:p><text:s/>6.240,00<text:s/></text:p>
          </table:table-cell>
          <table:table-cell office:value-type="string" table:style-name="ce11">
            <text:p>FOND.OPERA IMMACOLATA CONCEZIO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8720" table:style-name="ce12">
            <text:p><text:s/>18.720,00<text:s/></text:p>
          </table:table-cell>
          <table:table-cell office:value-type="string" table:style-name="ce11">
            <text:p>FONDAZIONE CASA RIPOSO "E.CARRIROLO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99" table:style-name="ce12">
            <text:p><text:s/>4.699,00<text:s/></text:p>
          </table:table-cell>
          <table:table-cell office:value-type="string" table:style-name="ce11">
            <text:p>FONDAZIONE EMANUELA ZANCAN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554" table:style-name="ce12">
            <text:p><text:s/>5.554,00<text:s/></text:p>
          </table:table-cell>
          <table:table-cell office:value-type="string" table:style-name="ce11">
            <text:p>FONDAZIONE GIOVANNI MERITA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833.36" table:style-name="ce12">
            <text:p><text:s/>69.833,36<text:s/></text:p>
          </table:table-cell>
          <table:table-cell office:value-type="string" table:style-name="ce11">
            <text:p>FONDAZIONE IREA MORINI PEDRI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8" table:style-name="ce12">
            <text:p><text:s/>6.248,00<text:s/></text:p>
          </table:table-cell>
          <table:table-cell office:value-type="string" table:style-name="ce11">
            <text:p>FONDAZIONE LUGI FERRAR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16" table:style-name="ce12">
            <text:p><text:s/>4.416,00<text:s/></text:p>
          </table:table-cell>
          <table:table-cell office:value-type="string" table:style-name="ce11">
            <text:p>FONDAZIONE OPERE DEL SANTO E.T.S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034.2" table:style-name="ce12">
            <text:p><text:s/>13.034,20<text:s/></text:p>
          </table:table-cell>
          <table:table-cell office:value-type="string" table:style-name="ce11">
            <text:p>FONDAZIONE SAN GAETANO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9648.16" table:style-name="ce12">
            <text:p><text:s/>239.648,16<text:s/></text:p>
          </table:table-cell>
          <table:table-cell office:value-type="string" table:style-name="ce11">
            <text:p>FONDAZIONE SAN SALVATOR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55.85" table:style-name="ce12">
            <text:p><text:s/>2.355,85<text:s/></text:p>
          </table:table-cell>
          <table:table-cell office:value-type="string" table:style-name="ce11">
            <text:p>FORM &amp; 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379.18" table:style-name="ce12">
            <text:p><text:s/>6.379,18<text:s/></text:p>
          </table:table-cell>
          <table:table-cell office:value-type="string" table:style-name="ce11">
            <text:p>FRESENIUS KABI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099.73" table:style-name="ce12">
            <text:p><text:s/>13.099,73<text:s/></text:p>
          </table:table-cell>
          <table:table-cell office:value-type="string" table:style-name="ce11">
            <text:p>FRESENIUS MEDICAL CARE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728" table:style-name="ce12">
            <text:p><text:s/>6.728,00<text:s/></text:p>
          </table:table-cell>
          <table:table-cell office:value-type="string" table:style-name="ce11">
            <text:p>G. FRANCESCON - I.P.A.B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35" table:style-name="ce12">
            <text:p><text:s/>635,00<text:s/></text:p>
          </table:table-cell>
          <table:table-cell office:value-type="string" table:style-name="ce11">
            <text:p>G.L. AUTOLAVAGGIO DI STELLA M.&amp;C.SA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1768.14" table:style-name="ce12">
            <text:p><text:s/>51.768,14<text:s/></text:p>
          </table:table-cell>
          <table:table-cell office:value-type="string" table:style-name="ce11">
            <text:p>G.P.I. GRUPPO PER L'INFORMATI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8.97" table:style-name="ce12">
            <text:p><text:s/>58,97<text:s/></text:p>
          </table:table-cell>
          <table:table-cell office:value-type="string" table:style-name="ce11">
            <text:p>GADA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16" table:style-name="ce12">
            <text:p><text:s/>62.416,00<text:s/></text:p>
          </table:table-cell>
          <table:table-cell office:value-type="string" table:style-name="ce11">
            <text:p>GAP MED STP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44" table:style-name="ce12">
            <text:p><text:s/>4.444,00<text:s/></text:p>
          </table:table-cell>
          <table:table-cell office:value-type="string" table:style-name="ce11">
            <text:p>GE HEALTH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9124.12" table:style-name="ce12">
            <text:p><text:s/>169.124,12<text:s/></text:p>
          </table:table-cell>
          <table:table-cell office:value-type="string" table:style-name="ce11">
            <text:p>GE MEDICAL SYSTEMS ITALIA SPA GEMS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0.44" table:style-name="ce12">
            <text:p><text:s/>260,44<text:s/></text:p>
          </table:table-cell>
          <table:table-cell office:value-type="string" table:style-name="ce11">
            <text:p>GEDEON RICHTE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150.8" table:style-name="ce12">
            <text:p><text:s/>11.150,80<text:s/></text:p>
          </table:table-cell>
          <table:table-cell office:value-type="string" table:style-name="ce11">
            <text:p>GENERAL MEDICAL MERATE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100" table:style-name="ce12">
            <text:p><text:s/>6.100,00<text:s/></text:p>
          </table:table-cell>
          <table:table-cell office:value-type="string" table:style-name="ce11">
            <text:p>GENOMEDICS SRLU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882" table:style-name="ce12">
            <text:p><text:s/>9.882,00<text:s/></text:p>
          </table:table-cell>
          <table:table-cell office:value-type="string" table:style-name="ce11">
            <text:p>GETINGE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268.94" table:style-name="ce12">
            <text:p><text:s/>3.268,94<text:s/></text:p>
          </table:table-cell>
          <table:table-cell office:value-type="string" table:style-name="ce11">
            <text:p>GHIOTTI B. E L.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875.75" table:style-name="ce12">
            <text:p><text:s/>1.875,75<text:s/></text:p>
          </table:table-cell>
          <table:table-cell office:value-type="string" table:style-name="ce11">
            <text:p>GIADA PROGETT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639.3" table:style-name="ce12">
            <text:p><text:s/>46.639,30<text:s/></text:p>
          </table:table-cell>
          <table:table-cell office:value-type="string" table:style-name="ce11">
            <text:p>GIEFFE COSTRUZIO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545.39" table:style-name="ce12">
            <text:p><text:s/>8.545,39<text:s/></text:p>
          </table:table-cell>
          <table:table-cell office:value-type="string" table:style-name="ce11">
            <text:p>GIVA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2.78" table:style-name="ce12">
            <text:p><text:s/>162,78<text:s/></text:p>
          </table:table-cell>
          <table:table-cell office:value-type="string" table:style-name="ce11">
            <text:p>GLOBAL POWER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93263.08999999997" table:style-name="ce12">
            <text:p><text:s/>293.263,09<text:s/></text:p>
          </table:table-cell>
          <table:table-cell office:value-type="string" table:style-name="ce11">
            <text:p>GRUPPO GHER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025.11" table:style-name="ce12">
            <text:p><text:s/>24.025,11<text:s/></text:p>
          </table:table-cell>
          <table:table-cell office:value-type="string" table:style-name="ce11">
            <text:p>GRUPPO ST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9119.31" table:style-name="ce12">
            <text:p><text:s/>129.119,31<text:s/></text:p>
          </table:table-cell>
          <table:table-cell office:value-type="string" table:style-name="ce11">
            <text:p>H.C. HOSPITAL CONSULTIN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048.34" table:style-name="ce12">
            <text:p><text:s/>7.048,34<text:s/></text:p>
          </table:table-cell>
          <table:table-cell office:value-type="string" table:style-name="ce11">
            <text:p>HERA COM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571.7" table:style-name="ce12">
            <text:p><text:s/>11.571,70<text:s/></text:p>
          </table:table-cell>
          <table:table-cell office:value-type="string" table:style-name="ce11">
            <text:p>HOLOGIC ITALIA SRL (EX CYTYC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87649.62" table:style-name="ce12">
            <text:p><text:s/>287.649,62<text:s/></text:p>
          </table:table-cell>
          <table:table-cell office:value-type="string" table:style-name="ce11">
            <text:p>HOSP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529.25" table:style-name="ce12">
            <text:p><text:s/>4.529,25<text:s/></text:p>
          </table:table-cell>
          <table:table-cell office:value-type="string" table:style-name="ce11">
            <text:p>HTS HI-TECH SERVI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728" table:style-name="ce12">
            <text:p><text:s/>6.728,00<text:s/></text:p>
          </table:table-cell>
          <table:table-cell office:value-type="string" table:style-name="ce11">
            <text:p>I.CI.S.S. ISTITUTI CIVICI DI SER.SO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44.08" table:style-name="ce12">
            <text:p><text:s/>444,08<text:s/></text:p>
          </table:table-cell>
          <table:table-cell office:value-type="string" table:style-name="ce11">
            <text:p>IATROTEK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8800" table:style-name="ce12">
            <text:p><text:s/>218.800,00<text:s/></text:p>
          </table:table-cell>
          <table:table-cell office:value-type="string" table:style-name="ce11">
            <text:p>ICD - COMUNI DIVERS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62.5" table:style-name="ce12">
            <text:p><text:s/>1.462,50<text:s/></text:p>
          </table:table-cell>
          <table:table-cell office:value-type="string" table:style-name="ce11">
            <text:p>ICU MEDICAL (Prodotti SM)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994.74" table:style-name="ce12">
            <text:p><text:s/>4.994,74<text:s/></text:p>
          </table:table-cell>
          <table:table-cell office:value-type="string" table:style-name="ce11">
            <text:p>IDEXX LABORATORIE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930" table:style-name="ce12">
            <text:p><text:s/>7.930,00<text:s/></text:p>
          </table:table-cell>
          <table:table-cell office:value-type="string" table:style-name="ce11">
            <text:p>INSTRUMENTATION LABORATORY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516.67" table:style-name="ce12">
            <text:p><text:s/>15.516,67<text:s/></text:p>
          </table:table-cell>
          <table:table-cell office:value-type="string" table:style-name="ce11">
            <text:p>INTESA SAN PAOLO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20" table:style-name="ce12">
            <text:p><text:s/>1.220,00<text:s/></text:p>
          </table:table-cell>
          <table:table-cell office:value-type="string" table:style-name="ce11">
            <text:p>INTESA SANPAOLO SPA - GRUPPO IV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3.8" table:style-name="ce12">
            <text:p><text:s/>103,80<text:s/></text:p>
          </table:table-cell>
          <table:table-cell office:value-type="string" table:style-name="ce11">
            <text:p>INTRAU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0.27" table:style-name="ce12">
            <text:p><text:s/>0,27<text:s/></text:p>
          </table:table-cell>
          <table:table-cell office:value-type="string" table:style-name="ce11">
            <text:p>IP PLU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86" table:style-name="ce12">
            <text:p><text:s/>4.686,00<text:s/></text:p>
          </table:table-cell>
          <table:table-cell office:value-type="string" table:style-name="ce11">
            <text:p>IPAB "ANDREA DANIELATO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25913.83" table:style-name="ce12">
            <text:p><text:s/>825.913,83<text:s/></text:p>
          </table:table-cell>
          <table:table-cell office:value-type="string" table:style-name="ce11">
            <text:p>IRAS ROVIGO ( FATTURE 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8" table:style-name="ce12">
            <text:p><text:s/>6.248,00<text:s/></text:p>
          </table:table-cell>
          <table:table-cell office:value-type="string" table:style-name="ce11">
            <text:p>IST. PER ANZIANI "CASA DE BATTISTI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41823.6199999999" table:style-name="ce12">
            <text:p><text:s/>1.741.823,62<text:s/></text:p>
          </table:table-cell>
          <table:table-cell office:value-type="string" table:style-name="ce11">
            <text:p>ISTITUTI POLESA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72" table:style-name="ce12">
            <text:p><text:s/>3.072,00<text:s/></text:p>
          </table:table-cell>
          <table:table-cell office:value-type="string" table:style-name="ce11">
            <text:p>ISTITUTO ASSISTENZA ANZIA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486.96" table:style-name="ce12">
            <text:p><text:s/>16.486,96<text:s/></text:p>
          </table:table-cell>
          <table:table-cell office:value-type="string" table:style-name="ce11">
            <text:p>ISTITUTO CAENAZZO E BRONZIN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812" table:style-name="ce12">
            <text:p><text:s/>25.812,00<text:s/></text:p>
          </table:table-cell>
          <table:table-cell office:value-type="string" table:style-name="ce11">
            <text:p>ISTITUTO CASA FAMIGLIA S. PIO X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002" table:style-name="ce12">
            <text:p><text:s/>2.002,00<text:s/></text:p>
          </table:table-cell>
          <table:table-cell office:value-type="string" table:style-name="ce11">
            <text:p>ISTITUTO EUROPEO DI ONCOLOGIA-IRCC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34" table:style-name="ce12">
            <text:p><text:s/>4.634,00<text:s/></text:p>
          </table:table-cell>
          <table:table-cell office:value-type="string" table:style-name="ce11">
            <text:p>ISTITUTO L.CONFIGLIACH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986.5" table:style-name="ce12">
            <text:p><text:s/>27.986,50<text:s/></text:p>
          </table:table-cell>
          <table:table-cell office:value-type="string" table:style-name="ce11">
            <text:p>ISTITUTO SUORE MAESTRE DI S.DOROTE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037.38" table:style-name="ce12">
            <text:p><text:s/>5.037,38<text:s/></text:p>
          </table:table-cell>
          <table:table-cell office:value-type="string" table:style-name="ce11">
            <text:p>ITEASY DI P.SORANZO &amp; C.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16.9299999999998" table:style-name="ce12">
            <text:p><text:s/>2.216,93<text:s/></text:p>
          </table:table-cell>
          <table:table-cell office:value-type="string" table:style-name="ce11">
            <text:p>JOHNSON &amp; JOHNSON MEDICAL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9670.75" table:style-name="ce12">
            <text:p><text:s/>279.670,75<text:s/></text:p>
          </table:table-cell>
          <table:table-cell office:value-type="string" table:style-name="ce11">
            <text:p>KCS CAREGIVER COOPERATIVA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2903.38" table:style-name="ce12">
            <text:p><text:s/>462.903,38<text:s/></text:p>
          </table:table-cell>
          <table:table-cell office:value-type="string" table:style-name="ce11">
            <text:p>KOS CARE SRL -RESIDENZA ANNI AZZURR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25" table:style-name="ce12">
            <text:p><text:s/>1.525,00<text:s/></text:p>
          </table:table-cell>
          <table:table-cell office:value-type="string" table:style-name="ce11">
            <text:p>KRONOTECH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25400.54" table:style-name="ce12">
            <text:p><text:s/>725.400,54<text:s/></text:p>
          </table:table-cell>
          <table:table-cell office:value-type="string" table:style-name="ce11">
            <text:p>LA RESIDENC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918.24" table:style-name="ce12">
            <text:p><text:s/>2.918,24<text:s/></text:p>
          </table:table-cell>
          <table:table-cell office:value-type="string" table:style-name="ce11">
            <text:p>LA TORRE COSTRUZION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9" table:style-name="ce12">
            <text:p><text:s/>99,00<text:s/></text:p>
          </table:table-cell>
          <table:table-cell office:value-type="string" table:style-name="ce11">
            <text:p>LAB. ITAL.NO FARM.CO LISAPHAR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0696.61" table:style-name="ce12">
            <text:p><text:s/>20.696,61<text:s/></text:p>
          </table:table-cell>
          <table:table-cell office:value-type="string" table:style-name="ce11">
            <text:p>L'ADELFIA SOCIETA' COOPERATIVA SO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9338.16999999998" table:style-name="ce12">
            <text:p><text:s/>139.338,17<text:s/></text:p>
          </table:table-cell>
          <table:table-cell office:value-type="string" table:style-name="ce11">
            <text:p>LAERTE SERVIZI COOP. SOC.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04.66" table:style-name="ce12">
            <text:p><text:s/>6.004,66<text:s/></text:p>
          </table:table-cell>
          <table:table-cell office:value-type="string" table:style-name="ce11">
            <text:p>Lafarmacia.San Pio X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765.239999999998" table:style-name="ce12">
            <text:p><text:s/>16.765,24<text:s/></text:p>
          </table:table-cell>
          <table:table-cell office:value-type="string" table:style-name="ce11">
            <text:p>LEICA MICROSYSTEM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676.86" table:style-name="ce12">
            <text:p><text:s/>11.676,86<text:s/></text:p>
          </table:table-cell>
          <table:table-cell office:value-type="string" table:style-name="ce11">
            <text:p>LENDIAUTO SNC di ferrati e daz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18.11" table:style-name="ce12">
            <text:p><text:s/>718,11<text:s/></text:p>
          </table:table-cell>
          <table:table-cell office:value-type="string" table:style-name="ce11">
            <text:p>LIMACORPORAT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012" table:style-name="ce12">
            <text:p><text:s/>4.012,00<text:s/></text:p>
          </table:table-cell>
          <table:table-cell office:value-type="string" table:style-name="ce11">
            <text:p>L'OFFICINA DELL'AIAS COOP. SO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20.53" table:style-name="ce12">
            <text:p><text:s/>420,53<text:s/></text:p>
          </table:table-cell>
          <table:table-cell office:value-type="string" table:style-name="ce11">
            <text:p>LOHMANN &amp; RAUSCHER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692.08" table:style-name="ce12">
            <text:p><text:s/>9.692,08<text:s/></text:p>
          </table:table-cell>
          <table:table-cell office:value-type="string" table:style-name="ce11">
            <text:p>LUCE SUL MARE SOC. COOP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688.44" table:style-name="ce12">
            <text:p><text:s/>7.688,44<text:s/></text:p>
          </table:table-cell>
          <table:table-cell office:value-type="string" table:style-name="ce11">
            <text:p>M.P.I.M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08.9699999999998" table:style-name="ce12">
            <text:p><text:s/>2.608,97<text:s/></text:p>
          </table:table-cell>
          <table:table-cell office:value-type="string" table:style-name="ce11">
            <text:p>MACO PHARMA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5775.07" table:style-name="ce12">
            <text:p><text:s/>235.775,07<text:s/></text:p>
          </table:table-cell>
          <table:table-cell office:value-type="string" table:style-name="ce11">
            <text:p>MAG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41.1" table:style-name="ce12">
            <text:p><text:s/>2.141,10<text:s/></text:p>
          </table:table-cell>
          <table:table-cell office:value-type="string" table:style-name="ce11">
            <text:p>MAGGIOL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38.41" table:style-name="ce12">
            <text:p><text:s/>738,41<text:s/></text:p>
          </table:table-cell>
          <table:table-cell office:value-type="string" table:style-name="ce11">
            <text:p>MALVESTIO GUIDO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309.62" table:style-name="ce12">
            <text:p><text:s/>7.309,62<text:s/></text:p>
          </table:table-cell>
          <table:table-cell office:value-type="string" table:style-name="ce11">
            <text:p>MAPS HEALTHCARE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502.9800000000005" table:style-name="ce12">
            <text:p><text:s/>4.502,98<text:s/></text:p>
          </table:table-cell>
          <table:table-cell office:value-type="string" table:style-name="ce11">
            <text:p>MB FARMASICURA SNC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367.3" table:style-name="ce12">
            <text:p><text:s/>30.367,30<text:s/></text:p>
          </table:table-cell>
          <table:table-cell office:value-type="string" table:style-name="ce11">
            <text:p>MEDICA SRL - PORDENONE -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039.989999999998" table:style-name="ce12">
            <text:p><text:s/>27.039,99<text:s/></text:p>
          </table:table-cell>
          <table:table-cell office:value-type="string" table:style-name="ce11">
            <text:p>MEDICAIR ITALIA SRL (EX GASTEC SRL)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8310.8" table:style-name="ce12">
            <text:p><text:s/>68.310,80<text:s/></text:p>
          </table:table-cell>
          <table:table-cell office:value-type="string" table:style-name="ce11">
            <text:p>MEDICAL LINE CONSULTIN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394.2000000000007" table:style-name="ce12">
            <text:p><text:s/>7.394,20<text:s/></text:p>
          </table:table-cell>
          <table:table-cell office:value-type="string" table:style-name="ce11">
            <text:p>MEDIGAS ITALI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948.12" table:style-name="ce12">
            <text:p><text:s/>16.948,12<text:s/></text:p>
          </table:table-cell>
          <table:table-cell office:value-type="string" table:style-name="ce11">
            <text:p>MEDTRONIC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55.56" table:style-name="ce12">
            <text:p><text:s/>1.955,56<text:s/></text:p>
          </table:table-cell>
          <table:table-cell office:value-type="string" table:style-name="ce11">
            <text:p>METED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195.43" table:style-name="ce12">
            <text:p><text:s/>12.195,43<text:s/></text:p>
          </table:table-cell>
          <table:table-cell office:value-type="string" table:style-name="ce11">
            <text:p>METROPOLI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339.24" table:style-name="ce12">
            <text:p><text:s/>13.339,24<text:s/></text:p>
          </table:table-cell>
          <table:table-cell office:value-type="string" table:style-name="ce11">
            <text:p>MIND the KIDS SC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762" table:style-name="ce12">
            <text:p><text:s/>11.762,00<text:s/></text:p>
          </table:table-cell>
          <table:table-cell office:value-type="string" table:style-name="ce11">
            <text:p>MINISTERO INTERNO DIP. VV.F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12.43" table:style-name="ce12">
            <text:p><text:s/>1.512,43<text:s/></text:p>
          </table:table-cell>
          <table:table-cell office:value-type="string" table:style-name="ce11">
            <text:p>MOROLAB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39124.5" table:style-name="ce12">
            <text:p><text:s/>339.124,50<text:s/></text:p>
          </table:table-cell>
          <table:table-cell office:value-type="string" table:style-name="ce11">
            <text:p>MST GROUP SRL SOCIETA' BENEFIT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84.8" table:style-name="ce12">
            <text:p><text:s/>4.684,80<text:s/></text:p>
          </table:table-cell>
          <table:table-cell office:value-type="string" table:style-name="ce11">
            <text:p>MY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48.05" table:style-name="ce12">
            <text:p><text:s/>2.748,05<text:s/></text:p>
          </table:table-cell>
          <table:table-cell office:value-type="string" table:style-name="ce11">
            <text:p>N.G.C. MEDIC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28.18" table:style-name="ce12">
            <text:p><text:s/>928,18<text:s/></text:p>
          </table:table-cell>
          <table:table-cell office:value-type="string" table:style-name="ce11">
            <text:p>NET GLOBA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17.6" table:style-name="ce12">
            <text:p><text:s/>1.317,60<text:s/></text:p>
          </table:table-cell>
          <table:table-cell office:value-type="string" table:style-name="ce11">
            <text:p>NET4MARKET - CSA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588.07" table:style-name="ce12">
            <text:p><text:s/>21.588,07<text:s/></text:p>
          </table:table-cell>
          <table:table-cell office:value-type="string" table:style-name="ce11">
            <text:p>NORD TECNICA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56.64" table:style-name="ce12">
            <text:p><text:s/>1.956,64<text:s/></text:p>
          </table:table-cell>
          <table:table-cell office:value-type="string" table:style-name="ce11">
            <text:p>NOVA BIO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36" table:style-name="ce12">
            <text:p><text:s/>2.236,00<text:s/></text:p>
          </table:table-cell>
          <table:table-cell office:value-type="string" table:style-name="ce11">
            <text:p>NUOVA ASSISTENZA SOC. COP.SOC.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55.24" table:style-name="ce12">
            <text:p><text:s/>6.255,24<text:s/></text:p>
          </table:table-cell>
          <table:table-cell office:value-type="string" table:style-name="ce11">
            <text:p>OLYMPUS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605" table:style-name="ce12">
            <text:p><text:s/>5.605,00<text:s/></text:p>
          </table:table-cell>
          <table:table-cell office:value-type="string" table:style-name="ce11">
            <text:p>OPERA DELLA PROVVIDENZA S.ANTONI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80823.5" table:style-name="ce12">
            <text:p><text:s/>380.823,50<text:s/></text:p>
          </table:table-cell>
          <table:table-cell office:value-type="string" table:style-name="ce11">
            <text:p>OPERA PIA FRANCESCO BOTTO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173.25" table:style-name="ce12">
            <text:p><text:s/>12.173,25<text:s/></text:p>
          </table:table-cell>
          <table:table-cell office:value-type="string" table:style-name="ce11">
            <text:p>OPERA SANTA MARIA DELLA CARITA'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3549.14" table:style-name="ce12">
            <text:p><text:s/>23.549,14<text:s/></text:p>
          </table:table-cell>
          <table:table-cell office:value-type="string" table:style-name="ce11">
            <text:p>OPERE RIUNITE BUON PASTORE IPAB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471.5" table:style-name="ce12">
            <text:p><text:s/>6.471,50<text:s/></text:p>
          </table:table-cell>
          <table:table-cell office:value-type="string" table:style-name="ce11">
            <text:p>OPPENT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418" table:style-name="ce12">
            <text:p><text:s/>8.418,00<text:s/></text:p>
          </table:table-cell>
          <table:table-cell office:value-type="string" table:style-name="ce11">
            <text:p>ORTHO CLINICAL DIAGNOSTICS ITAL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1.92" table:style-name="ce12">
            <text:p><text:s/>81,92<text:s/></text:p>
          </table:table-cell>
          <table:table-cell office:value-type="string" table:style-name="ce11">
            <text:p>ORTHOLAB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1.5" table:style-name="ce12">
            <text:p><text:s/>71,50<text:s/></text:p>
          </table:table-cell>
          <table:table-cell office:value-type="string" table:style-name="ce11">
            <text:p>OTTOPHARM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81.42" table:style-name="ce12">
            <text:p><text:s/>481,42<text:s/></text:p>
          </table:table-cell>
          <table:table-cell office:value-type="string" table:style-name="ce11">
            <text:p>PARAFARMACIA DR.SSA NATASC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041.16" table:style-name="ce12">
            <text:p><text:s/>3.041,16<text:s/></text:p>
          </table:table-cell>
          <table:table-cell office:value-type="string" table:style-name="ce11">
            <text:p>PARROCCHIA SANT'ANDREA APOSTOL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8004" table:style-name="ce12">
            <text:p><text:s/>78.004,00<text:s/></text:p>
          </table:table-cell>
          <table:table-cell office:value-type="string" table:style-name="ce11">
            <text:p>PEDIACOOP SOCIETA' COOPERATIV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8664.57" table:style-name="ce12">
            <text:p><text:s/>138.664,57<text:s/></text:p>
          </table:table-cell>
          <table:table-cell office:value-type="string" table:style-name="ce11">
            <text:p>PETER PAN GROUP COOP.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9042.29" table:style-name="ce12">
            <text:p><text:s/>89.042,29<text:s/></text:p>
          </table:table-cell>
          <table:table-cell office:value-type="string" table:style-name="ce11">
            <text:p>PHILIP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00" table:style-name="ce12">
            <text:p><text:s/>1.200,00<text:s/></text:p>
          </table:table-cell>
          <table:table-cell office:value-type="string" table:style-name="ce11">
            <text:p>PICCOLO PRINCIPE SOC.COOP.VA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144.47" table:style-name="ce12">
            <text:p><text:s/>4.144,47<text:s/></text:p>
          </table:table-cell>
          <table:table-cell office:value-type="string" table:style-name="ce11">
            <text:p>PINELLI avvocat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5511.57" table:style-name="ce12">
            <text:p><text:s/>135.511,57<text:s/></text:p>
          </table:table-cell>
          <table:table-cell office:value-type="string" table:style-name="ce11">
            <text:p>PLANET 1-DRIVE &amp; CULT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804.45" table:style-name="ce12">
            <text:p><text:s/>21.804,45<text:s/></text:p>
          </table:table-cell>
          <table:table-cell office:value-type="string" table:style-name="ce11">
            <text:p>PLURIM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5225.46" table:style-name="ce12">
            <text:p><text:s/>215.225,46<text:s/></text:p>
          </table:table-cell>
          <table:table-cell office:value-type="string" table:style-name="ce11">
            <text:p>PORTO ALEGRE COOP. SOCIALE A 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283.62" table:style-name="ce12">
            <text:p><text:s/>3.283,62<text:s/></text:p>
          </table:table-cell>
          <table:table-cell office:value-type="string" table:style-name="ce11">
            <text:p>POSTEL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8278.38" table:style-name="ce12">
            <text:p><text:s/>28.278,38<text:s/></text:p>
          </table:table-cell>
          <table:table-cell office:value-type="string" table:style-name="ce11">
            <text:p>PROJECT INFORMAT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45.5" table:style-name="ce12">
            <text:p><text:s/>1.545,50<text:s/></text:p>
          </table:table-cell>
          <table:table-cell office:value-type="string" table:style-name="ce11">
            <text:p>PRO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200.799999999999" table:style-name="ce12">
            <text:p><text:s/>26.200,80<text:s/></text:p>
          </table:table-cell>
          <table:table-cell office:value-type="string" table:style-name="ce11">
            <text:p>RADICA' SOCIETA' COOP.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54" table:style-name="ce12">
            <text:p><text:s/>854,00<text:s/></text:p>
          </table:table-cell>
          <table:table-cell office:value-type="string" table:style-name="ce11">
            <text:p>REGIONE DEL VENETO- ABBON.E INSERZ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023.38" table:style-name="ce12">
            <text:p><text:s/>2.023,38<text:s/></text:p>
          </table:table-cell>
          <table:table-cell office:value-type="string" table:style-name="ce11">
            <text:p>RELAB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06180" table:style-name="ce12">
            <text:p><text:s/>506.180,00<text:s/></text:p>
          </table:table-cell>
          <table:table-cell office:value-type="string" table:style-name="ce11">
            <text:p>RMS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3750.31" table:style-name="ce12">
            <text:p><text:s/>53.750,31<text:s/></text:p>
          </table:table-cell>
          <table:table-cell office:value-type="string" table:style-name="ce11">
            <text:p>ROCHE DIAGNOSTIC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342.42" table:style-name="ce12">
            <text:p><text:s/>31.342,42<text:s/></text:p>
          </table:table-cell>
          <table:table-cell office:value-type="string" table:style-name="ce11">
            <text:p>ROSA COOPERATIVA SOCIALE SC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889.31" table:style-name="ce12">
            <text:p><text:s/>14.889,31<text:s/></text:p>
          </table:table-cell>
          <table:table-cell office:value-type="string" table:style-name="ce11">
            <text:p>ROSSETTO TRAD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6590.850000000006" table:style-name="ce12">
            <text:p><text:s/>66.590,85<text:s/></text:p>
          </table:table-cell>
          <table:table-cell office:value-type="string" table:style-name="ce11">
            <text:p>ROVIGO MEDIC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4" table:style-name="ce12">
            <text:p><text:s/>244,00<text:s/></text:p>
          </table:table-cell>
          <table:table-cell office:value-type="string" table:style-name="ce11">
            <text:p>S.I.S.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08" table:style-name="ce12">
            <text:p><text:s/>1.708,00<text:s/></text:p>
          </table:table-cell>
          <table:table-cell office:value-type="string" table:style-name="ce11">
            <text:p>SAF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396.060000000001" table:style-name="ce12">
            <text:p><text:s/>19.396,06<text:s/></text:p>
          </table:table-cell>
          <table:table-cell office:value-type="string" table:style-name="ce11">
            <text:p>SANAC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7093.94" table:style-name="ce12">
            <text:p><text:s/>107.093,94<text:s/></text:p>
          </table:table-cell>
          <table:table-cell office:value-type="string" table:style-name="ce11">
            <text:p>SANDOZ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35980.36" table:style-name="ce12">
            <text:p><text:s/>735.980,36<text:s/></text:p>
          </table:table-cell>
          <table:table-cell office:value-type="string" table:style-name="ce11">
            <text:p>SANITHAD SERVIZI SOCIALI C.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422" table:style-name="ce12">
            <text:p><text:s/>7.422,00<text:s/></text:p>
          </table:table-cell>
          <table:table-cell office:value-type="string" table:style-name="ce11">
            <text:p>SANTA MARIA DI BETLEMME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98.79" table:style-name="ce12">
            <text:p><text:s/>1.298,79<text:s/></text:p>
          </table:table-cell>
          <table:table-cell office:value-type="string" table:style-name="ce11">
            <text:p>SAPIO LIF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3340.51000000001" table:style-name="ce12">
            <text:p><text:s/>103.340,51<text:s/></text:p>
          </table:table-cell>
          <table:table-cell office:value-type="string" table:style-name="ce11">
            <text:p>SASTE SERVIZI ECOLOGIC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0517.75" table:style-name="ce12">
            <text:p><text:s/>100.517,75<text:s/></text:p>
          </table:table-cell>
          <table:table-cell office:value-type="string" table:style-name="ce11">
            <text:p>SCS DELTA SOLID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900" table:style-name="ce12">
            <text:p><text:s/>3.900,00<text:s/></text:p>
          </table:table-cell>
          <table:table-cell office:value-type="string" table:style-name="ce11">
            <text:p>SEMINARIO VESCOVILE "S. PIO X"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857.88" table:style-name="ce12">
            <text:p><text:s/>62.857,88<text:s/></text:p>
          </table:table-cell>
          <table:table-cell office:value-type="string" table:style-name="ce11">
            <text:p>SERENI ORIZZONTI 1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751646.1199999999" table:style-name="ce12">
            <text:p><text:s/>1.751.646,12<text:s/></text:p>
          </table:table-cell>
          <table:table-cell office:value-type="string" table:style-name="ce11">
            <text:p>SERENISSIMA RISTORAZION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403.06" table:style-name="ce12">
            <text:p><text:s/>46.403,06<text:s/></text:p>
          </table:table-cell>
          <table:table-cell office:value-type="string" table:style-name="ce11">
            <text:p>SERVICE MED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3733.26" table:style-name="ce12">
            <text:p><text:s/>463.733,26<text:s/></text:p>
          </table:table-cell>
          <table:table-cell office:value-type="string" table:style-name="ce11">
            <text:p>SERVIZI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960.0400000000009" table:style-name="ce12">
            <text:p><text:s/>8.960,04<text:s/></text:p>
          </table:table-cell>
          <table:table-cell office:value-type="string" table:style-name="ce11">
            <text:p>SERVIZI OSPEDALIER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8946.37000000001" table:style-name="ce12">
            <text:p><text:s/>88.946,37<text:s/></text:p>
          </table:table-cell>
          <table:table-cell office:value-type="string" table:style-name="ce11">
            <text:p>SERVIZI SOCIALI LA GOCCIA SCSA 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19.77" table:style-name="ce12">
            <text:p><text:s/>719,77<text:s/></text:p>
          </table:table-cell>
          <table:table-cell office:value-type="string" table:style-name="ce11">
            <text:p>SHOPSI' SRL - NaturaSi'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036.1" table:style-name="ce12">
            <text:p><text:s/>14.036,10<text:s/></text:p>
          </table:table-cell>
          <table:table-cell office:value-type="string" table:style-name="ce11">
            <text:p>SICURITALIA GROUP SERVICE SC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881.71" table:style-name="ce12">
            <text:p><text:s/>7.881,71<text:s/></text:p>
          </table:table-cell>
          <table:table-cell office:value-type="string" table:style-name="ce11">
            <text:p>SICURITALIA IVR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2831.16" table:style-name="ce12">
            <text:p><text:s/>132.831,16<text:s/></text:p>
          </table:table-cell>
          <table:table-cell office:value-type="string" table:style-name="ce11">
            <text:p>SIEMENS HEALTHCAR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5328.850000000006" table:style-name="ce12">
            <text:p><text:s/>75.328,85<text:s/></text:p>
          </table:table-cell>
          <table:table-cell office:value-type="string" table:style-name="ce11">
            <text:p>SIEVER S.R.L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446.1" table:style-name="ce12">
            <text:p><text:s/>3.446,10<text:s/></text:p>
          </table:table-cell>
          <table:table-cell office:value-type="string" table:style-name="ce11">
            <text:p>SIF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657.25" table:style-name="ce12">
            <text:p><text:s/>8.657,25<text:s/></text:p>
          </table:table-cell>
          <table:table-cell office:value-type="string" table:style-name="ce11">
            <text:p>SIMPATRIA COOP. SOC. DI SOLIDARIETA'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196" table:style-name="ce12">
            <text:p><text:s/>2.196,00<text:s/></text:p>
          </table:table-cell>
          <table:table-cell office:value-type="string" table:style-name="ce11">
            <text:p>SM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028.95" table:style-name="ce12">
            <text:p><text:s/>6.028,95<text:s/></text:p>
          </table:table-cell>
          <table:table-cell office:value-type="string" table:style-name="ce11">
            <text:p>SMITH AND NEPHEW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53.85" table:style-name="ce12">
            <text:p><text:s/>2.453,85<text:s/></text:p>
          </table:table-cell>
          <table:table-cell office:value-type="string" table:style-name="ce11">
            <text:p>SOC. COOP. SOC. FATTORIA CONCA D'OR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83" table:style-name="ce12">
            <text:p><text:s/>183,00<text:s/></text:p>
          </table:table-cell>
          <table:table-cell office:value-type="string" table:style-name="ce11">
            <text:p>SOC.AGRICOLA MOCENIGA PESC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830" table:style-name="ce12">
            <text:p><text:s/>1.830,00<text:s/></text:p>
          </table:table-cell>
          <table:table-cell office:value-type="string" table:style-name="ce11">
            <text:p>SORIN GROUP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1342.42" table:style-name="ce12">
            <text:p><text:s/>31.342,42<text:s/></text:p>
          </table:table-cell>
          <table:table-cell office:value-type="string" table:style-name="ce11">
            <text:p>SPAZIO ELLE SOC. COOP.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984.06" table:style-name="ce12">
            <text:p><text:s/>1.984,06<text:s/></text:p>
          </table:table-cell>
          <table:table-cell office:value-type="string" table:style-name="ce11">
            <text:p>SPINDIAL S.P.A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4952.239999999998" table:style-name="ce12">
            <text:p><text:s/>34.952,24<text:s/></text:p>
          </table:table-cell>
          <table:table-cell office:value-type="string" table:style-name="ce11">
            <text:p>ST. DENTISTICO VOLTAN DR. RAFFAELL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287.4100000000001" table:style-name="ce12">
            <text:p><text:s/>1.287,41<text:s/></text:p>
          </table:table-cell>
          <table:table-cell office:value-type="string" table:style-name="ce11">
            <text:p>STRYKE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625.31" table:style-name="ce12">
            <text:p><text:s/>24.625,31<text:s/></text:p>
          </table:table-cell>
          <table:table-cell office:value-type="string" table:style-name="ce11">
            <text:p>STUDIO AVVOCATI CERVETTI E TOS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2357.37" table:style-name="ce12">
            <text:p><text:s/>42.357,37<text:s/></text:p>
          </table:table-cell>
          <table:table-cell office:value-type="string" table:style-name="ce11">
            <text:p>STUDIO LEGALE.MIAZZI -CESTER -ROSS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507.5" table:style-name="ce12">
            <text:p><text:s/>3.507,50<text:s/></text:p>
          </table:table-cell>
          <table:table-cell office:value-type="string" table:style-name="ce11">
            <text:p>STUDIO STORT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5179.25" table:style-name="ce12">
            <text:p><text:s/>105.179,25<text:s/></text:p>
          </table:table-cell>
          <table:table-cell office:value-type="string" table:style-name="ce11">
            <text:p>STUDIO TEC. ASS. CALLEGARI VICENTINI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74.4" table:style-name="ce12">
            <text:p><text:s/>774,40<text:s/></text:p>
          </table:table-cell>
          <table:table-cell office:value-type="string" table:style-name="ce11">
            <text:p>STUDIO VEG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636" table:style-name="ce12">
            <text:p><text:s/>4.636,00<text:s/></text:p>
          </table:table-cell>
          <table:table-cell office:value-type="string" table:style-name="ce11">
            <text:p>SUNSHINE 7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621.39" table:style-name="ce12">
            <text:p><text:s/>3.621,39<text:s/></text:p>
          </table:table-cell>
          <table:table-cell office:value-type="string" table:style-name="ce11">
            <text:p>TECHNOLOGIC SRL IN LIQUIDAZIO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150" table:style-name="ce12">
            <text:p><text:s/>9.150,00<text:s/></text:p>
          </table:table-cell>
          <table:table-cell office:value-type="string" table:style-name="ce11">
            <text:p>TECNOSAN SRL SOCIETA' BENEFIT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317.6" table:style-name="ce12">
            <text:p><text:s/>1.317,60<text:s/></text:p>
          </table:table-cell>
          <table:table-cell office:value-type="string" table:style-name="ce11">
            <text:p>TELEA ELECTRONIC ENGINEERIN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7.41000000000003" table:style-name="ce12">
            <text:p><text:s/>277,41<text:s/></text:p>
          </table:table-cell>
          <table:table-cell office:value-type="string" table:style-name="ce11">
            <text:p>TELEPASS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740.7000000000007" table:style-name="ce12">
            <text:p><text:s/>8.740,70<text:s/></text:p>
          </table:table-cell>
          <table:table-cell office:value-type="string" table:style-name="ce11">
            <text:p>TEMA SINERGIE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982.08" table:style-name="ce12">
            <text:p><text:s/>3.982,08<text:s/></text:p>
          </table:table-cell>
          <table:table-cell office:value-type="string" table:style-name="ce11">
            <text:p>TERUMO BTC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5668.58" table:style-name="ce12">
            <text:p><text:s/>35.668,58<text:s/></text:p>
          </table:table-cell>
          <table:table-cell office:value-type="string" table:style-name="ce11">
            <text:p>TESI ELETT.CA E SISTEMI INF.VI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95840" table:style-name="ce12">
            <text:p><text:s/>1.095.840,00<text:s/></text:p>
          </table:table-cell>
          <table:table-cell office:value-type="string" table:style-name="ce11">
            <text:p>TESORIERE CASSA DI RISP.DEL VENET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1" table:style-name="ce12">
            <text:p><text:s/>61,00<text:s/></text:p>
          </table:table-cell>
          <table:table-cell office:value-type="string" table:style-name="ce11">
            <text:p>THE BINDING SIT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5130.42" table:style-name="ce12">
            <text:p><text:s/>45.130,42<text:s/></text:p>
          </table:table-cell>
          <table:table-cell office:value-type="string" table:style-name="ce11">
            <text:p>TIM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4808.58" table:style-name="ce12">
            <text:p><text:s/>64.808,58<text:s/></text:p>
          </table:table-cell>
          <table:table-cell office:value-type="string" table:style-name="ce11">
            <text:p>TITOLI MINORI SOC. COOP.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69.54999999999995" table:style-name="ce12">
            <text:p><text:s/>569,55<text:s/></text:p>
          </table:table-cell>
          <table:table-cell office:value-type="string" table:style-name="ce11">
            <text:p>TRENTIN E FRANZOSO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027" table:style-name="ce12">
            <text:p><text:s/>27.027,00<text:s/></text:p>
          </table:table-cell>
          <table:table-cell office:value-type="string" table:style-name="ce11">
            <text:p>TRISKELE COOPERATIVA SOCIA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745" table:style-name="ce12">
            <text:p><text:s/>2.745,00<text:s/></text:p>
          </table:table-cell>
          <table:table-cell office:value-type="string" table:style-name="ce11">
            <text:p>TRIVENETA MEDICAL TECHNOLOGY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34954.19" table:style-name="ce12">
            <text:p><text:s/>34.954,19<text:s/></text:p>
          </table:table-cell>
          <table:table-cell office:value-type="string" table:style-name="ce11">
            <text:p>TRIVENETA MULTISERVIZI SOC.COP.SOC.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9321.24" table:style-name="ce12">
            <text:p><text:s/>49.321,24<text:s/></text:p>
          </table:table-cell>
          <table:table-cell office:value-type="string" table:style-name="ce11">
            <text:p>UGUALI DIVERSAMENTE COOP. SOC.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1921.240000000005" table:style-name="ce12">
            <text:p><text:s/>81.921,24<text:s/></text:p>
          </table:table-cell>
          <table:table-cell office:value-type="string" table:style-name="ce11">
            <text:p>UN SEGNO DI PACE SOC.COOP.SOC. ONLUS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405.44" table:style-name="ce12">
            <text:p><text:s/>2.405,44<text:s/></text:p>
          </table:table-cell>
          <table:table-cell office:value-type="string" table:style-name="ce11">
            <text:p>UNINDUSTRIA Serv.&amp; Formaz.TV/P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667.5" table:style-name="ce12">
            <text:p><text:s/>8.667,50<text:s/></text:p>
          </table:table-cell>
          <table:table-cell office:value-type="string" table:style-name="ce11">
            <text:p>UTENTI SIL COMUNE DI ADRI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967.5" table:style-name="ce12">
            <text:p><text:s/>967,50<text:s/></text:p>
          </table:table-cell>
          <table:table-cell office:value-type="string" table:style-name="ce11">
            <text:p>UTENTI SIL COMUNE DI ARIANO POL.N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02.5" table:style-name="ce12">
            <text:p><text:s/>702,50<text:s/></text:p>
          </table:table-cell>
          <table:table-cell office:value-type="string" table:style-name="ce11">
            <text:p>UTENTI SIL COMUNE DI CORBOL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891.25" table:style-name="ce12">
            <text:p><text:s/>1.891,25<text:s/></text:p>
          </table:table-cell>
          <table:table-cell office:value-type="string" table:style-name="ce11">
            <text:p>UTENTI SIL COMUNE DI LORE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87.5" table:style-name="ce12">
            <text:p><text:s/>687,50<text:s/></text:p>
          </table:table-cell>
          <table:table-cell office:value-type="string" table:style-name="ce11">
            <text:p>UTENTI SIL COMUNE DI PETTORAZZ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870" table:style-name="ce12">
            <text:p><text:s/>870,00<text:s/></text:p>
          </table:table-cell>
          <table:table-cell office:value-type="string" table:style-name="ce11">
            <text:p>UTENTI SIL COMUNE DI PORTO TOL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156.25" table:style-name="ce12">
            <text:p><text:s/>4.156,25<text:s/></text:p>
          </table:table-cell>
          <table:table-cell office:value-type="string" table:style-name="ce11">
            <text:p>UTENTI SIL COMUNE DI PORTO VIR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00" table:style-name="ce12">
            <text:p><text:s/>1.600,00<text:s/></text:p>
          </table:table-cell>
          <table:table-cell office:value-type="string" table:style-name="ce11">
            <text:p>UTENTI SIL COMUNE DI ROSOLIN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45" table:style-name="ce12">
            <text:p><text:s/>645,00<text:s/></text:p>
          </table:table-cell>
          <table:table-cell office:value-type="string" table:style-name="ce11">
            <text:p>UTENTI SIL COMUNE DI TAGLIO DI P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8835" table:style-name="ce12">
            <text:p><text:s/>48.835,00<text:s/></text:p>
          </table:table-cell>
          <table:table-cell office:value-type="string" table:style-name="ce11">
            <text:p>UTENTI SIL DISTRETTO 1 ROVIG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50" table:style-name="ce12">
            <text:p><text:s/>650,00<text:s/></text:p>
          </table:table-cell>
          <table:table-cell office:value-type="string" table:style-name="ce11">
            <text:p>UTENTI SIL PROGETTO TURISMO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61260.08" table:style-name="ce12">
            <text:p><text:s/>2.261.260,08<text:s/></text:p>
          </table:table-cell>
          <table:table-cell office:value-type="string" table:style-name="ce11">
            <text:p>VALORI S.C.A.R.L.-CONSORZIO STABI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480.05" table:style-name="ce12">
            <text:p><text:s/>5.480,05<text:s/></text:p>
          </table:table-cell>
          <table:table-cell office:value-type="string" table:style-name="ce11">
            <text:p>VANTIVE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2856.7" table:style-name="ce12">
            <text:p><text:s/>22.856,70<text:s/></text:p>
          </table:table-cell>
          <table:table-cell office:value-type="string" table:style-name="ce11">
            <text:p>VEDI VISION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420508.77" table:style-name="ce12">
            <text:p><text:s/>420.508,77<text:s/></text:p>
          </table:table-cell>
          <table:table-cell office:value-type="string" table:style-name="ce11">
            <text:p>VENETO IN SALUTE SOC.COOP.CONSORTILE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979358.7700000005" table:style-name="ce12">
            <text:p><text:s/>6.979.358,77<text:s/></text:p>
          </table:table-cell>
          <table:table-cell office:value-type="string" table:style-name="ce11">
            <text:p>VEOLIA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6248" table:style-name="ce12">
            <text:p><text:s/>6.248,00<text:s/></text:p>
          </table:table-cell>
          <table:table-cell office:value-type="string" table:style-name="ce11">
            <text:p>VILLA CANOV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45645.78" table:style-name="ce12">
            <text:p><text:s/>145.645,78<text:s/></text:p>
          </table:table-cell>
          <table:table-cell office:value-type="string" table:style-name="ce11">
            <text:p>VITALAIRE ITALIA SPA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5800.7999999999993" table:style-name="ce12">
            <text:p><text:s/>5.800,80<text:s/></text:p>
          </table:table-cell>
          <table:table-cell office:value-type="string" table:style-name="ce11">
            <text:p>VIVISOL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1670.75" table:style-name="ce12">
            <text:p><text:s/>11.670,75<text:s/></text:p>
          </table:table-cell>
          <table:table-cell office:value-type="string" table:style-name="ce11">
            <text:p>VYGON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62.55000000000001" table:style-name="ce12">
            <text:p><text:s/>162,55<text:s/></text:p>
          </table:table-cell>
          <table:table-cell office:value-type="string" table:style-name="ce11">
            <text:p>WALDNER TECNOLOGIE MEDICALI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5213.4" table:style-name="ce12">
            <text:p><text:s/>15.213,40<text:s/></text:p>
          </table:table-cell>
          <table:table-cell office:value-type="string" table:style-name="ce11">
            <text:p>WEB MEDIC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584.0500000000002" table:style-name="ce12">
            <text:p><text:s/>2.584,05<text:s/></text:p>
          </table:table-cell>
          <table:table-cell office:value-type="string" table:style-name="ce11">
            <text:p>WOLTERS KLUWER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2601.6999999999998" table:style-name="ce12">
            <text:p><text:s/>2.601,70<text:s/></text:p>
          </table:table-cell>
          <table:table-cell office:value-type="string" table:style-name="ce11">
            <text:p>X - GAMMAGUARD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951.57" table:style-name="ce12">
            <text:p><text:s/>7.951,57<text:s/></text:p>
          </table:table-cell>
          <table:table-cell office:value-type="string" table:style-name="ce11">
            <text:p>ZIEHM IMAGING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7686" table:style-name="ce12">
            <text:p><text:s/>7.686,00<text:s/></text:p>
          </table:table-cell>
          <table:table-cell office:value-type="string" table:style-name="ce11">
            <text:p>ZIMMER BIOMET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269.129999999999" table:style-name="ce12">
            <text:p><text:s/>10.269,13<text:s/></text:p>
          </table:table-cell>
          <table:table-cell office:value-type="string" table:style-name="ce11">
            <text:p>ZOLL MEDICAL ITALIA SRL</text:p>
          </table:table-cell>
          <table:table-cell table:number-columns-repeated="16381"/>
        </table:table-row>
        <table:table-row table:style-name="ro1">
          <table:table-cell office:value-type="string" table:style-name="ce11">
            <text:p>SERVIZIO</text:p>
          </table:table-cell>
          <table:table-cell office:value-type="float" office:value="10560390.500000004" table:style-name="ce12">
            <text:p><text:s/>10.560.390,50<text:s/></text:p>
          </table:table-cell>
          <table:table-cell office:value-type="string" table:style-name="ce11">
            <text:p>SOGGETTO PRIVATO</text:p>
          </table:table-cell>
          <table:table-cell table:number-columns-repeated="16381"/>
        </table:table-row>
        <table:table-row table:style-name="ro1">
          <table:table-cell table:style-name="ce1"/>
          <table:table-cell office:value-type="float" office:value="102067588.97999994" table:formula="of:=SUM([.B12:.B1093])" table:style-name="ce12">
            <text:p><text:s/>102.067.588,98<text:s/></text:p>
          </table:table-cell>
          <table:table-cell table:style-name="ce12"/>
          <table:table-cell table:number-columns-repeated="16381"/>
        </table:table-row>
        <table:table-row table:style-name="ro1">
          <table:table-cell office:value-type="string" table:style-name="ce17">
            <text:p>Fonte dati: UOC Contabilità e Bilancio<text:s/></text:p>
          </table:table-cell>
          <table:table-cell table:number-columns-repeated="2" table:style-name="ce10"/>
          <table:table-cell table:number-columns-repeated="16381"/>
        </table:table-row>
        <table:table-row table:style-name="ro1">
          <table:table-cell office:value-type="string" table:style-name="ce17">
            <text:p>Agg. 28/07/2026</text:p>
          </table:table-cell>
          <table:table-cell table:number-columns-repeated="2" table:style-name="ce10"/>
          <table:table-cell table:number-columns-repeated="16381"/>
        </table:table-row>
        <table:table-row table:number-rows-repeated="1047480" table:style-name="ro1">
          <table:table-cell table:number-columns-repeated="16384"/>
        </table:table-row>
      </table:table>
      <table:database-ranges>
        <table:database-range table:target-range-address="Foglio1.A11:Foglio1.C1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iorgia Tagliari</meta:initial-creator>
    <dc:creator>Giorgia Tagliari</dc:creator>
    <meta:creation-date>2026-07-28T12:59:55Z</meta:creation-date>
    <dc:date>2026-07-28T13:25:56Z</dc:date>
  </office:meta>
</office:document-meta>
</file>